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07-22 12:23:38.037 <text:s/>1842 <text:s/>1842 D KeyguardUpdateMonitor: handleBatteryUpdate</text:p>
      <text:p text:style-name="Standard">07-22 12:23:38.048 <text:s/>1364 <text:s/>1551 D InputReader: Btn_touch(6): value=1 when=945.842279</text:p>
      <text:p text:style-name="Standard">07-22 12:23:38.048 <text:s/>1364 <text:s/>1551 I InputReader: Touch event's action is 0x0 (id=5, t=0) [pCnt=1, s=0.179 ] when=945.842279</text:p>
      <text:p text:style-name="Standard">07-22 12:23:38.049 <text:s/>1364 <text:s/>1550 I InputDispatcher: Delivering touch to (1842): action: 0x4, f=0x0, d=0, '38eb303', t=1</text:p>
      <text:p text:style-name="Standard">07-22 12:23:38.050 <text:s/>1364 <text:s/>1550 I InputDispatcher: Delivering touch to (2357): action: 0x0, f=0x0, d=0, '63c065a', t=1</text:p>
      <text:p text:style-name="Standard">07-22 12:23:38.050 <text:s/>1364 <text:s/>1550 D PowerManagerService: [api] userActivityFromNative : touch displayId=0 eventTime=945842</text:p>
      <text:p text:style-name="Standard">07-22 12:23:38.050 <text:s/>2357 <text:s/>2357 I ViewRootImpl@6eb75fe[LauncherActivity]: ViewPostIme pointer 0</text:p>
      <text:p text:style-name="Standard">07-22 12:23:38.050 <text:s/>2357 <text:s/>2357 I HoneySpace.QuickOptionUtil: QuickOption Touch_Event state = -1, eventY = 364.0, eventX =650.0 window Bounds = 2205 containerTouch = null</text:p>
      <text:p text:style-name="Standard">07-22 12:23:38.050 <text:s/>2357 <text:s/>2357 I HoneySpace.QuickOptionUtil: resetDrag</text:p>
      <text:p text:style-name="Standard">07-22 12:23:38.051 <text:s/>2357 <text:s/>2357 I HoneySpace.AppscreenContainerView: findActiveTouchController ev = 0</text:p>
      <text:p text:style-name="Standard">07-22 12:23:38.051 <text:s/>1364 <text:s/>1391 I GestureDetector: obtain mCurrentDownEvent. id: 370171632 caller: com.android.server.wm.SystemGesturesPointerEventListener.onPointerEvent:204 com.android.server.wm.PointerEventDispatcher.onInputEvent:53 android.view.InputEventReceiver.dispatchInputEvent:337</text:p>
      <text:p text:style-name="Standard">07-22 12:23:38.051 <text:s/>2357 <text:s/>2357 I HoneySpace.AppscreenHomeTouchController: onControllerInterceptTouchEvent ev = 0</text:p>
      <text:p text:style-name="Standard">07-22 12:23:38.051 <text:s/>1364 <text:s/>1550 D PowerManagerService: UserActivityStateListenerState: 1</text:p>
      <text:p text:style-name="Standard">07-22 12:23:38.051 <text:s/>2357 <text:s/>2357 I HoneySpace.AppscreenHomeTouchController: canIntercept = true</text:p>
      <text:p text:style-name="Standard">07-22 12:23:38.051 <text:s/>1364 <text:s/>1391 I GestureDetector: obtain mCurrentDownEvent. id: 370171632 caller: com.android.server.wm.SystemPerformancePointerEventListener.onPointerEvent:89 com.android.server.wm.PointerEventDispatcher.onInputEvent:53 android.view.InputEventReceiver.dispatchInputEvent:337</text:p>
      <text:p text:style-name="Standard">07-22 12:23:38.051 <text:s/>2357 <text:s/>2357 I HoneySpace.ApplistFastRecyclerView: dispatchTouchEvent() event.action=0</text:p>
      <text:p text:style-name="Standard">07-22 12:23:38.053 <text:s/>2357 <text:s/>2357 I HoneySpace.IconHoney: sendActiveLaunchBroadcast 111</text:p>
      <text:p text:style-name="Standard">07-22 12:23:38.053 <text:s/>3204 <text:s/>3204 I SemDvfsHyPerManager: acquire hyper - TATouchBoost/3204@20, type = 1090523139</text:p>
      <text:p text:style-name="Standard">07-22 12:23:38.054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38.055 <text:s/>1364 <text:s/>1805 I Pageboost: start alp : com.foxandsheep.nightynight3</text:p>
      <text:p text:style-name="Standard">07-22 12:23:38.056 <text:s/>1166 <text:s/>1166 D connsyslogger: Open FIFO for close</text:p>
      <text:p text:style-name="Standard">07-22 12:23:38.056 <text:s/>1364 <text:s/>1805 D ActivityTaskManager: Checking for the Active launch isPkgEverLaunched :true, isPkgStopped : false, isDataCleared :false</text:p>
      <text:p text:style-name="Standard">07-22 12:23:38.057 <text:s/>1364 <text:s/>1809 I Pageboost: alp for : com.foxandsheep.nightynight3 , 0</text:p>
      <text:p text:style-name="Standard">07-22 12:23:38.057 <text:s/>1364 <text:s/>1805 W ContextImpl: Calling a method in the system process without a qualified user: android.app.ContextImpl.startActivity:1156 com.android.server.wm.ActivityTaskManagerService$ActiveLaunchReceiver.onReceive:1401 android.app.LoadedApk$ReceiverDispatcher$Args.lambda$getRunnable$0:1911 android.app.LoadedApk$ReceiverDispatcher$Args.$r8$lambda$gDuJqgxY6Zb-ifyeubKeivTLAwk:0 android.app.LoadedApk$ReceiverDispatcher$Args$$ExternalSyntheticLambda0.run:2</text:p>
      <text:p text:style-name="Standard">07-22 12:23:38.057 <text:s/>2984 14432 E pageboostd: alp start : app comfoxandsheepnightynight3</text:p>
      <text:p text:style-name="Standard">07-22 12:23:38.058 <text:s/>1364 <text:s/>1805 D ActivityTaskManager: startActivityAsUser: callingPid=1364, callingUid=1000, <text:soft-page-break/>caller=com.android.server.wm.ActivityTaskManagerService.startActivityAsUser:1844 com.android.server.wm.ActivityTaskManagerService.startActivity:1818 android.app.Instrumentation.execStartActivity:1873 android.app.ContextImpl.startActivity:1174 com.android.server.wm.ActivityTaskManagerService$ActiveLaunchReceiver.onReceive:1401 android.app.LoadedApk$ReceiverDispatcher$Args.lambda$getRunnable$0:1911 android.app.LoadedApk$ReceiverDispatcher$Args.$r8$lambda$gDuJqgxY6Zb-ifyeubKeivTLAwk:0</text:p>
      <text:p text:style-name="Standard">07-22 12:23:38.059 <text:s/>1364 <text:s/>1393 I ChimeraSystemEventListener: appLaunchIntent package name is: com.foxandsheep.nightynight3</text:p>
      <text:p text:style-name="Standard">07-22 12:23:38.059 <text:s/>1364 <text:s/>1805 D ActivityTaskManager: request preloading for newly launching app</text:p>
      <text:p text:style-name="Standard">07-22 12:23:38.060 <text:s/>1364 <text:s/>1805 E ActivityTaskManager: TouchDown intent received, starting ActiveLaunch</text:p>
      <text:p text:style-name="Standard">07-22 12:23:38.060 <text:s/>1364 <text:s/>1805 D ActivityTaskManager: starting Active launch</text:p>
      <text:p text:style-name="Standard">07-22 12:23:38.061 <text:s/>1364 <text:s/>1393 D CompatibilityChangeReporter: Compat change id reported: 135634846; UID 10327; state: DISABLED</text:p>
      <text:p text:style-name="Standard">07-22 12:23:38.062 <text:s/>1364 <text:s/>1393 D CompatibilityChangeReporter: Compat change id reported: 177438394; UID 10327; state: DISABLED</text:p>
      <text:p text:style-name="Standard">07-22 12:23:38.062 <text:s/>1364 <text:s/>1393 D CompatibilityChangeReporter: Compat change id reported: 135772972; UID 10327; state: DISABLED</text:p>
      <text:p text:style-name="Standard">07-22 12:23:38.062 <text:s/>1364 <text:s/>1393 D CompatibilityChangeReporter: Compat change id reported: 135754954; UID 10327; state: ENABLED</text:p>
      <text:p text:style-name="Standard">07-22 12:23:38.063 <text:s/>1364 <text:s/>1400 D CompatibilityChangeReporter: Compat change id reported: 143937733; UID 10327; state: ENABLED</text:p>
      <text:p text:style-name="Standard">07-22 12:23:38.069 <text:s text:c="2"/>792 <text:s/>1202 I hwcomposer: [HWC] (0)fire a callback of refresh to SF[4]</text:p>
      <text:p text:style-name="Standard">07-22 12:23:38.072 <text:s text:c="2"/>777 <text:s text:c="2"/>777 D Zygote <text:s/>: Forked child process 14433</text:p>
      <text:p text:style-name="Standard">07-22 12:23:38.073 <text:s/>1842 <text:s/>2137 D ShellStartingWindow: preload Icon com.foxandsheep.nightynight3</text:p>
      <text:p text:style-name="Standard">07-22 12:23:38.076 <text:s/>1364 <text:s/>1400 I ActivityManager: Start proc 14433:com.foxandsheep.nightynight3/u0a327 for activelaunch {com.foxandsheep.nightynight3/com.unity3d.player.UnityPlayerActivity}</text:p>
      <text:p text:style-name="Standard">07-22 12:23:38.080 <text:s text:c="2"/>858 <text:s text:c="2"/>858 I BufferQueueProducer: [FramebufferSurface](this:0xb40000797b0856d0,id:-1,api:1,p:858,c:858) queueBuffer: fps=0.30 dur=3281.51 max=3281.51 min=3281.51</text:p>
      <text:p text:style-name="Standard">07-22 12:23:38.092 14433 14433 I ep.nightynight3: Using CollectorTypeCMC GC.</text:p>
      <text:p text:style-name="Standard">07-22 12:23:38.096 14433 14433 E ep.nightynight3: Not starting debugger since process cannot load the jdwp agent.</text:p>
      <text:p text:style-name="Standard">07-22 12:23:38.098 <text:s/>2984 14432 E pageboostd: comfoxandsheepnightynight3, amt 13079908 scnt 6 fcnt 0</text:p>
      <text:p text:style-name="Standard">07-22 12:23:38.102 14433 14433 D ActivityThread: setConscryptValidator</text:p>
      <text:p text:style-name="Standard">07-22 12:23:38.102 14433 14433 D ActivityThread: setConscryptValidator - put</text:p>
      <text:p text:style-name="Standard">07-22 12:23:38.106 <text:s/>1364 <text:s/>3395 D CompatibilityChangeReporter: Compat change id reported: 168419799; UID 10327; state: DISABLED</text:p>
      <text:p text:style-name="Standard">07-22 12:23:38.106 <text:s/>1364 <text:s/>3395 D CompatibilityChangeReporter: Compat change id reported: 273564678; UID 10327; state: DISABLED</text:p>
      <text:p text:style-name="Standard">07-22 12:23:38.110 <text:s/>1364 <text:s/>1511 D CompatibilityChangeReporter: Compat change id reported: 265195908; UID 10327; state: ENABLED</text:p>
      <text:p text:style-name="Standard">07-22 12:23:38.111 14433 14433 D CompatibilityChangeReporter: Compat change id reported: 171979766; UID 10327; state: ENABLED</text:p>
      <text:p text:style-name="Standard">07-22 12:23:38.111 14433 14433 D CompatibilityChangeReporter: Compat change id reported: 242716250; UID 10327; state: ENABLED</text:p>
      <text:p text:style-name="Standard">07-22 12:23:38.113 <text:s/>1364 <text:s/>3395 D CompatibilityChangeReporter: Compat change id reported: <text:soft-page-break/>170503758; UID 10327; state: ENABLED</text:p>
      <text:p text:style-name="Standard">07-22 12:23:38.119 14433 14433 W ziparchive: Unable to open '/data/app/~~qKynXYwvisKDMXTeAC0I6Q==/com.foxandsheep.nightynight3-OgT09KFnyU6Y2thaHEqEsQ==/split_config.arm64_v8a.dm': No such file or directory</text:p>
      <text:p text:style-name="Standard">07-22 12:23:38.119 14433 14433 W ziparchive: Unable to open '/data/app/~~qKynXYwvisKDMXTeAC0I6Q==/com.foxandsheep.nightynight3-OgT09KFnyU6Y2thaHEqEsQ==/split_config.arm64_v8a.dm': No such file or directory</text:p>
      <text:p text:style-name="Standard">07-22 12:23:38.119 14433 14433 W ep.nightynight3: Entry not found</text:p>
      <text:p text:style-name="Standard">07-22 12:23:38.120 14433 14433 D nativeloader: Configuring clns-4 for other apk /data/app/~~qKynXYwvisKDMXTeAC0I6Q==/com.foxandsheep.nightynight3-OgT09KFnyU6Y2thaHEqEsQ==/base.apk:/data/app/~~qKynXYwvisKDMXTeAC0I6Q==/com.foxandsheep.nightynight3-OgT09KFnyU6Y2thaHEqEsQ==/split_config.arm64_v8a.apk. target_sdk_version=34, uses_libraries=, library_path=/data/app/~~qKynXYwvisKDMXTeAC0I6Q==/com.foxandsheep.nightynight3-OgT09KFnyU6Y2thaHEqEsQ==/lib/arm64:/data/app/~~qKynXYwvisKDMXTeAC0I6Q==/com.foxandsheep.nightynight3-OgT09KFnyU6Y2thaHEqEsQ==/base.apk!/lib/arm64-v8a:/data/app/~~qKynXYwvisKDMXTeAC0I6Q==/com.foxandsheep.nightynight3-OgT09KFnyU6Y2thaHEqEsQ==/split_config.arm64_v8a.apk!/lib/arm64-v8a, permitted_path=/data:/mnt/expand:/data/user/0/com.foxandsheep.nightynight3</text:p>
      <text:p text:style-name="Standard">07-22 12:23:38.126 <text:s/>1364 <text:s/>1551 D InputReader: Btn_touch(6): value=0 when=945.921464</text:p>
      <text:p text:style-name="Standard">07-22 12:23:38.128 <text:s/>1364 <text:s/>1551 I InputReader: Touch event's action is 0x1 (id=5, t=0) [pCnt=1, s=] when=945.921464</text:p>
      <text:p text:style-name="Standard">07-22 12:23:38.130 <text:s/>1364 <text:s/>3395 D VpnManagerService: Exception: java.lang.NullPointerException: Attempt to invoke interface method 'int com.samsung.android.knox.zt.networktrust.filter.IKnoxNetworkFilterService.getKnoxNwFilterHttpProxyPort(int, java.lang.String)' on a null object reference</text:p>
      <text:p text:style-name="Standard">07-22 12:23:38.130 <text:s/>1364 <text:s/>3395 D VpnManagerService: <text:s text:c="4"/>at com.android.server.VpnManagerService.getKnoxNwFilterHttpProxyPort(VpnManagerService.java:1945)</text:p>
      <text:p text:style-name="Standard">07-22 12:23:38.130 <text:s/>1364 <text:s/>3395 D VpnManagerService: <text:s text:c="4"/>at android.net.IVpnManager$Stub.onTransact(IVpnManager.java:1075)</text:p>
      <text:p text:style-name="Standard">07-22 12:23:38.130 <text:s/>1364 <text:s/>3395 D VpnManagerService: <text:s text:c="4"/>at android.os.Binder.execTransactInternal(Binder.java:1375)</text:p>
      <text:p text:style-name="Standard">07-22 12:23:38.130 <text:s/>1364 <text:s/>3395 D VpnManagerService: <text:s text:c="4"/>at android.os.Binder.execTransact(Binder.java:1311)</text:p>
      <text:p text:style-name="Standard">07-22 12:23:38.130 <text:s/>1364 <text:s/>1550 I InputDispatcher: Delivering touch to (2357): action: 0x1, f=0x0, d=0, '63c065a', t=1</text:p>
      <text:p text:style-name="Standard">07-22 12:23:38.131 <text:s/>1364 <text:s/>1391 I GestureDetector: obtain mCurrentMotionEventRaw. action: 1 id: 967939833</text:p>
      <text:p text:style-name="Standard">07-22 12:23:38.131 <text:s/>1364 <text:s/>1391 I GestureDetector: obtain mCurrentMotionEventRaw. action: 1 id: 967939833</text:p>
      <text:p text:style-name="Standard">07-22 12:23:38.131 <text:s/>2357 <text:s/>2357 I ViewRootImpl@6eb75fe[LauncherActivity]: ViewPostIme pointer 1</text:p>
      <text:p text:style-name="Standard">07-22 12:23:38.131 <text:s/>2357 <text:s/>2357 I HoneySpace.AppscreenContainerView: findActiveTouchController ev = 1</text:p>
      <text:p text:style-name="Standard">07-22 12:23:38.132 <text:s/>2357 <text:s/>2357 I HoneySpace.AppscreenHomeTouchController: onControllerInterceptTouchEvent ev = 1</text:p>
      <text:p text:style-name="Standard">07-22 12:23:38.132 14433 14433 V GraphicsEnvironment: Currently set values for:</text:p>
      <text:p text:style-name="Standard">07-22 12:23:38.132 14433 14433 V GraphicsEnvironment: <text:s text:c="2"/>angle_gl_driver_selection_pkgs=[]</text:p>
      <text:p text:style-name="Standard">07-22 12:23:38.132 14433 14433 V GraphicsEnvironment: <text:s text:c="2"/>angle_gl_driver_selection_values=[]</text:p>
      <text:p text:style-name="Standard">07-22 12:23:38.133 14433 14433 V GraphicsEnvironment: ANGLE GameManagerService for com.foxandsheep.nightynight3: false</text:p>
      <text:p text:style-name="Standard"><text:soft-page-break/>07-22 12:23:38.133 14433 14433 V GraphicsEnvironment: com.foxandsheep.nightynight3 is not listed in per-application setting</text:p>
      <text:p text:style-name="Standard">07-22 12:23:38.133 14433 14433 V GraphicsEnvironment: Neither updatable production driver nor prerelease driver is supported.</text:p>
      <text:p text:style-name="Standard">07-22 12:23:38.133 <text:s/>2357 <text:s/>2357 I HoneySpace.AppScreenClickAction: onAppClick() id: 111, isNewDex: false</text:p>
      <text:p text:style-name="Standard">07-22 12:23:38.133 <text:s/>2357 <text:s/>2357 I HoneySpace.DvfsManager: acquireAppLaunch</text:p>
      <text:p text:style-name="Standard">07-22 12:23:38.133 <text:s/>2357 <text:s/>2357 I SemDvfsHyPerManager: acquire hyper - APP_LAUNCH/2357@1, type = -999</text:p>
      <text:p text:style-name="Standard">07-22 12:23:38.134 <text:s text:c="2"/>798 <text:s text:c="2"/>841 I HYPER-HAL: [RequestManager.cpp]acquire(): Acquired ID : 2781262 <text:s/>[2357 / 1] <text:s text:c="3"/>HINT : APP_LAUNCH <text:s text:c="3"/>list :</text:p>
      <text:p text:style-name="Standard">07-22 12:23:38.134 <text:s text:c="2"/>798 <text:s text:c="2"/>841 I mtkpower_client: perf_lock_acq, hdl:0, dur:0, num:2, tid:841</text:p>
      <text:p text:style-name="Standard">07-22 12:23:38.135 <text:s text:c="2"/>798 <text:s text:c="2"/>841 I mtkpower_client: ret_hdl:295</text:p>
      <text:p text:style-name="Standard">07-22 12:23:38.135 <text:s text:c="2"/>803 <text:s text:c="2"/>862 I libPowerHal: [perfLockAcq] idx:0 hdl:295 hint:-1 pid:798 tid:841 duration:0 lock_user:vendor.samsung. =&gt; ret_hdl:295</text:p>
      <text:p text:style-name="Standard">07-22 12:23:38.135 <text:s text:c="2"/>798 <text:s text:c="2"/>841 I mtkpower_client: perf_lock_acq, hdl:0, dur:0, num:2, tid:841</text:p>
      <text:p text:style-name="Standard">07-22 12:23:38.135 <text:s text:c="2"/>803 <text:s text:c="2"/>862 I libPowerHal: [PE] vendor.samsung. update cmd:300c000, param:15</text:p>
      <text:p text:style-name="Standard">07-22 12:23:38.135 <text:s/>3204 <text:s/>3204 I SemDvfsHyPerManager: acquire hyper - APP_START_SHORT/3204@14, type = -999</text:p>
      <text:p text:style-name="Standard">07-22 12:23:38.136 <text:s text:c="2"/>798 <text:s text:c="2"/>841 I mtkpower_client: ret_hdl:296</text:p>
      <text:p text:style-name="Standard">07-22 12:23:38.136 <text:s text:c="2"/>803 <text:s text:c="2"/>862 I libPowerHal: cmdSetting - unknown cmd:1c3c000, scmd:(null) ,param_1:0</text:p>
      <text:p text:style-name="Standard">07-22 12:23:38.136 <text:s text:c="2"/>803 <text:s text:c="2"/>862 I libPowerHal: [perfLockAcq] idx:1 hdl:296 hint:-1 pid:798 tid:841 duration:0 lock_user:vendor.samsung. =&gt; ret_hdl:296</text:p>
      <text:p text:style-name="Standard">07-22 12:23:38.136 <text:s text:c="2"/>798 <text:s text:c="2"/>841 I mtkpower_client: perf_lock_acq, hdl:0, dur:0, num:2, tid:841</text:p>
      <text:p text:style-name="Standard">07-22 12:23:38.137 <text:s text:c="2"/>798 <text:s text:c="2"/>841 I mtkpower_client: ret_hdl:297</text:p>
      <text:p text:style-name="Standard">07-22 12:23:38.137 <text:s text:c="2"/>798 <text:s text:c="2"/>841 I mtkpower_client: perf_lock_acq, hdl:0, dur:0, num:2, tid:841</text:p>
      <text:p text:style-name="Standard">07-22 12:23:38.137 <text:s text:c="2"/>803 <text:s text:c="2"/>862 I libPowerHal: [perfLockAcq] idx:2 hdl:297 hint:-1 pid:798 tid:841 duration:0 lock_user:vendor.samsung. =&gt; ret_hdl:297</text:p>
      <text:p text:style-name="Standard">07-22 12:23:38.137 <text:s text:c="2"/>803 <text:s text:c="2"/>862 I libPowerHal: [setClusterFreq] vendor.samsung. set cpufreq[0] min:2000000 max:-1 cpufreq[1] min:-1 max:-1</text:p>
      <text:p text:style-name="Standard">07-22 12:23:38.137 <text:s text:c="2"/>803 <text:s text:c="2"/>862 I libPowerHal: [setClusterFreq] <text:s/>set cpu_ctrl cpufreq: 2000000 -1 -1 -1</text:p>
      <text:p text:style-name="Standard">07-22 12:23:38.137 <text:s/>2357 <text:s/>2357 I HoneySpace.ShellTransitionManager: startShellTransition com.honeyspace.sdk.transition.ShellTransition$Info@74660c3</text:p>
      <text:p text:style-name="Standard">07-22 12:23:38.138 <text:s/>2357 <text:s/>2357 I HoneySpace.ShellTransitionManager: open start</text:p>
      <text:p text:style-name="Standard">07-22 12:23:38.138 <text:s text:c="2"/>798 <text:s text:c="2"/>841 I mtkpower_client: ret_hdl:298</text:p>
      <text:p text:style-name="Standard">07-22 12:23:38.138 <text:s text:c="2"/>803 <text:s text:c="2"/>862 I libPowerHal: [perfLockAcq] idx:3 hdl:298 hint:-1 pid:798 tid:841 duration:0 lock_user:vendor.samsung. =&gt; ret_hdl:298</text:p>
      <text:p text:style-name="Standard">07-22 12:23:38.138 <text:s text:c="2"/>803 <text:s text:c="2"/>862 I libPowerHal: [setDvfsrcDevFreqOpp] opp:0, freq:4266000000</text:p>
      <text:p text:style-name="Standard">07-22 12:23:38.138 <text:s text:c="2"/>798 <text:s text:c="2"/>841 I HYPER-HAL: [RequestManager.cpp]acquire(): Acquired ID : 5179385 <text:s/>[3204 / 14] <text:s text:c="3"/>HINT : APP_START <text:s text:c="3"/>list : [TIMEOUT / 1500]</text:p>
      <text:p text:style-name="Standard">07-22 12:23:38.138 <text:s text:c="2"/>803 <text:s text:c="2"/>862 I libPowerHal: [PE] vendor.samsung. update cmd:1000000 param:0</text:p>
      <text:p text:style-name="Standard">07-22 12:23:38.139 <text:s/>2357 <text:s/>2357 I HoneySpace.Launcher: startActivityForResult request : -1</text:p>
      <text:p text:style-name="Standard">07-22 12:23:38.141 <text:s/>1364 <text:s/>2077 D ActivityTaskManager: startActivityAsUser: callingPid=2357, callingUid=10135, caller=com.android.server.wm.ActivityTaskManagerService.startActivityAsUser:1844 com.android.server.wm.ActivityTaskManagerService.startActivity:1818 android.app.IActivityTaskManager$Stub.onTransact:1353 com.android.server.wm.ActivityTaskManagerService.onTransact:6972 android.os.Binder.execTransactInternal:1375 android.os.Binder.execTransact:1311 &lt;bottom of call <text:soft-page-break/>stack&gt;</text:p>
      <text:p text:style-name="Standard">07-22 12:23:38.141 <text:s/>1364 <text:s/>1393 I ChimeraSystemEventListener: appLaunchIntent package name is: com.foxandsheep.nightynight3</text:p>
      <text:p text:style-name="Standard">07-22 12:23:38.142 <text:s/>1364 <text:s/>2077 D CompatibilityChangeReporter: Compat change id reported: 161252188; UID 10327; state: DISABLED</text:p>
      <text:p text:style-name="Standard">07-22 12:23:38.142 <text:s/>1364 <text:s/>2077 I Pageboost: onAppLaunch : com.foxandsheep.nightynight3</text:p>
      <text:p text:style-name="Standard">07-22 12:23:38.144 <text:s/>1364 <text:s/>2077 D CompatibilityChangeReporter: Compat change id reported: 265464455; UID 10327; state: DISABLED</text:p>
      <text:p text:style-name="Standard">07-22 12:23:38.144 <text:s/>1364 <text:s/>3395 I ActivityManager: Flag disabled. Ignoring finishAttachApplication from uid: 10327. pid: 14433</text:p>
      <text:p text:style-name="Standard">07-22 12:23:38.145 <text:s/>1364 <text:s/>2077 D CompatibilityChangeReporter: Compat change id reported: 265452344; UID 10327; state: DISABLED</text:p>
      <text:p text:style-name="Standard">07-22 12:23:38.145 <text:s/>1364 <text:s/>2077 D CompatibilityChangeReporter: Compat change id reported: 266124927; UID 10327; state: DISABLED</text:p>
      <text:p text:style-name="Standard">07-22 12:23:38.145 <text:s/>1364 <text:s/>2077 D CompatibilityChangeReporter: Compat change id reported: 265451093; UID 10327; state: DISABLED</text:p>
      <text:p text:style-name="Standard">07-22 12:23:38.145 <text:s/>1364 <text:s/>2077 D CompatibilityChangeReporter: Compat change id reported: 265456536; UID 10327; state: DISABLED</text:p>
      <text:p text:style-name="Standard">07-22 12:23:38.146 <text:s/>1364 <text:s/>2077 D CompatibilityChangeReporter: Compat change id reported: 255940284; UID 10327; state: DISABLED</text:p>
      <text:p text:style-name="Standard">07-22 12:23:38.146 <text:s/>1364 <text:s/>2077 D CompatibilityChangeReporter: Compat change id reported: 236283604; UID 10327; state: DISABLED</text:p>
      <text:p text:style-name="Standard">07-22 12:23:38.146 <text:s/>1364 <text:s/>2077 D CompatibilityChangeReporter: Compat change id reported: 263959004; UID 10327; state: DISABLED</text:p>
      <text:p text:style-name="Standard">07-22 12:23:38.146 <text:s/>1364 <text:s/>2077 D CompatibilityChangeReporter: Compat change id reported: 264304459; UID 10327; state: DISABLED</text:p>
      <text:p text:style-name="Standard">07-22 12:23:38.146 <text:s/>1364 <text:s/>2077 D CompatibilityChangeReporter: Compat change id reported: 264301586; UID 10327; state: DISABLED</text:p>
      <text:p text:style-name="Standard">07-22 12:23:38.146 <text:s/>1364 <text:s/>2077 D CompatibilityChangeReporter: Compat change id reported: 254631730; UID 10327; state: DISABLED</text:p>
      <text:p text:style-name="Standard">07-22 12:23:38.147 <text:s/>1364 <text:s/>2077 D CompatibilityChangeReporter: Compat change id reported: 273509367; UID 10327; state: DISABLED</text:p>
      <text:p text:style-name="Standard">07-22 12:23:38.147 <text:s/>1364 <text:s/>2077 D CompatibilityChangeReporter: Compat change id reported: 263259275; UID 10327; state: DISABLED</text:p>
      <text:p text:style-name="Standard">07-22 12:23:38.147 <text:s/>1364 <text:s/>2077 D CompatibilityChangeReporter: Compat change id reported: 174042980; UID 10327; state: DISABLED</text:p>
      <text:p text:style-name="Standard">07-22 12:23:38.147 <text:s/>1364 <text:s/>2077 D CompatibilityChangeReporter: Compat change id reported: 174042936; UID 10327; state: DISABLED</text:p>
      <text:p text:style-name="Standard">07-22 12:23:38.147 <text:s/>1364 <text:s/>2077 D CompatibilityChangeReporter: Compat change id reported: 181136395; UID 10327; state: DISABLED</text:p>
      <text:p text:style-name="Standard">07-22 12:23:38.153 <text:s/>1364 <text:s/>2077 D CompatibilityChangeReporter: Compat change id reported: 194480991; UID 10327; state: ENABLED</text:p>
      <text:p text:style-name="Standard">07-22 12:23:38.154 <text:s/>1364 <text:s/>2077 D WindowManager: Transition is created, t=TransitionRecord{bd80c46 id=-1 type=OPEN flags=0x0}, caller=com.android.server.wm.TransitionController.createAndStartCollecting:1765 com.android.server.wm.ActivityStarter.startActivityUnchecked:2357 com.android.server.wm.ActivityStarter.executeRequest:1950 com.android.server.wm.ActivityStarter.execute:1090 com.android.server.wm.ActivityTaskManagerService.startActivityAsUser:1985</text:p>
      <text:p text:style-name="Standard">07-22 12:23:38.155 <text:s/>1364 <text:s/>2077 D WindowManager: SyncGroup is created, id=30, name=Transition, caller=com.android.server.wm.BLASTSyncEngine$SyncGroup.&lt;init&gt;:0 com.android.server.wm.BLASTSyncEngine.prepareSyncSet:513 <text:soft-page-break/>com.android.server.wm.BLASTSyncEngine.startSyncSet:518 com.android.server.wm.Transition.startCollecting:710 com.android.server.wm.TransitionController.moveToCollecting:360 com.android.server.wm.TransitionController.createAndStartCollecting:1766 com.android.server.wm.ActivityStarter.startActivityUnchecked:2357</text:p>
      <text:p text:style-name="Standard">07-22 12:23:38.155 <text:s/>1364 <text:s/>2077 W WindowManager: setSyncMethod, id=30, method=0, caller=com.android.server.wm.Transition.startCollecting:712 com.android.server.wm.TransitionController.moveToCollecting:360 com.android.server.wm.TransitionController.createAndStartCollecting:1766</text:p>
      <text:p text:style-name="Standard">07-22 12:23:38.156 <text:s/>1364 <text:s/>2077 V WindowManager: Start collecting in Transition: TransitionRecord{bd80c46 id=30 type=OPEN flags=0x0}, caller=com.android.server.wm.TransitionController.createAndStartCollecting:1766 com.android.server.wm.ActivityStarter.startActivityUnchecked:2357 com.android.server.wm.ActivityStarter.executeRequest:1950 com.android.server.wm.ActivityStarter.execute:1090 com.android.server.wm.ActivityTaskManagerService.startActivityAsUser:1985</text:p>
      <text:p text:style-name="Standard">07-22 12:23:38.157 <text:s/>1364 <text:s/>2077 V WindowManager: Collecting in transition 30: ActivityRecord{2debe07 u0 com.foxandsheep.nightynight3/com.unity3d.player.UnityPlayerActivity, caller=com.android.server.wm.Transition.collect:759 com.android.server.wm.TransitionController.collect:935 com.android.server.wm.ActivityStarter.startActivityUnchecked:2361 com.android.server.wm.ActivityStarter.executeRequest:1950 com.android.server.wm.ActivityStarter.execute:1090</text:p>
      <text:p text:style-name="Standard">07-22 12:23:38.157 <text:s/>1364 <text:s/>2077 D ActivityTaskManager: TaskLaunchParamsModifier:task=null activity=ActivityRecord{2debe07 u0 com.foxandsheep.nightynight3/com.unity3d.player.UnityPlayerActivity t-1} display-from-option=0 display-id=0 task-display-area-windowing-mode=1 suggested-display-area=DefaultTaskDisplayArea_d0@246441127</text:p>
      <text:p text:style-name="Standard">07-22 12:23:38.157 <text:s/>1364 <text:s/>2077 D ActivityTaskManager: TaskLaunchParamsModifier:task=null activity=ActivityRecord{2debe07 u0 com.foxandsheep.nightynight3/com.unity3d.player.UnityPlayerActivity t-1} display-from-option=0 display-id=0 task-display-area-windowing-mode=1 suggested-display-area=DefaultTaskDisplayArea_d0@246441127 inherit-from-source=fullscreen non-freeform-task-display-area display-area=DefaultTaskDisplayArea_d0@246441127 activity-requested-landscape freeform-size-mismatch=Rect(81, 557 - 999, 1727)</text:p>
      <text:p text:style-name="Standard">07-22 12:23:38.157 <text:s/>1364 <text:s/>1809 I Pageboost: stop alp by timeout</text:p>
      <text:p text:style-name="Standard">07-22 12:23:38.158 <text:s/>1364 <text:s/>2524 I SemDvfsHyPerManager: acquire hyper - AMS_APP_SWITCH/1364@20, type = -999</text:p>
      <text:p text:style-name="Standard">07-22 12:23:38.158 <text:s/>2984 <text:s/>2984 E pageboostd: Received HALT command code 2</text:p>
      <text:p text:style-name="Standard">07-22 12:23:38.158 <text:s text:c="2"/>798 <text:s text:c="2"/>841 I HYPER-HAL: [RequestManager.cpp]acquire(): Acquired ID : 958440 <text:s/>[1364 / 20] <text:s text:c="3"/>HINT : AMS_ACT_SWITCH <text:s text:c="3"/>list :</text:p>
      <text:p text:style-name="Standard">07-22 12:23:38.158 <text:s/>2984 14432 E pageboostd: comfoxandsheepnightynight3, amt 17276928 scnt 55 fcnt 248</text:p>
      <text:p text:style-name="Standard">07-22 12:23:38.158 <text:s/>2984 14432 E pageboostd: alp end : app comfoxandsheepnightynight3 data_amount 30356836</text:p>
      <text:p text:style-name="Standard">07-22 12:23:38.158 <text:s/>2984 14432 E pageboostd: alp halted comfoxandsheepnightynight3</text:p>
      <text:p text:style-name="Standard">07-22 12:23:38.158 <text:s text:c="2"/>798 <text:s text:c="2"/>841 I mtkpower_client: perf_lock_rel, hdl:295, tid:841</text:p>
      <text:p text:style-name="Standard">07-22 12:23:38.158 <text:s/>1364 <text:s/>2524 D ActivityManagerPerformance: AMP_acquire() APP_SWITCH</text:p>
      <text:p text:style-name="Standard">07-22 12:23:38.159 <text:s text:c="2"/>803 <text:s text:c="2"/>862 I libPowerHal: [perfLockRel] hdl:295, idx:0</text:p>
      <text:p text:style-name="Standard">07-22 12:23:38.159 <text:s text:c="2"/>803 <text:s text:c="2"/>862 I libPowerHal: [PD] vendor.samsung. update cmd:300c000 param:0</text:p>
      <text:p text:style-name="Standard">07-22 12:23:38.159 <text:s text:c="2"/>798 <text:s text:c="2"/>841 I mtkpower_client: perf_lock_acq, hdl:0, dur:0, num:2, tid:841</text:p>
      <text:p text:style-name="Standard"><text:soft-page-break/>07-22 12:23:38.160 <text:s text:c="2"/>798 <text:s text:c="2"/>841 I mtkpower_client: ret_hdl:299</text:p>
      <text:p text:style-name="Standard">07-22 12:23:38.161 <text:s text:c="2"/>798 <text:s text:c="2"/>841 I mtkpower_client: perf_lock_rel, hdl:296, tid:841</text:p>
      <text:p text:style-name="Standard">07-22 12:23:38.161 <text:s/>3204 <text:s/>3204 I SemDvfsHyPerManager: acquire hyper - APP_START_SHORT/3204@14, type = -999</text:p>
      <text:p text:style-name="Standard">07-22 12:23:38.161 <text:s text:c="2"/>798 <text:s text:c="2"/>841 I mtkpower_client: perf_lock_acq, hdl:0, dur:0, num:2, tid:841</text:p>
      <text:p text:style-name="Standard">07-22 12:23:38.161 <text:s text:c="2"/>803 <text:s text:c="2"/>862 I libPowerHal: [perfLockAcq] idx:0 hdl:299 hint:-1 pid:798 tid:841 duration:0 lock_user:vendor.samsung. =&gt; ret_hdl:299</text:p>
      <text:p text:style-name="Standard">07-22 12:23:38.161 <text:s text:c="2"/>803 <text:s text:c="2"/>862 I libPowerHal: [PE] vendor.samsung. update cmd:300c000, param:15</text:p>
      <text:p text:style-name="Standard">07-22 12:23:38.162 <text:s text:c="2"/>803 <text:s text:c="2"/>862 I libPowerHal: [perfLockRel] hdl:296, idx:1</text:p>
      <text:p text:style-name="Standard">07-22 12:23:38.163 <text:s text:c="2"/>798 <text:s text:c="2"/>841 I mtkpower_client: ret_hdl:300</text:p>
      <text:p text:style-name="Standard">07-22 12:23:38.163 <text:s text:c="2"/>803 <text:s text:c="2"/>862 I libPowerHal: cmdSetting - unknown cmd:1c3c000, scmd:(null) ,param_1:0</text:p>
      <text:p text:style-name="Standard">07-22 12:23:38.163 <text:s text:c="2"/>803 <text:s text:c="2"/>862 I libPowerHal: [perfLockAcq] idx:4 hdl:300 hint:-1 pid:798 tid:841 duration:0 lock_user:vendor.samsung. =&gt; ret_hdl:300</text:p>
      <text:p text:style-name="Standard">07-22 12:23:38.163 <text:s text:c="2"/>798 <text:s text:c="2"/>841 I mtkpower_client: perf_lock_rel, hdl:297, tid:841</text:p>
      <text:p text:style-name="Standard">07-22 12:23:38.163 <text:s text:c="2"/>798 <text:s text:c="2"/>841 I mtkpower_client: perf_lock_acq, hdl:0, dur:0, num:2, tid:841</text:p>
      <text:p text:style-name="Standard">07-22 12:23:38.163 <text:s text:c="2"/>803 <text:s text:c="2"/>862 I libPowerHal: [perfLockRel] hdl:297, idx:2</text:p>
      <text:p text:style-name="Standard">07-22 12:23:38.163 <text:s text:c="2"/>803 <text:s text:c="2"/>862 I libPowerHal: [setClusterFreq] <text:s/>set cpu_ctrl cpufreq: -1 -1 -1 -1</text:p>
      <text:p text:style-name="Standard">07-22 12:23:38.164 <text:s text:c="2"/>798 <text:s text:c="2"/>841 I mtkpower_client: ret_hdl:301</text:p>
      <text:p text:style-name="Standard">07-22 12:23:38.164 <text:s text:c="2"/>798 <text:s text:c="2"/>841 I mtkpower_client: perf_lock_rel, hdl:298, tid:841</text:p>
      <text:p text:style-name="Standard">07-22 12:23:38.164 <text:s text:c="2"/>803 <text:s text:c="2"/>862 I libPowerHal: [perfLockAcq] idx:1 hdl:301 hint:-1 pid:798 tid:841 duration:0 lock_user:vendor.samsung. =&gt; ret_hdl:301</text:p>
      <text:p text:style-name="Standard">07-22 12:23:38.164 <text:s text:c="2"/>803 <text:s text:c="2"/>862 I libPowerHal: [setClusterFreq] vendor.samsung. set cpufreq[0] min:2000000 max:-1 cpufreq[1] min:-1 max:-1</text:p>
      <text:p text:style-name="Standard">07-22 12:23:38.164 <text:s text:c="2"/>803 <text:s text:c="2"/>862 I libPowerHal: [setClusterFreq] <text:s/>set cpu_ctrl cpufreq: 2000000 -1 -1 -1</text:p>
      <text:p text:style-name="Standard">07-22 12:23:38.165 <text:s text:c="2"/>798 <text:s text:c="2"/>841 I mtkpower_client: perf_lock_acq, hdl:0, dur:0, num:2, tid:841</text:p>
      <text:p text:style-name="Standard">07-22 12:23:38.165 <text:s text:c="2"/>803 <text:s text:c="2"/>862 I libPowerHal: [perfLockRel] hdl:298, idx:3</text:p>
      <text:p text:style-name="Standard">07-22 12:23:38.165 <text:s text:c="2"/>803 <text:s text:c="2"/>862 I libPowerHal: [PD] vendor.samsung. update cmd:1000000 param:-1</text:p>
      <text:p text:style-name="Standard">07-22 12:23:38.166 <text:s text:c="2"/>858 <text:s/>2600 E BufferQueueDebug: [Task=133#379](this:0xb40000794f0b4ba0,id:-1,api:0,p:-1,c:-1) id info cannot be read from 'Task=133#379'</text:p>
      <text:p text:style-name="Standard">07-22 12:23:38.166 <text:s text:c="2"/>858 <text:s/>2600 I BufferQueueDebug: [Task=133#379](this:0xb40000794f0b4ba0,id:-1,api:0,p:-1,c:-1) BufferQueue core=(858:/system/bin/surfaceflinger)</text:p>
      <text:p text:style-name="Standard">07-22 12:23:38.166 <text:s text:c="2"/>858 <text:s/>2600 I SurfaceFlinger: id=379 createSurf, flag=24004, Task=133#379</text:p>
      <text:p text:style-name="Standard">07-22 12:23:38.166 <text:s text:c="2"/>798 <text:s text:c="2"/>841 I mtkpower_client: ret_hdl:302</text:p>
      <text:p text:style-name="Standard">07-22 12:23:38.167 <text:s text:c="2"/>803 <text:s text:c="2"/>862 I libPowerHal: [perfLockAcq] idx:2 hdl:302 hint:-1 pid:798 tid:841 duration:0 lock_user:vendor.samsung. =&gt; ret_hdl:302</text:p>
      <text:p text:style-name="Standard">07-22 12:23:38.167 <text:s text:c="2"/>798 <text:s text:c="2"/>841 I HYPER-HAL: [RequestManager.cpp]acquire(): Acquired ID : 5179385 <text:s/>[3204 / 14] <text:s text:c="3"/>HINT : APP_START <text:s text:c="3"/>list : [TIMEOUT / 1500]</text:p>
      <text:p text:style-name="Standard">07-22 12:23:38.167 <text:s text:c="2"/>803 <text:s text:c="2"/>862 I libPowerHal: [setDvfsrcDevFreqOpp] opp:0, freq:4266000000</text:p>
      <text:p text:style-name="Standard">07-22 12:23:38.167 <text:s text:c="2"/>803 <text:s text:c="2"/>862 I libPowerHal: [PE] vendor.samsung. update cmd:1000000 param:0</text:p>
      <text:p text:style-name="Standard">07-22 12:23:38.168 <text:s/>1364 <text:s/>2077 D ActivityTaskManager: TaskLaunchParamsModifier:task=Task{7273b34 #133 type=standard A=10327:com.foxandsheep.nightynight3} activity=ActivityRecord{2debe07 u0 com.foxandsheep.nightynight3/com.unity3d.player.UnityPlayerActivity t-1} display-from-option=0 display-id=0 task-display-area-windowing-mode=1 suggested-display-area=DefaultTaskDisplayArea_d0@246441127 inherit-from-source=fullscreen non-freeform-task-display-area display-area=DefaultTaskDisplayArea_d0@246441127 activity-requested-landscape freeform-size-mismatch=Rect(81, 557 - 999, 1727)</text:p>
      <text:p text:style-name="Standard">07-22 12:23:38.168 <text:s/>1364 <text:s/>2077 V WindowManager: Collecting in transition 30: Task{7273b34 <text:soft-page-break/>#133 type=standard A=10327:com.foxandsheep.nightynight3}, caller=com.android.server.wm.Transition.collect:759 com.android.server.wm.Transition.collectExistenceChange:942 com.android.server.wm.TransitionController.collectExistenceChange:985 com.android.server.wm.ActivityStarter.setNewTask:4712 com.android.server.wm.ActivityStarter.startActivityInner:2929</text:p>
      <text:p text:style-name="Standard">07-22 12:23:38.168 <text:s/>1364 <text:s/>2077 D CompatibilityChangeReporter: Compat change id reported: 184838306; UID 10327; state: DISABLED</text:p>
      <text:p text:style-name="Standard">07-22 12:23:38.168 <text:s/>1364 <text:s/>2077 D CompatibilityChangeReporter: Compat change id reported: 185004937; UID 10327; state: DISABLED</text:p>
      <text:p text:style-name="Standard">07-22 12:23:38.169 <text:s text:c="2"/>858 <text:s/>2600 E BufferQueueDebug: [ActivityRecord{2debe07 u0 com.foxandsheep.nightynight3/com.unity3d.player.UnityPlayerActivity t133}#380](this:0xb40000794f0e6ba0,id:-1,api:0,p:-1,c:-1) id info cannot be read from 'ActivityRecord{2debe07 u0 com.foxandsheep.nightynight3/com.unity3d.player.UnityPlayerActivity t133}#380'</text:p>
      <text:p text:style-name="Standard">07-22 12:23:38.169 <text:s text:c="2"/>858 <text:s/>2600 I BufferQueueDebug: [ActivityRecord{2debe07 u0 com.foxandsheep.nightynight3/com.unity3d.player.UnityPlayerActivity t133}#380](this:0xb40000794f0e6ba0,id:-1,api:0,p:-1,c:-1) BufferQueue core=(858:/system/bin/surfaceflinger)</text:p>
      <text:p text:style-name="Standard">07-22 12:23:38.169 <text:s text:c="2"/>858 <text:s/>2600 I SurfaceFlinger: id=380 createSurf, flag=84004, ActivityRecord{2debe07 u0 com.foxandsheep.nightynight3/com.unity3d.player.UnityPlayerActivity t133}#380</text:p>
      <text:p text:style-name="Standard">07-22 12:23:38.170 <text:s/>1364 <text:s/>2077 D ActivityTaskManager: scheduleTopResumedActivityChanged, onTop=false, r=ActivityRecord{630aadd u0 com.sec.android.app.launcher/.activities.LauncherActivity t126}, caller=com.android.server.wm.ActivityTaskSupervisor.updateTopResumedActivityIfNeeded:2826 com.android.server.wm.TaskDisplayArea.positionChildTaskAt:567 com.android.server.wm.TaskDisplayArea.positionChildAt:483 com.android.server.wm.Task.moveToFront:6077 com.android.server.wm.ActivityStarter.startActivityInner:2957 com.android.server.wm.ActivityStarter.startActivityUnchecked:2364</text:p>
      <text:p text:style-name="Standard">07-22 12:23:38.170 <text:s text:c="2"/>803 <text:s text:c="2"/>816 I mtkpower@impl: [setMode] type:5, enabled:1</text:p>
      <text:p text:style-name="Standard">07-22 12:23:38.171 <text:s/>1364 <text:s/>2077 V WindowManager: Checking theme of starting window: 0x7f0b0007</text:p>
      <text:p text:style-name="Standard">07-22 12:23:38.171 <text:s/>1364 <text:s/>2077 V WindowManager: Translucent=false Floating=false ShowWallpaper=false Disable=false</text:p>
      <text:p text:style-name="Standard">07-22 12:23:38.171 <text:s/>1364 <text:s/>2077 D CompatibilityChangeReporter: Compat change id reported: 205907456; UID 10327; state: ENABLED</text:p>
      <text:p text:style-name="Standard">07-22 12:23:38.171 <text:s/>1364 <text:s/>2077 V WindowManager: Creating SplashScreenStartingData</text:p>
      <text:p text:style-name="Standard">07-22 12:23:38.171 <text:s/>1364 <text:s/>2077 D ActivityTaskManager: Add starting ActivityRecord{2debe07 u0 com.foxandsheep.nightynight3/com.unity3d.player.UnityPlayerActivity t133}: typeParam=143 startingData=com.android.server.wm.SplashScreenStartingData@b78a6d2</text:p>
      <text:p text:style-name="Standard">07-22 12:23:38.171 <text:s/>1364 <text:s/>2077 V WindowManager: Added starting ActivityRecord{2debe07 u0 com.foxandsheep.nightynight3/com.unity3d.player.UnityPlayerActivity t133}: startingWindow=null startingView=com.android.server.wm.StartingSurfaceController$StartingSurface@d9f33a3</text:p>
      <text:p text:style-name="Standard">07-22 12:23:38.174 <text:s/>1364 <text:s/>2077 V WindowManager: Collecting in transition 30: ActivityRecord{2debe07 u0 com.foxandsheep.nightynight3/com.unity3d.player.UnityPlayerActivity t133}, caller=com.android.server.wm.Transition.collect:759 com.android.server.wm.Transition.collectExistenceChange:942 com.android.server.wm.TransitionController.collectExistenceChange:985 com.android.server.wm.ActivityStarter.handleStartResult:2542 <text:soft-page-break/>com.android.server.wm.ActivityStarter.startActivityUnchecked:2369</text:p>
      <text:p text:style-name="Standard">07-22 12:23:38.173 <text:s/>1842 <text:s/>2137 D ShellStartingWindow: use preloaded icon</text:p>
      <text:p text:style-name="Standard">07-22 12:23:38.174 <text:s/>1364 <text:s/>2077 V WindowManager: Requesting StartTransition: TransitionRecord{bd80c46 id=30 type=OPEN flags=0x0}, caller=com.android.server.wm.ActivityStarter.handleStartResult:2576 com.android.server.wm.ActivityStarter.startActivityUnchecked:2369 com.android.server.wm.ActivityStarter.executeRequest:1950 com.android.server.wm.ActivityStarter.execute:1090 com.android.server.wm.ActivityTaskManagerService.startActivityAsUser:1985</text:p>
      <text:p text:style-name="Standard">07-22 12:23:38.174 <text:s text:c="2"/>858 <text:s/>2600 D SurfaceFlinger: [SF client] NEW(0xb400007964150380) for (1842:com.android.systemui)</text:p>
      <text:p text:style-name="Standard">07-22 12:23:38.175 <text:s/>1364 <text:s/>2077 D CompatibilityChangeReporter: Compat change id reported: 194833441; UID 10327; state: ENABLED</text:p>
      <text:p text:style-name="Standard">07-22 12:23:38.175 <text:s/>1364 <text:s/>2077 I ActivityTaskManager: START u0 {act=android.intent.action.MAIN cat=[android.intent.category.LAUNCHER] flg=0x10200000 cmp=com.foxandsheep.nightynight3/com.unity3d.player.UnityPlayerActivity bnds=[540,249][791,603]} with LAUNCH_SINGLE_TASK from uid 10135 (BAL_ALLOW_ALLOWLISTED_COMPONENT) result code=0</text:p>
      <text:p text:style-name="Standard">07-22 12:23:38.175 <text:s/>1364 <text:s/>2077 I Pageboost: stop alp</text:p>
      <text:p text:style-name="Standard">07-22 12:23:38.175 <text:s/>1364 <text:s/>2077 I SemDvfsHyPerManager: acquire hyper - AMS_APP_LAUNCH/1364@15, type = -999</text:p>
      <text:p text:style-name="Standard">07-22 12:23:38.175 <text:s text:c="2"/>798 <text:s text:c="2"/>841 I HYPER-HAL: [RequestManager.cpp]acquire(): Acquired ID : 951525 <text:s/>[1364 / 15] <text:s text:c="3"/>HINT : AMS_APP_LAUNCH <text:s text:c="3"/>list :</text:p>
      <text:p text:style-name="Standard">07-22 12:23:38.176 <text:s/>2984 <text:s/>2984 E pageboostd: Received HALT command code 2</text:p>
      <text:p text:style-name="Standard">07-22 12:23:38.176 <text:s/>3204 <text:s/>3204 I SemDvfsHyPerManager: acquire hyper - APP_START/3204@16, type = -999</text:p>
      <text:p text:style-name="Standard">07-22 12:23:38.176 <text:s/>2357 <text:s/>3994 I HoneySpace.SuggestedAppsRepositoryImpl: sendSuggestedAppsLaunchTarget: ComponentInfo{com.foxandsheep.nightynight3/com.unity3d.player.UnityPlayerActivity}</text:p>
      <text:p text:style-name="Standard">07-22 12:23:38.176 <text:s/>1842 <text:s/>2108 V WindowManagerShell: Transition requested: android.os.BinderProxy@7cc33f2 TransitionRequestInfo { type = OPEN, triggerTask = TaskInfo{userId=0 taskId=133 displayId=0 isRunning=true baseIntent=Intent { act=android.intent.action.MAIN cat=[android.intent.category.LAUNCHER] flg=0x10200000 cmp=com.foxandsheep.nightynight3/com.unity3d.player.UnityPlayerActivity } baseActivity=ComponentInfo{com.foxandsheep.nightynight3/com.unity3d.player.UnityPlayerActivity} topActivity=ComponentInfo{com.foxandsheep.nightynight3/com.unity3d.player.UnityPlayerActivity} origActivity=null realActivity=ComponentInfo{com.foxandsheep.nightynight3/com.unity3d.player.UnityPlayerActivity} numActivities=1 lastActiveTime=1669008 supportsMultiWindow=false resizeMode=0 isResizeable=false minWidth=-1 minHeight=-1 maxWidth=-1 maxHeight=-1 defaultMinSize=220 token=WCT{android.window.IWindowContainerToken$Stub$Proxy@8f20a43} topActivityType=1 pictureInPictureParams=null shouldDockBigOverlays=false launchIntoPipHostTaskId=-1 lastParentTaskIdBeforePip=-1 displayCutoutSafeInsets=Rect(0, 80 - 0, 0) topActivityInfo=ActivityInfo{100f8c0 com.unity3d.player.UnityPlayerActivity} launchCookies=[android.os.BinderProxy@db499f9] positionInParent=Point(0, 0) parentTaskId=-1 isFocused=false isVisible=false isVisibleRequested=false isSleeping=false topActivityInSizeCompat=false topActivityEligibleForLetterboxEducation= false topActivityLetterboxed= false isFromDoubleTap= false topActivityLetterboxVerticalPosition= -1 topActivityLetterboxHorizontalPosition= -1 topActivityLetterboxWidth=-1 topActivityLetterboxHeight=-1 locusId=null displayAreaFeatureId=1 cameraCompatControlState=hidden originallySupportedMultiWindow=false hasWallpaper=false <text:soft-page-break/>topActivityInFixedAspectRatio=false rootAffinity=10327:com.foxandsheep.nightynight3 topActivityInDisplayCompat=false topActivityInBoundsCompat=false topActivityBounds=null singleTapFromLetterbox=false isTopTaskInStage=false topActivityUiMode=17 CoverLauncherWidgetTask=false CoverScreenTask=false isAllowedSeamlessRotation=false isTopTransparentActivity=false hasPopOver=false}, remoteTransition = RemoteTransition { remoteTransition = android.window.IRemoteTransition$Stub$Proxy@c659d3e, appThread = android.app.IApplicationThread$Stub$Proxy@921079f, debugName = QuickstepLaunch }, displayChange = null }</text:p>
      <text:p text:style-name="Standard">07-22 12:23:38.176 <text:s/>1842 <text:s/>2108 V WindowManagerShell: RemoteTransition directly requested for android.os.BinderProxy@7cc33f2: RemoteTransition { remoteTransition = android.window.IRemoteTransition$Stub$Proxy@c659d3e, appThread = android.app.IApplicationThread$Stub$Proxy@921079f, debugName = QuickstepLaunch }</text:p>
      <text:p text:style-name="Standard">07-22 12:23:38.177 <text:s text:c="2"/>798 <text:s text:c="2"/>841 I mtkpower_client: perf_lock_rel, hdl:299, tid:841</text:p>
      <text:p text:style-name="Standard">07-22 12:23:38.177 <text:s text:c="2"/>798 <text:s text:c="2"/>841 I mtkpower_client: perf_lock_acq, hdl:0, dur:0, num:2, tid:841</text:p>
      <text:p text:style-name="Standard">07-22 12:23:38.177 <text:s text:c="2"/>803 <text:s text:c="2"/>862 I libPowerHal: [perfLockRel] hdl:299, idx:0</text:p>
      <text:p text:style-name="Standard">07-22 12:23:38.177 <text:s text:c="2"/>803 <text:s text:c="2"/>862 I libPowerHal: [PD] vendor.samsung. update cmd:300c000 param:0</text:p>
      <text:p text:style-name="Standard">07-22 12:23:38.178 <text:s/>1842 <text:s/>2159 D NativeCustomFrequencyManager: [NativeCFMS] BpCustomFrequencyManager::BpCustomFrequencyManager()</text:p>
      <text:p text:style-name="Standard">07-22 12:23:38.178 <text:s/>1364 <text:s/>2077 V WindowManager: Starting Transition 30, caller=com.android.server.wm.WindowOrganizerController.startTransition:382 com.android.server.wm.WindowOrganizerController.startTransition:313 android.window.IWindowOrganizerController$Stub.onTransact:257</text:p>
      <text:p text:style-name="Standard">07-22 12:23:38.178 <text:s/>2357 <text:s/>2498 I HoneySpace.SALoggingUtils: SA Logging screenID: 201 eventId: 1001 detail: {PackageName=com.foxandsheep.nightynight3, det=3} value: -1</text:p>
      <text:p text:style-name="Standard">07-22 12:23:38.179 <text:s/>1364 <text:s/>2077 V Transition: <text:s/>allReady query: used=true, override=false, defer=0, states=Display{#0 state=ON size=1080x2340 ROTATION_0}:false</text:p>
      <text:p text:style-name="Standard">07-22 12:23:38.179 <text:s text:c="2"/>803 <text:s text:c="2"/>862 I libPowerHal: [perfLockAcq] idx:0 hdl:303 hint:-1 pid:798 tid:841 duration:0 lock_user:vendor.samsung. =&gt; ret_hdl:303</text:p>
      <text:p text:style-name="Standard">07-22 12:23:38.179 <text:s text:c="2"/>803 <text:s text:c="2"/>862 I libPowerHal: [PE] vendor.samsung. update cmd:300c000, param:15</text:p>
      <text:p text:style-name="Standard">07-22 12:23:38.179 <text:s/>1013 <text:s/>1013 I CameraService: onUidStateChanged: uid=10063, procState is changed. (0 -&gt; 1)</text:p>
      <text:p text:style-name="Standard">07-22 12:23:38.179 <text:s/>2357 <text:s/>2357 I HoneySpace.BackgroundManagerImpl: capturedBlurView: pause(com.sec.android.app.launcher.Launcher@2be7ce2, 46038242)</text:p>
      <text:p text:style-name="Standard">07-22 12:23:38.179 <text:s/>2357 <text:s/>2357 I HoneySpace.Launcher: !@Boot_EBS_D: Launcher.onPause()</text:p>
      <text:p text:style-name="Standard">07-22 12:23:38.179 <text:s/>2357 <text:s/>3994 I HoneySpace.SPayHandler: updateSpayHandler launcher activity is paused false</text:p>
      <text:p text:style-name="Standard">07-22 12:23:38.180 <text:s text:c="2"/>798 <text:s text:c="2"/>841 I mtkpower_client: ret_hdl:303</text:p>
      <text:p text:style-name="Standard">07-22 12:23:38.180 <text:s/>1364 <text:s/>2077 D InputTransport: Input channel constructed: '9165e1e', fd=727</text:p>
      <text:p text:style-name="Standard">07-22 12:23:38.180 <text:s/>1364 <text:s/>2077 D InputTransport: Input channel constructed: '9165e1e', fd=826</text:p>
      <text:p text:style-name="Standard">07-22 12:23:38.180 <text:s/>1364 <text:s/>2077 D InputTransport: Input channel constructed: '9165e1e', fd=833</text:p>
      <text:p text:style-name="Standard">07-22 12:23:38.180 <text:s/>1364 <text:s/>2077 D WindowManager: prepareSync &lt;SYNC_STATE_WAITING_FOR_DRAW&gt;, mPrepareSyncSeqId=0, win=Window{9165e1e u0 Splash Screen com.foxandsheep.nightynight3}</text:p>
      <text:p text:style-name="Standard">07-22 12:23:38.180 <text:s text:c="2"/>798 <text:s text:c="2"/>841 I mtkpower_client: perf_lock_rel, hdl:300, tid:841</text:p>
      <text:p text:style-name="Standard">07-22 12:23:38.180 <text:s text:c="2"/>858 <text:s/>2600 E BufferQueueDebug: [9165e1e Splash Screen com.foxandsheep.nightynight3#381](this:0xb40000794f0eeba0,id:-1,api:0,p:-1,c:-1) id info cannot be read from '9165e1e Splash Screen com.foxandsheep.nightynight3#381'</text:p>
      <text:p text:style-name="Standard">07-22 12:23:38.181 <text:s/>2357 <text:s/>2357 I HoneySpace.Launcher: updateLauncherShowing true -&gt; false</text:p>
      <text:p text:style-name="Standard">07-22 12:23:38.181 <text:s text:c="2"/>798 <text:s text:c="2"/>841 I mtkpower_client: perf_lock_acq, hdl:0, dur:0, num:2, tid:841</text:p>
      <text:p text:style-name="Standard">07-22 12:23:38.182 <text:s text:c="2"/>803 <text:s text:c="2"/>862 I libPowerHal: [perfLockRel] hdl:300, idx:4</text:p>
      <text:p text:style-name="Standard">07-22 12:23:38.182 <text:s/>2357 13949 I HoneySpace.RecentTasks: onRecentTasksChanged</text:p>
      <text:p text:style-name="Standard"><text:soft-page-break/>07-22 12:23:38.182 <text:s text:c="2"/>798 <text:s text:c="2"/>841 I mtkpower_client: ret_hdl:304</text:p>
      <text:p text:style-name="Standard">07-22 12:23:38.182 <text:s text:c="2"/>798 <text:s text:c="2"/>841 I mtkpower_client: perf_lock_rel, hdl:301, tid:841</text:p>
      <text:p text:style-name="Standard">07-22 12:23:38.183 <text:s text:c="2"/>803 <text:s text:c="2"/>862 I libPowerHal: cmdSetting - unknown cmd:1c3c000, scmd:(null) ,param_1:0</text:p>
      <text:p text:style-name="Standard">07-22 12:23:38.183 <text:s text:c="2"/>803 <text:s text:c="2"/>862 I libPowerHal: [perfLockAcq] idx:3 hdl:304 hint:-1 pid:798 tid:841 duration:0 lock_user:vendor.samsung. =&gt; ret_hdl:304</text:p>
      <text:p text:style-name="Standard">07-22 12:23:38.183 <text:s text:c="2"/>858 <text:s/>2600 I BufferQueueDebug: [9165e1e Splash Screen com.foxandsheep.nightynight3#381](this:0xb40000794f0eeba0,id:-1,api:0,p:-1,c:-1) BufferQueue core=(858:/system/bin/surfaceflinger)</text:p>
      <text:p text:style-name="Standard">07-22 12:23:38.183 <text:s text:c="2"/>858 <text:s/>2600 I SurfaceFlinger: id=381 createSurf, flag=84004, 9165e1e Splash Screen com.foxandsheep.nightynight3#381</text:p>
      <text:p text:style-name="Standard">07-22 12:23:38.183 <text:s text:c="2"/>798 <text:s text:c="2"/>841 I mtkpower_client: perf_lock_acq, hdl:0, dur:0, num:2, tid:841</text:p>
      <text:p text:style-name="Standard">07-22 12:23:38.183 <text:s text:c="2"/>803 <text:s text:c="2"/>862 I libPowerHal: [perfLockRel] hdl:301, idx:1</text:p>
      <text:p text:style-name="Standard">07-22 12:23:38.183 <text:s/>1364 <text:s/>2077 V WindowManager: addWindow: ActivityRecord{2debe07 u0 com.foxandsheep.nightynight3/com.unity3d.player.UnityPlayerActivity t133} startingWindow=Window{9165e1e u0 Splash Screen com.foxandsheep.nightynight3}</text:p>
      <text:p text:style-name="Standard">07-22 12:23:38.184 <text:s text:c="2"/>803 <text:s text:c="2"/>862 I libPowerHal: [setClusterFreq] <text:s/>set cpu_ctrl cpufreq: -1 -1 -1 -1</text:p>
      <text:p text:style-name="Standard">07-22 12:23:38.184 <text:s/>1364 <text:s/>2077 D InputTransport: Input channel destroyed: '9165e1e', fd=833</text:p>
      <text:p text:style-name="Standard">07-22 12:23:38.184 <text:s text:c="2"/>798 <text:s text:c="2"/>841 I mtkpower_client: ret_hdl:305</text:p>
      <text:p text:style-name="Standard">07-22 12:23:38.184 <text:s text:c="2"/>798 <text:s text:c="2"/>841 I mtkpower_client: perf_lock_rel, hdl:302, tid:841</text:p>
      <text:p text:style-name="Standard">07-22 12:23:38.184 <text:s text:c="2"/>803 <text:s text:c="2"/>862 I libPowerHal: [perfLockAcq] idx:1 hdl:305 hint:-1 pid:798 tid:841 duration:0 lock_user:vendor.samsung. =&gt; ret_hdl:305</text:p>
      <text:p text:style-name="Standard">07-22 12:23:38.184 <text:s text:c="2"/>803 <text:s text:c="2"/>862 I libPowerHal: [setClusterFreq] vendor.samsung. set cpufreq[0] min:2000000 max:-1 cpufreq[1] min:-1 max:-1</text:p>
      <text:p text:style-name="Standard">07-22 12:23:38.184 <text:s text:c="2"/>803 <text:s text:c="2"/>862 I libPowerHal: [setClusterFreq] <text:s/>set cpu_ctrl cpufreq: 2000000 -1 -1 -1</text:p>
      <text:p text:style-name="Standard">07-22 12:23:38.185 <text:s/>1842 <text:s/>2136 I InsetsController: onStateChanged: host=Splash Screen com.foxandsheep.nightynight3, from=android.view.ViewRootImpl.setView:1753, state=InsetsState: {mDisplayFrame=Rect(0, 0 - 1080, 2340), mDisplayCutout=DisplayCutout{insets=Rect(0, 80 - 0, 0) waterfall=Insets{left=0, top=0, right=0, bottom=0} boundingRect={Bounds=[Rect(0, 0 - 0, 0), Rect(472, 0 - 608, 8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0} scale={1.0} physicalPixelDisplaySizeRatio={1.0}}}}, mRoundedCorners=RoundedCorners{[RoundedCorner{position=TopLeft, radius=0, center=Point(0, 0)}, RoundedCorner{position=TopRight, radius=0, center=Point(0, 0)}, RoundedCorner{position=BottomRight, radius=0, center=Point(0, 0)}, RoundedCorner{position=BottomLeft, radius=0, center=Point(0, 0)}]} <text:s/>mRoundedCornerFrame=Rect(0, 0 - 1080, 2340), mPrivacyIndicatorBounds=PrivacyIndicatorBounds {static bounds=Rect(956, 0 - 1080, 80) rotation=0}, mDisplayShape=DisplayShape{ spec=-311912193 displayWidth=1080 displayHeight=2340 physicalPixelDisplaySizeRatio=1.0 rotation=0 offsetX=0 offsetY=0 scale=1.0}, mSources= { InsetsSource: {dfb10001 mType=navigationBars mFrame=[0,2205][1080,2340] mVisible=true mFlags=[]}, InsetsSource: {dfb10004 mType=systemGestures mFrame=[0,0][0,0] mVisible=true mFlags=[]}, InsetsSource: {dfb10005 mType=mandatorySystemGestures mFrame=[0,2205][1080,2340] mVisible=true mFlags=[]}, InsetsSource: {dfb10006 mType=tappableElement mFrame=[0,2205][1080,2340] mVisible=true mFlags=[]}, InsetsSource: {dfb10024 mType=systemGestures mFrame=[0,0][0,0] mVisible=true mFlags=[]}, InsetsSource: {e7e30000 mType=statusBars mFrame=[0,0][1080,80] mVisible=true mFlags=[]}, InsetsSource: {e7e30005 mType=mandatorySystemGestures mFrame=[0,0][1080,114] mVisible=true mFlags=[]}, InsetsSource: {e7e30006 mType=tappableElement mFrame=[0,0]<text:soft-page-break/>[1080,80] mVisible=true mFlags=[]}, InsetsSource: {27 mType=displayCutout mFrame=[0,0][1080,80] mVisible=true mFlags=[]} }</text:p>
      <text:p text:style-name="Standard">07-22 12:23:38.185 <text:s/>1842 <text:s/>2136 I ViewRootImpl@19bdcb5[nightynight3]: synced displayState. AttachInfo displayState=2</text:p>
      <text:p text:style-name="Standard">07-22 12:23:38.185 <text:s/>1364 <text:s/>1393 D SGM:FgCheckThread: notePauseComponent(), received pkgName: com.sec.android.app.launcher, userId: 0</text:p>
      <text:p text:style-name="Standard">07-22 12:23:38.185 <text:s text:c="2"/>798 <text:s text:c="2"/>841 I mtkpower_client: perf_lock_acq, hdl:0, dur:0, num:2, tid:841</text:p>
      <text:p text:style-name="Standard">07-22 12:23:38.185 <text:s text:c="2"/>803 <text:s text:c="2"/>862 I libPowerHal: [perfLockRel] hdl:302, idx:2</text:p>
      <text:p text:style-name="Standard">07-22 12:23:38.185 <text:s text:c="2"/>803 <text:s text:c="2"/>862 I libPowerHal: [PD] vendor.samsung. update cmd:1000000 param:-1</text:p>
      <text:p text:style-name="Standard">07-22 12:23:38.186 <text:s text:c="2"/>798 <text:s text:c="2"/>841 I mtkpower_client: ret_hdl:306</text:p>
      <text:p text:style-name="Standard">07-22 12:23:38.186 <text:s text:c="2"/>803 <text:s text:c="2"/>862 I libPowerHal: [perfLockAcq] idx:2 hdl:306 hint:-1 pid:798 tid:841 duration:0 lock_user:vendor.samsung. =&gt; ret_hdl:306</text:p>
      <text:p text:style-name="Standard">07-22 12:23:38.186 <text:s text:c="2"/>798 <text:s text:c="2"/>841 I HYPER-HAL: [RequestManager.cpp]acquire(): Acquired ID : 5185826 <text:s/>[3204 / 16] <text:s text:c="3"/>HINT : APP_START <text:s text:c="3"/>list :</text:p>
      <text:p text:style-name="Standard">07-22 12:23:38.186 <text:s text:c="2"/>803 <text:s text:c="2"/>862 I libPowerHal: [setDvfsrcDevFreqOpp] opp:0, freq:4266000000</text:p>
      <text:p text:style-name="Standard">07-22 12:23:38.186 <text:s/>1364 <text:s/>3391 V WindowManager: Collecting in transition 30: ActivityRecord{2debe07 u0 com.foxandsheep.nightynight3/com.unity3d.player.UnityPlayerActivity t133}, caller=com.android.server.wm.Transition.collect:759 com.android.server.wm.TransitionController.collect:935 com.android.server.wm.ActivityRecord.setVisibility:6348 com.android.server.wm.ActivityRecord.setVisibility:6300 com.android.server.wm.ActivityRecord.makeVisibleIfNeeded:7102</text:p>
      <text:p text:style-name="Standard">07-22 12:23:38.187 <text:s text:c="2"/>803 <text:s text:c="2"/>862 I libPowerHal: [PE] vendor.samsung. update cmd:1000000 param:0</text:p>
      <text:p text:style-name="Standard">07-22 12:23:38.187 <text:s/>1364 <text:s/>3391 V WindowManager: Collecting in transition 30: ActivityRecord{630aadd u0 com.sec.android.app.launcher/.activities.LauncherActivity t126}, caller=com.android.server.wm.Transition.collect:759 com.android.server.wm.TransitionController.collect:935 com.android.server.wm.ActivityRecord.setVisibility:6348 com.android.server.wm.ActivityRecord.setVisibility:6300 com.android.server.wm.ActivityRecord.makeInvisible:7137</text:p>
      <text:p text:style-name="Standard">07-22 12:23:38.187 <text:s/>1364 <text:s/>3391 D WindowManager: prepareSync &lt;SYNC_STATE_WAITING_FOR_DRAW&gt;, mPrepareSyncSeqId=0, win=Window{63c065a u0 com.sec.android.app.launcher/com.sec.android.app.launcher.activities.LauncherActivity}</text:p>
      <text:p text:style-name="Standard">07-22 12:23:38.188 <text:s/>1364 <text:s/>3391 V WindowManager: Collecting in transition 30: WallpaperWindowToken{683caf2 token=android.os.Binder@de205a7}, caller=com.android.server.wm.Transition.collect:759 com.android.server.wm.Transition.collect:847 com.android.server.wm.Transition.collect:759 com.android.server.wm.TransitionController.collect:935 com.android.server.wm.ActivityRecord.setVisibility:6348</text:p>
      <text:p text:style-name="Standard">07-22 12:23:38.189 <text:s/>1364 <text:s/>3391 D WindowManager: VisibleRequested updated, r=ActivityRecord{630aadd u0 com.sec.android.app.launcher/.activities.LauncherActivity t126}</text:p>
      <text:p text:style-name="Standard">07-22 12:23:38.190 <text:s/>1364 <text:s/>3391 V WindowManager: rotationForOrientation(orient=SCREEN_ORIENTATION_USER_LANDSCAPE (11), last=ROTATION_0 (0)); user=ROTATION_0 (0)</text:p>
      <text:p text:style-name="Standard">07-22 12:23:38.190 <text:s/>1364 <text:s/>3391 D WindowManager: rotationForOrientation, orientationSource=ActivityRecord{2debe07 u0 com.foxandsheep.nightynight3/com.unity3d.player.UnityPlayerActivity t133}</text:p>
      <text:p text:style-name="Standard">07-22 12:23:38.191 <text:s/>1364 <text:s/>3391 D ActivityTaskManager: applyFixedRotationTransform, r=ActivityRecord{2debe07 u0 com.foxandsheep.nightynight3/com.unity3d.player.UnityPlayerActivity t133}, <text:soft-page-break/>caller=com.android.server.wm.DisplayContent.startFixedRotationTransform:2538 com.android.server.wm.DisplayContent.setFixedRotationLaunchingApp:2474 com.android.server.wm.DisplayContent.handleTopActivityLaunchingInDifferentOrientation:2372 com.android.server.wm.DisplayContent.updateOrientation:2170 com.android.server.wm.DisplayContent.updateOrientation:2092</text:p>
      <text:p text:style-name="Standard">07-22 12:23:38.192 <text:s/>1364 <text:s/>3391 D AsyncRotation_WindowManager: Start seamless Window{38eb303 u0 NavigationBar0}</text:p>
      <text:p text:style-name="Standard">07-22 12:23:38.195 <text:s/>1364 <text:s/>3391 D WindowManager: fadeWindowToken, show=false, animationType=token_transform, topWindow=Window{35456d3 u0 StatusBar}, token=WindowToken{ec98c2 type=2000 android.os.BinderProxy@37fffa4}, caller=com.android.server.wm.FadeAnimationController.fadeWindowToken:71 com.android.server.wm.AsyncRotationController.fadeWindowToken:880 com.android.server.wm.AsyncRotationController.start:481 com.android.server.wm.DisplayContent.startAsyncRotation:2614 com.android.server.wm.DisplayContent.setFixedRotationLaunchingAppUnchecked:2425</text:p>
      <text:p text:style-name="Standard">07-22 12:23:38.195 <text:s/>1364 <text:s/>3391 I WindowManager: Reparenting to leash, surface=Surface(name=WindowToken{ec98c2 type=2000 android.os.BinderProxy@37fffa4})/@0xd0afc61, leashParent=Surface(name=Leaf:15:15)/@0xaadf5b4</text:p>
      <text:p text:style-name="Standard">07-22 12:23:38.196 <text:s text:c="2"/>858 <text:s/>2600 E BufferQueueDebug: [Surface(name=WindowToken{ec98c2 type=2000 android.os.BinderProxy@37fffa4})/@0xd0afc61 - animation-leash of token_transform#382](this:0xb40000794f0f3ba0,id:-1,api:0,p:-1,c:-1) id info cannot be read from 'Surface(name=WindowToken{ec98c2 type=2000 android.os.BinderProxy@37fffa4})/@0xd0afc61 - animation-leash of token_transform#382'</text:p>
      <text:p text:style-name="Standard">07-22 12:23:38.196 <text:s text:c="2"/>858 <text:s/>2600 I BufferQueueDebug: [Surface(name=WindowToken{ec98c2 type=2000 android.os.BinderProxy@37fffa4})/@0xd0afc61 - animation-leash of token_transform#382](this:0xb40000794f0f3ba0,id:-1,api:0,p:-1,c:-1) BufferQueue core=(858:/system/bin/surfaceflinger)</text:p>
      <text:p text:style-name="Standard">07-22 12:23:38.196 <text:s text:c="2"/>858 <text:s/>2600 I SurfaceFlinger: id=382 createSurf, flag=24000, Surface(name=WindowToken{ec98c2 type=2000 android.os.BinderProxy@37fffa4})/@0xd0afc61 - animation-leash of token_transform#382</text:p>
      <text:p text:style-name="Standard">07-22 12:23:38.196 <text:s/>1364 <text:s/>3391 D WindowManager: makeSurface duration=0 leash=Surface(name=Surface(name=WindowToken{ec98c2 type=2000 android.os.BinderProxy@37fffa4})/@0xd0afc61 - animation-leash of token_transform)/@0xd55741b</text:p>
      <text:p text:style-name="Standard">07-22 12:23:38.197 <text:s/>1364 <text:s/>3391 D AsyncRotation_WindowManager: Start fade-out Window{35456d3 u0 StatusBar}</text:p>
      <text:p text:style-name="Standard">07-22 12:23:38.197 <text:s/>1364 <text:s/>3391 D WindowManager: setFixedRotationLaunchingAppUnchecked, rotation=1, r=ActivityRecord{2debe07 u0 com.foxandsheep.nightynight3/com.unity3d.player.UnityPlayerActivity t133}, caller=com.android.server.wm.DisplayContent.setFixedRotationLaunchingApp:2476 com.android.server.wm.DisplayContent.handleTopActivityLaunchingInDifferentOrientation:2372 com.android.server.wm.DisplayContent.updateOrientation:2170 com.android.server.wm.DisplayContent.updateOrientation:2092 com.android.server.wm.RootWindowContainer.ensureVisibilityAndConfig:2091</text:p>
      <text:p text:style-name="Standard">07-22 12:23:38.197 <text:s/>1364 <text:s/>3391 V WindowManager: Collecting in transition 30: ActivityRecord{2debe07 u0 com.foxandsheep.nightynight3/com.unity3d.player.UnityPlayerActivity t133}, caller=com.android.server.wm.Transition.collect:759 com.android.server.wm.TransitionController.collect:935 com.android.server.wm.ActivityRecord.setVisibility:6348 com.android.server.wm.ActivityRecord.setVisibility:6300 <text:soft-page-break/>com.android.server.wm.ActivityTaskSupervisor.realStartActivityLocked:941</text:p>
      <text:p text:style-name="Standard">07-22 12:23:38.197 <text:s/>1364 <text:s/>3391 D SGM:PkgDataHelper: notifyAppCreate(), pkgName: com.foxandsheep.nightynight3, userId: 0, sendRet: true</text:p>
      <text:p text:style-name="Standard">07-22 12:23:38.198 <text:s/>1364 <text:s/>1604 D SGM:FgCheckThread: onLooperPrepared(), msg: MSG_APP_CREATE, pkgName: com.foxandsheep.nightynight3, userId: 0</text:p>
      <text:p text:style-name="Standard">07-22 12:23:38.198 <text:s/>1364 <text:s/>3391 D SGM:FgCheckThread: TaskStackListener.onTaskFocusChanged(), taskId=126, focused=false</text:p>
      <text:p text:style-name="Standard">07-22 12:23:38.198 <text:s/>1364 <text:s/>3391 D SGM:FgCheckThread: TaskStackListener.onTaskFocusChanged(), taskId=133, focused=true</text:p>
      <text:p text:style-name="Standard">07-22 12:23:38.199 <text:s/>1364 <text:s/>3391 D SGM:FgCheckThread: <text:s text:c="2"/>sendRunningComponentFocus(), pkgName: com.foxandsheep.nightynight3, userId: 0</text:p>
      <text:p text:style-name="Standard">07-22 12:23:38.199 <text:s/>1364 <text:s/>1604 D SGM:FgCheckThread: onLooperPrepared(), msg: MSG_TASK_FOCUSED, pkgName: com.foxandsheep.nightynight3, userId: 0</text:p>
      <text:p text:style-name="Standard">07-22 12:23:38.199 <text:s/>1364 <text:s/>1604 D SGM:FgCheckThread: handleTaskFocused().</text:p>
      <text:p text:style-name="Standard">07-22 12:23:38.199 <text:s/>1364 <text:s/>1604 D SGM:FgCheckThread: <text:s text:c="2"/>handleTaskFocused(), pkgName: com.foxandsheep.nightynight3, userID:0</text:p>
      <text:p text:style-name="Standard">07-22 12:23:38.199 <text:s/>1364 <text:s/>1604 D SGM:FgCheckThread: handleResume().</text:p>
      <text:p text:style-name="Standard">07-22 12:23:38.200 <text:s/>1364 <text:s/>3391 D InputDispatcher: Focused application(0): ActivityRecord{2debe07 u0 com.foxandsheep.nightynight3/com.unity3d.player.UnityPlayerActivity t133}</text:p>
      <text:p text:style-name="Standard">07-22 12:23:38.200 <text:s/>1364 <text:s/>3391 V WindowManager: Changing focus from Window{63c065a u0 com.sec.android.app.launcher/com.sec.android.app.launcher.activities.LauncherActivity} to null displayId=0 Callers=com.android.server.wm.RootWindowContainer.updateFocusedWindowLocked:578 com.android.server.wm.WindowManagerService.updateFocusedWindowLocked:6833 com.android.server.wm.ActivityTaskManagerService.setLastResumedActivityUncheckLocked:6118 com.android.server.wm.ActivityTaskSupervisor.updateTopResumedActivityIfNeeded:2847</text:p>
      <text:p text:style-name="Standard">07-22 12:23:38.201 <text:s/>1364 <text:s/>3391 D SGM:FgCheckThread: TaskStackListener.onTaskFocusChanged(), taskId=126, focused=false</text:p>
      <text:p text:style-name="Standard">07-22 12:23:38.201 <text:s/>1364 <text:s/>3391 D SGM:FgCheckThread: TaskStackListener.onTaskFocusChanged(), taskId=133, focused=true</text:p>
      <text:p text:style-name="Standard">07-22 12:23:38.201 <text:s/>1364 <text:s/>1604 D SGM:FgCheckThread: sendFocusOutConditionally() - mPrevNotiPkg: (unknown), userId: 0</text:p>
      <text:p text:style-name="Standard">07-22 12:23:38.201 <text:s/>1364 <text:s/>1604 D SGM:FgCheckThread: <text:s text:c="2"/>handleResume(). pkgName: com.foxandsheep.nightynight3, userId: 0, isTunableApp: null</text:p>
      <text:p text:style-name="Standard">07-22 12:23:38.201 <text:s/>1364 <text:s/>1604 D SGM:FgCheckThread: notifyFocusInOut(). of pkg: com.foxandsheep.nightynight3, type: 4, isTunableApp: false, userId: 0</text:p>
      <text:p text:style-name="Standard">07-22 12:23:38.201 <text:s/>1364 <text:s/>3391 D SGM:FgCheckThread: <text:s text:c="2"/>sendRunningComponentFocus(), pkgName: com.foxandsheep.nightynight3, userId: 0</text:p>
      <text:p text:style-name="Standard">07-22 12:23:38.201 <text:s/>1364 <text:s/>1604 D SGM:FgCheckThread: <text:s text:c="2"/>notifyFocusInOut(). unexpected mPrevNotiType: -1</text:p>
      <text:p text:style-name="Standard">07-22 12:23:38.201 <text:s/>1364 <text:s/>1604 D SGM:SystemHelper: callReleaseBlock needReleaseBlock:false</text:p>
      <text:p text:style-name="Standard">07-22 12:23:38.201 <text:s/>1364 <text:s/>1604 D SGM:FgCheckThread: onLooperPrepared(), msg: MSG_TASK_FOCUSED, pkgName: com.foxandsheep.nightynight3, userId: 0</text:p>
      <text:p text:style-name="Standard">07-22 12:23:38.201 <text:s/>1364 <text:s/>1604 D SGM:FgCheckThread: handleTaskFocused().</text:p>
      <text:p text:style-name="Standard">07-22 12:23:38.201 <text:s/>1364 <text:s/>1604 D SGM:FgCheckThread: <text:s text:c="2"/>handleTaskFocused(), pkgName: com.foxandsheep.nightynight3, userID:0</text:p>
      <text:p text:style-name="Standard">07-22 12:23:38.201 <text:s/>1364 <text:s/>1604 D SGM:FgCheckThread: handleResume().</text:p>
      <text:p text:style-name="Standard">07-22 12:23:38.201 <text:s/>1364 <text:s/>1604 D SGM:FgCheckThread: sendFocusOutConditionally() - mPrevNotiPkg: (unknown), userId: 0</text:p>
      <text:p text:style-name="Standard">07-22 12:23:38.201 <text:s/>1364 <text:s/>1604 D SGM:FgCheckThread: <text:s text:c="2"/>handleResume(). pkgName: com.foxandsheep.nightynight3, userId: 0, isTunableApp: null</text:p>
      <text:p text:style-name="Standard"><text:soft-page-break/>07-22 12:23:38.201 <text:s/>1364 <text:s/>1604 D SGM:FgCheckThread: notifyFocusInOut(). of pkg: com.foxandsheep.nightynight3, type: 4, isTunableApp: false, userId: 0</text:p>
      <text:p text:style-name="Standard">07-22 12:23:38.201 <text:s/>1364 <text:s/>3391 D ActivityTaskManager: scheduleTopResumedActivityChanged, onTop=true, r=ActivityRecord{2debe07 u0 com.foxandsheep.nightynight3/com.unity3d.player.UnityPlayerActivity t133}, caller=com.android.server.wm.ActivityTaskSupervisor.scheduleTopResumedActivityStateIfNeeded:2857 com.android.server.wm.ActivityTaskSupervisor.updateTopResumedActivityIfNeeded:2849 com.android.server.wm.TaskFragment.setResumedActivity:579 com.android.server.wm.TaskFragment.onActivityStateChanged:903 com.android.server.wm.ActivityRecord.setState:6811 com.android.server.wm.Task.minimalResumeActivityLocked:6192</text:p>
      <text:p text:style-name="Standard">07-22 12:23:38.201 <text:s/>1364 <text:s/>1604 D SGM:FgCheckThread: <text:s text:c="2"/>notifyFocusInOut(). unexpected mPrevNotiType: -1</text:p>
      <text:p text:style-name="Standard">07-22 12:23:38.201 <text:s/>1364 <text:s/>1604 D SGM:SystemHelper: callReleaseBlock needReleaseBlock:false</text:p>
      <text:p text:style-name="Standard">07-22 12:23:38.202 <text:s/>1364 <text:s/>3391 V WindowManager: Collecting in transition 30: ActivityRecord{2debe07 u0 com.foxandsheep.nightynight3/com.unity3d.player.UnityPlayerActivity t133}, caller=com.android.server.wm.Transition.collect:759 com.android.server.wm.TransitionController.collect:935 com.android.server.wm.ActivityRecord.setVisibility:6348 com.android.server.wm.ActivityRecord.setVisibility:6300 com.android.server.wm.ActivityRecord.completeResumeLocked:7395</text:p>
      <text:p text:style-name="Standard">07-22 12:23:38.202 <text:s/>1364 <text:s/>3391 V Transition: <text:s/>allReady query: used=true, override=false, defer=0, states=Display{#0 state=ON size=1080x2340 ROTATION_0}:true</text:p>
      <text:p text:style-name="Standard">07-22 12:23:38.202 <text:s/>1364 <text:s/>3391 D WindowManagerServiceExt: notifyOccludeChangeNotice: cn=ComponentInfo{com.foxandsheep.nightynight3/com.unity3d.player.UnityPlayerActivity} occludesParent=true isInSplitScreenMode=false styleFloating=false caller=com.android.server.wm.ActivityRecord.completeResumeLocked:7452 com.android.server.wm.Task.minimalResumeActivityLocked:6193 com.android.server.wm.ActivityTaskSupervisor.realStartActivityLocked:1158 com.android.server.wm.ActivityTaskSupervisor.startSpecificActivity:1267 com.android.server.wm.TaskFragment.resumeTopActivity:1885</text:p>
      <text:p text:style-name="Standard">07-22 12:23:38.204 <text:s/>1364 <text:s/>3391 D WindowManager: SyncGroup 30: <text:s/>Unfinished container: Task{7273b34 #133 type=standard A=10327:com.foxandsheep.nightynight3} mSyncState=2</text:p>
      <text:p text:style-name="Standard">07-22 12:23:38.205 <text:s/>2357 <text:s/>2527 I HoneySpace.TopTaskSource: onTaskMovedToFront : taskId = 133</text:p>
      <text:p text:style-name="Standard">07-22 12:23:38.205 <text:s/>2357 <text:s/>2529 I HoneySpace.TopTaskUseCase: topTasks 133 ComponentInfo{com.foxandsheep.nightynight3/com.unity3d.player.UnityPlayerActivity}</text:p>
      <text:p text:style-name="Standard">07-22 12:23:38.206 <text:s/>1364 <text:s/>1678 D AS.MultiSoundManager: mForegroundUid = 10327</text:p>
      <text:p text:style-name="Standard">07-22 12:23:38.206 <text:s/>1364 <text:s/>1678 D AS.MultiSoundManager: mForegroundUid = 10327</text:p>
      <text:p text:style-name="Standard">07-22 12:23:38.206 <text:s/>1842 <text:s/>2108 I ImageWallpaper[CanvasEngine_d0_w1]: onFixedRotationStarted displayId=0, newRotation=1, mRotation=0, {1.0 ?mcc0mnc [en_DE,de_DE] ldltr sw384dp w384dp h756dp 450dpi nrml long port finger -keyb/v/h -nav/h winConfig={ mBounds=Rect(0, 0 - 1080, 2340) mAppBounds=Rect(0, 80 - 1080, 2205) mMaxBounds=Rect(0, 0 - 1080, 2340) mDisplayRotation=ROTATION_0 mWindowingMode=fullscreen mDisplayWindowingMode=fullscreen mActivityType=undefined mAlwaysOnTop=undefined mRotation=ROTATION_0 mPopOver=undefined mOverlappingWithCutout=false mStageConfig=undefined mFreeformTaskPinningState=undefined mFreeformTranslucent=UNDEFINED} s.373 fontWeightAdjustment=0 ff=0 bf=0 bts=0 cst=1.0 nightDim=0 themeSeq=0}</text:p>
      <text:p text:style-name="Standard">07-22 12:23:38.206 <text:s/>1842 <text:s/>2108 D WindowManagerShell: onFixedRotationStarted: null, state=PipTransitionState(mState=undefined, mInSwipePipToHomeTransition=false)</text:p>
      <text:p text:style-name="Standard"><text:soft-page-break/>07-22 12:23:38.206 <text:s/>1842 <text:s/>2108 D PipTaskOrganizer: onFixedRotationStarted: rot=1, PipTaskOrganizer{mState=0, mTaskInfo=null, mLeash=null, mWaitForFixedRotation=true, inSwipePipToHome=false, mPictureInPictureParams=null}</text:p>
      <text:p text:style-name="Standard">07-22 12:23:38.207 <text:s/>1842 <text:s/>2136 I ViewRootImpl@19bdcb5[nightynight3]: setView = android.widget.FrameLayout@67a8f31 TM=true</text:p>
      <text:p text:style-name="Standard">07-22 12:23:38.207 <text:s/>1842 <text:s/>2159 D OpenGLRenderer: HWUI - treat SMPTE_170M as sRGB</text:p>
      <text:p text:style-name="Standard">07-22 12:23:38.208 <text:s/>1364 <text:s/>1393 I ActivityManager: Changes in 10327 19 to 2, 0 to 63</text:p>
      <text:p text:style-name="Standard">07-22 12:23:38.208 <text:s/>1364 <text:s/>1702 I CocktailBarManagerServiceContainer: handleMessage: entry what = 6</text:p>
      <text:p text:style-name="Standard">07-22 12:23:38.209 <text:s/>1364 <text:s/>3980 D CoreBackPreview: Window{9165e1e u0 Splash Screen com.foxandsheep.nightynight3}: Setting back callback OnBackInvokedCallbackInfo{mCallback=android.window.IOnBackInvokedCallback$Stub$Proxy@2d6f391, mPriority=0, mIsAnimationCallback=false}</text:p>
      <text:p text:style-name="Standard">07-22 12:23:38.210 <text:s/>2357 <text:s/>2527 I HoneySpace.TopTaskSource: onTaskFocusChanged(): taskId = 133</text:p>
      <text:p text:style-name="Standard">07-22 12:23:38.210 <text:s/>2357 <text:s/>2527 I HoneySpace.TopTaskSource: onTaskMovedToFront : taskId = 133</text:p>
      <text:p text:style-name="Standard">07-22 12:23:38.210 <text:s text:c="2"/>858 <text:s text:c="2"/>858 I SurfaceFlinger: [63c065a com.sec.android.app.launcher/com.sec.android.app.launcher.activities.LauncherActivity#90] FrameRatePriority: -1</text:p>
      <text:p text:style-name="Standard">07-22 12:23:38.211 <text:s text:c="2"/>858 <text:s text:c="2"/>858 I BpBinder: onLastStrongRef automatically unlinking death recipients:</text:p>
      <text:p text:style-name="Standard">07-22 12:23:38.211 <text:s/>1364 <text:s/>1702 I CocktailBarManagerServiceImpl: notePauseComponent : no active host</text:p>
      <text:p text:style-name="Standard">07-22 12:23:38.212 <text:s/>2357 <text:s/>2527 I HoneySpace.TopTaskSource: onTaskFocusChanged(): taskId = 133</text:p>
      <text:p text:style-name="Standard">07-22 12:23:38.212 <text:s/>2357 <text:s/>2527 I HoneySpace.TopTaskSource: onTaskMovedToFront : taskId = 133</text:p>
      <text:p text:style-name="Standard">07-22 12:23:38.213 <text:s/>4895 <text:s/>5230 I Rubin <text:s text:c="2"/>: [62] zb.a.c(Unknown Source) : Notify com.samsung.android.rubin.inferenceengine.contextanalytics.engine.loggers.AppUsageLogger's database is updated.</text:p>
      <text:p text:style-name="Standard">07-22 12:23:38.213 <text:s/>1364 <text:s/>3395 V WindowManager: Relayout Window{9165e1e u0 Splash Screen com.foxandsheep.nightynight3}: viewVisibility=0 req=1080x2340 ty=3 d0</text:p>
      <text:p text:style-name="Standard">07-22 12:23:38.213 <text:s/>1364 <text:s/>1391 D PkgPredictorService-SecIpmManagerServiceImpl: onForegroundActivitiesChanged pid:14433 uid:10327</text:p>
      <text:p text:style-name="Standard">07-22 12:23:38.213 <text:s/>1364 <text:s/>3395 D RestrictionPolicy: isScreenCaptureEnabled : ret=true userId=0</text:p>
      <text:p text:style-name="Standard">07-22 12:23:38.214 <text:s text:c="2"/>858 <text:s/>1198 E BufferQueueDebug: [Splash Screen com.foxandsheep.nightynight3$_1842#383](this:0xb40000794b3a8ba0,id:-1,api:0,p:-1,c:-1) id info cannot be read from 'Splash Screen com.foxandsheep.nightynight3$_1842#383'</text:p>
      <text:p text:style-name="Standard">07-22 12:23:38.214 <text:s text:c="2"/>858 <text:s/>1198 I BufferQueueDebug: [Splash Screen com.foxandsheep.nightynight3$_1842#383](this:0xb40000794b3a8ba0,id:-1,api:0,p:-1,c:-1) BufferQueue core=(858:/system/bin/surfaceflinger)</text:p>
      <text:p text:style-name="Standard">07-22 12:23:38.214 <text:s text:c="2"/>858 <text:s/>1198 I SurfaceFlinger: id=383 createSurf, flag=44004, Splash Screen com.foxandsheep.nightynight3$_1842#383</text:p>
      <text:p text:style-name="Standard">07-22 12:23:38.215 <text:s/>1364 <text:s/>3395 D WindowManager: makeSurface duration=1 name=Splash Screen com.foxandsheep.nightynight3$_1842</text:p>
      <text:p text:style-name="Standard">07-22 12:23:38.216 <text:s/>1364 <text:s/>3395 D SurfaceComposerClient: Transaction::apply InputWindowCommands.focusRequests timestamp=946007963055, windowName=&lt;null&gt;</text:p>
      <text:p text:style-name="Standard">07-22 12:23:38.218 <text:s/>1364 <text:s/>3395 D WindowManager: SyncGroup 30: <text:s/>Unfinished container: Task{7273b34 #133 type=standard A=10327:com.foxandsheep.nightynight3} mSyncState=2</text:p>
      <text:p text:style-name="Standard">07-22 12:23:38.220 <text:s/>1364 <text:s/>3395 V WindowManager: Relayout hash=9165e1e, pid=1842, syncId=-1: mAttrs={(0,0)(fillxfill) sim={adjust=pan} layoutInDisplayCutoutMode=shortEdges <text:soft-page-break/>ty=APPLICATION_STARTING fmt=TRANSLUCENT wanim=0x10302fc</text:p>
      <text:p text:style-name="Standard">07-22 12:23:38.220 <text:s/>1364 <text:s/>3395 V WindowManager: <text:s text:c="2"/>fl=81030118</text:p>
      <text:p text:style-name="Standard">07-22 12:23:38.220 <text:s/>1364 <text:s/>3395 V WindowManager: <text:s text:c="2"/>pfl=16000010</text:p>
      <text:p text:style-name="Standard">07-22 12:23:38.220 <text:s/>1364 <text:s/>3395 V WindowManager: <text:s text:c="2"/>bhv=DEFAULT</text:p>
      <text:p text:style-name="Standard">07-22 12:23:38.220 <text:s/>1364 <text:s/>3395 V WindowManager: <text:s text:c="2"/>fitSides= naviIconColor=0}</text:p>
      <text:p text:style-name="Standard">07-22 12:23:38.221 <text:s/>1842 <text:s/>2136 I InsetsController: onStateChanged: host=Splash Screen com.foxandsheep.nightynight3, from=android.view.ViewRootImpl.relayoutWindow:10072, state=InsetsState: {mDisplayFrame=Rect(0, 0 - 2340, 1080), m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mRoundedCorners=RoundedCorners{[RoundedCorner{position=TopLeft, radius=0, center=Point(0, 0)}, RoundedCorner{position=TopRight, radius=0, center=Point(0, 0)}, RoundedCorner{position=BottomRight, radius=0, center=Point(0, 0)}, RoundedCorner{position=BottomLeft, radius=0, center=Point(0, 0)}]} <text:s/>mRoundedCornerFrame=Rect(0, 0 - 1080, 2340), mPrivacyIndicatorBounds=PrivacyIndicatorBounds {static bounds=Rect(2216, 0 - 2340, 68) rotation=1}, mDisplayShape=DisplayShape{ spec=-311912193 displayWidth=1080 displayHeight=2340 physicalPixelDisplaySizeRatio=1.0 rotation=1 offsetX=0 offsetY=0 scale=1.0}, mSources= { InsetsSource: {dfb10001 mType=navigationBars mFrame=[2205,0][2340,1080] mVisible=true mFlags=[]}, InsetsSource: {dfb10004 mType=systemGestures mFrame=[0,0][0,0] mVisible=true mFlags=[]}, InsetsSource: {dfb10005 mType=mandatorySystemGestures mFrame=[2205,0][2340,1080] mVisible=true mFlags=[]}, InsetsSource: {dfb10006 mType=tappableElement mFrame=[2205,0][2340,1080] mVisible=true mFlags=[]}, InsetsSource: {dfb10024 mType=systemGestures mFrame=[0,0][0,0] mVisible=true mFlags=[]}, InsetsSource: {e7e30000 mType=statusBars mFrame=[0,0][2340,68] mVisible=true mFlags=[]}, InsetsSource: {e7e30005 mType=mandatorySystemGestures mFrame=[0,0][2340,68] mVisible=true mFlags=[]}, InsetsSource: {e7e30006 mType=tappableElement mFrame=[0,0][2340,68] mVisible=true mFlags=[]}, InsetsSource: {7 mType=displayCutout mFrame=[0,0][80,1080] mVisible=true mFlags=[]} }</text:p>
      <text:p text:style-name="Standard">07-22 12:23:38.221 <text:s/>1842 <text:s/>2136 D BufferQueueConsumer: [](id:7320000000c,api:0,p:-1,c:1842) connect: controlledByApp=false</text:p>
      <text:p text:style-name="Standard">07-22 12:23:38.221 <text:s/>1364 <text:s/>1393 D SGM:GameManager: identifyGamePackage. com.foxandsheep.nightynight3, mCurrentUserId: 0, callerUserId: 0, callingMethodInfo: com.samsung.android.game.SemGameManager.isGamePackage(SemGameManager.java:109)</text:p>
      <text:p text:style-name="Standard">07-22 12:23:38.221 <text:s text:c="2"/>858 <text:s text:c="2"/>858 D SurfaceFlinger: Focus addInputWindowCommands timestamp=946007963055, windowName=&lt;null&gt;</text:p>
      <text:p text:style-name="Standard">07-22 12:23:38.221 <text:s/>1364 <text:s/>1393 D SGM:PkgDataHelper: getGamePkgData(). com.foxandsheep.nightynight3</text:p>
      <text:p text:style-name="Standard">07-22 12:23:38.221 <text:s/>1364 <text:s/>1393 D SGM:SemGameManager: isGamePackage(), pkgName=com.foxandsheep.nightynight3, ret=false</text:p>
      <text:p text:style-name="Standard">07-22 12:23:38.222 <text:s/>1842 <text:s/>2136 I BLASTBufferQueue_Java: new BLASTBufferQueue, mName= ViewRootImpl@19bdcb5[nightynight3] mNativeObject= 0xb400007ca60ce500 sc.mNativeObject= 0xb400007ca9dc3980 caller= android.view.ViewRootImpl.updateBlastSurfaceIfNeeded:3028 android.view.ViewRootImpl.relayoutWindow:10131 android.view.ViewRootImpl.performTraversals:4110 android.view.ViewRootImpl.doTraversal:3288 android.view.ViewRootImpl$TraversalRunnable.run:11344 android.view.Choreographer$CallbackRecord.run:1689 android.view.Choreographer$CallbackRecord.run:1698 <text:soft-page-break/>android.view.Choreographer.doCallbacks:1153 android.view.Choreographer.doFrame:1079 android.view.Choreographer$FrameDisplayEventReceiver.run:1646</text:p>
      <text:p text:style-name="Standard">07-22 12:23:38.222 <text:s/>1364 <text:s/>1393 D SGM:FgCheckThread: noteResumeComponent(), received pkgName: com.foxandsheep.nightynight3, userId: 0</text:p>
      <text:p text:style-name="Standard">07-22 12:23:38.222 <text:s/>1842 <text:s/>2136 I BLASTBufferQueue_Java: update, w= 2340 h= 1080 mName = ViewRootImpl@19bdcb5[nightynight3] mNativeObject= 0xb400007ca60ce500 sc.mNativeObject= 0xb400007ca9dc3980 format= -3 caller= android.graphics.BLASTBufferQueue.&lt;init&gt;:89 android.view.ViewRootImpl.updateBlastSurfaceIfNeeded:3028 android.view.ViewRootImpl.relayoutWindow:10131 android.view.ViewRootImpl.performTraversals:4110 android.view.ViewRootImpl.doTraversal:3288 android.view.ViewRootImpl$TraversalRunnable.run:11344</text:p>
      <text:p text:style-name="Standard">07-22 12:23:38.222 <text:s/>1364 <text:s/>1604 D SGM:FgCheckThread: onLooperPrepared(), msg: MSG_APP_RESUME, pkgName: com.foxandsheep.nightynight3, userid: 0</text:p>
      <text:p text:style-name="Standard">07-22 12:23:38.222 <text:s/>1842 <text:s/>2136 I ViewRootImpl@19bdcb5[nightynight3]: Relayout returned: old=(0,0,1080,2340) new=(0,0,2340,1080) relayoutAsync=false req=(1080,2340)0 dur=13 res=0x403 s={true 0xb400007ca9d9f800} ch=true seqId=0</text:p>
      <text:p text:style-name="Standard">07-22 12:23:38.222 <text:s/>1364 <text:s/>1604 D SGM:FgCheckThread: handleResume().</text:p>
      <text:p text:style-name="Standard">07-22 12:23:38.222 <text:s text:c="2"/>858 <text:s text:c="2"/>858 D SurfaceFlinger: Find Focus windowName=&lt;null&gt;, notVisible=1</text:p>
      <text:p text:style-name="Standard">07-22 12:23:38.222 <text:s text:c="2"/>858 <text:s text:c="2"/>858 D Layer <text:s text:c="2"/>: Focus: TransientLaunchOverlayToken{fb3cb87 token=android.os.BinderProxy@cadfc6}#95 isHiddenByPolicy s.flags&amp;layer_state_t::eLayerHidden=1</text:p>
      <text:p text:style-name="Standard">07-22 12:23:38.222 <text:s text:c="2"/>858 <text:s text:c="2"/>858 D Layer <text:s text:c="2"/>: Focus: isHiddenByPolicy parent TransientLaunchOverlayToken{fb3cb87 token=android.os.BinderProxy@cadfc6}#95 is hidden cause not visible</text:p>
      <text:p text:style-name="Standard">07-22 12:23:38.222 <text:s text:c="2"/>858 <text:s text:c="2"/>858 D SurfaceFlinger: Focus inVisible Reason:isVisibleForInput(){hasInputInfo()?canReceiveInput():isVisible()}=0 has=1 can{!isHiddenByPolicy()&amp;&amp;(mBuffer==nullptr||getAlpha()&gt;0.0f)}=0 Hidden=1 Buf=0 getA=1</text:p>
      <text:p text:style-name="Standard">07-22 12:23:38.222 <text:s text:c="2"/>858 <text:s text:c="2"/>858 D SurfaceFlinger: Find Focus windowName=&lt;null&gt;, notVisible=1</text:p>
      <text:p text:style-name="Standard">07-22 12:23:38.222 <text:s text:c="2"/>858 <text:s text:c="2"/>858 D Layer <text:s text:c="2"/>: Focus: Task=127#93 isHiddenByPolicy s.flags&amp;layer_state_t::eLayerHidden=1</text:p>
      <text:p text:style-name="Standard">07-22 12:23:38.222 <text:s text:c="2"/>858 <text:s text:c="2"/>858 D Layer <text:s text:c="2"/>: Focus: isHiddenByPolicy parent Task=127#93 is hidden cause not visible</text:p>
      <text:p text:style-name="Standard">07-22 12:23:38.222 <text:s text:c="2"/>858 <text:s text:c="2"/>858 D SurfaceFlinger: Focus inVisible Reason:isVisibleForInput(){hasInputInfo()?canReceiveInput():isVisible()}=0 has=1 can{!isHiddenByPolicy()&amp;&amp;(mBuffer==nullptr||getAlpha()&gt;0.0f)}=0 Hidden=1 Buf=1 getA=1</text:p>
      <text:p text:style-name="Standard">07-22 12:23:38.222 <text:s/>1364 <text:s/>1604 D SGM:FgCheckThread: sendFocusOutConditionally() - mPrevNotiPkg: (unknown), userId: 0</text:p>
      <text:p text:style-name="Standard">07-22 12:23:38.222 <text:s/>1364 <text:s/>1604 D SGM:FgCheckThread: <text:s text:c="2"/>handleResume(). pkgName: com.foxandsheep.nightynight3, userId: 0, isTunableApp: null</text:p>
      <text:p text:style-name="Standard">07-22 12:23:38.222 <text:s/>1842 <text:s/>2136 I ViewRootImpl@19bdcb5[nightynight3]: performConfigurationChange setNightDimText nightDimLevel=0</text:p>
      <text:p text:style-name="Standard">07-22 12:23:38.222 <text:s/>1364 <text:s/>1604 D SGM:FgCheckThread: notifyFocusInOut(). of pkg: com.foxandsheep.nightynight3, type: 4, isTunableApp: false, userId: 0</text:p>
      <text:p text:style-name="Standard">07-22 12:23:38.223 <text:s/>1364 <text:s/>1604 D SGM:FgCheckThread: <text:s text:c="2"/>notifyFocusInOut(). unexpected mPrevNotiType: -1</text:p>
      <text:p text:style-name="Standard">07-22 12:23:38.223 <text:s/>1364 <text:s/>1604 D SGM:SystemHelper: callReleaseBlock needReleaseBlock:false</text:p>
      <text:p text:style-name="Standard">07-22 12:23:38.223 <text:s/>1842 <text:s/>2136 D ViewRootImpl@19bdcb5[nightynight3]: mThreadedRenderer.initialize() mSurface={isValid=true 0xb400007ca9d9f800} hwInitialized=true</text:p>
      <text:p text:style-name="Standard">07-22 12:23:38.223 <text:s text:c="2"/>858 <text:s/>1234 D SurfaceFlinger: updateWinowInfo=1, setFocusedWindow timestamp=946007963055, windowName=&lt;null&gt;</text:p>
      <text:p text:style-name="Standard">07-22 12:23:38.223 <text:s/>1364 <text:s/>2077 D InputDispatcher: Focus request (0): &lt;null&gt; but waiting because NO_WINDOW</text:p>
      <text:p text:style-name="Standard"><text:soft-page-break/>07-22 12:23:38.223 <text:s/>1364 <text:s/>2077 D InputDispatcher: Focus left window (0): 63c065a com.sec.android.app.launcher/com.sec.android.app.launcher.activities.LauncherActivity</text:p>
      <text:p text:style-name="Standard">07-22 12:23:38.224 <text:s/>2357 <text:s/>2357 I ViewRootImpl@6eb75fe[LauncherActivity]: handleWindowFocusChanged: 0 0 call from android.view.ViewRootImpl.-$$Nest$mhandleWindowFocusChanged:0</text:p>
      <text:p text:style-name="Standard">07-22 12:23:38.224 <text:s/>2357 <text:s/>2357 I ImeFocusController: onPreWindowFocus: skipped, hasWindowFocus=false mHasImeFocus=true</text:p>
      <text:p text:style-name="Standard">07-22 12:23:38.225 <text:s/>2357 <text:s/>2357 I ImeFocusController: onPostWindowFocus: skipped, hasWindowFocus=false mHasImeFocus=true</text:p>
      <text:p text:style-name="Standard">07-22 12:23:38.225 <text:s/>1842 <text:s/>2136 D ViewRootImpl@19bdcb5[nightynight3]: reportNextDraw android.view.ViewRootImpl.performTraversals:4718 android.view.ViewRootImpl.doTraversal:3288 android.view.ViewRootImpl$TraversalRunnable.run:11344 android.view.Choreographer$CallbackRecord.run:1689 android.view.Choreographer$CallbackRecord.run:1698</text:p>
      <text:p text:style-name="Standard">07-22 12:23:38.225 <text:s/>1842 <text:s/>2136 I ViewRootImpl@19bdcb5[nightynight3]: Setup new sync=wmsSync-ViewRootImpl@19bdcb5[nightynight3]#85</text:p>
      <text:p text:style-name="Standard">07-22 12:23:38.225 <text:s/>1842 <text:s/>2136 I ViewRootImpl@19bdcb5[nightynight3]: Creating new active sync group ViewRootImpl@19bdcb5[nightynight3]#86</text:p>
      <text:p text:style-name="Standard">07-22 12:23:38.226 <text:s/>1842 <text:s/>2136 I ViewRootImpl@19bdcb5[nightynight3]: registerCallbacksForSync syncBuffer=false</text:p>
      <text:p text:style-name="Standard">07-22 12:23:38.227 <text:s/>1842 <text:s/>2641 I ViewRootImpl@19bdcb5[nightynight3]: Received frameDrawingCallback syncResult=0 frameNum=1.</text:p>
      <text:p text:style-name="Standard">07-22 12:23:38.228 <text:s/>1364 <text:s/>1702 I CocktailBarManagerServiceContainer: handleMessage: entry what = 5</text:p>
      <text:p text:style-name="Standard">07-22 12:23:38.228 <text:s/>1842 <text:s/>2641 I ViewRootImpl@19bdcb5[nightynight3]: mWNT: t=0xb400007ca733b380 mBlastBufferQueue=0xb400007ca60ce500 fn= 1 mRenderHdrSdrRatio=1.0 caller= android.view.ViewRootImpl$8.onFrameDraw:13841 android.view.ThreadedRenderer$1.onFrameDraw:792 &lt;bottom of call stack&gt;</text:p>
      <text:p text:style-name="Standard">07-22 12:23:38.228 <text:s/>1364 <text:s/>1702 I CocktailBarManagerServiceImpl: noteResumeComponent : no active host</text:p>
      <text:p text:style-name="Standard">07-22 12:23:38.228 <text:s/>1842 <text:s/>2641 I ViewRootImpl@19bdcb5[nightynight3]: Setting up sync and frameCommitCallback</text:p>
      <text:p text:style-name="Standard">07-22 12:23:38.228 <text:s/>1364 <text:s/>1393 I GameSDK@LifeCycle: noteResumeComponent(): package name <text:s/>: com.foxandsheep.nightynight3</text:p>
      <text:p text:style-name="Standard">07-22 12:23:38.229 <text:s/>1842 <text:s/>2159 D BLASTBufferQueue: [ViewRootImpl@19bdcb5[nightynight3]#12](f:0,a:0) onFrameAvailable the first frame is available</text:p>
      <text:p text:style-name="Standard">07-22 12:23:38.230 <text:s/>1842 <text:s/>2159 D BLASTBufferQueue: [ViewRootImpl@19bdcb5[nightynight3]#12](f:0,a:1) acquireNextBufferLocked size=2340x1080 mFrameNumber=1 applyTransaction=true mTimestamp=946024827362(auto) mPendingTransactions.size=0 graphicBufferId=7911329759449 transform=0</text:p>
      <text:p text:style-name="Standard">07-22 12:23:38.230 <text:s/>1842 <text:s/>2159 I ViewRootImpl@19bdcb5[nightynight3]: Received frameCommittedCallback lastAttemptedDrawFrameNum=1 didProduceBuffer=true</text:p>
      <text:p text:style-name="Standard">07-22 12:23:38.231 <text:s/>1842 <text:s/>2159 D OpenGLRenderer: CFMS:: SetUp Pid : 1842 <text:s text:c="3"/>Tid : 2159</text:p>
      <text:p text:style-name="Standard">07-22 12:23:38.231 <text:s/>1842 <text:s/>2136 I ViewRootImpl@19bdcb5[nightynight3]: reportDrawFinished seqId=0</text:p>
      <text:p text:style-name="Standard">07-22 12:23:38.231 <text:s/>1364 <text:s/>3391 D WindowManager: finishDrawingWindow: Window{9165e1e u0 Splash Screen com.foxandsheep.nightynight3} mDrawState=DRAW_PENDING seqId=0</text:p>
      <text:p text:style-name="Standard">07-22 12:23:38.231 <text:s/>1364 <text:s/>3391 V WindowManager: Finishing drawing window Window{9165e1e u0 Splash Screen com.foxandsheep.nightynight3}: mDrawState=DRAW_PENDING</text:p>
      <text:p text:style-name="Standard">07-22 12:23:38.231 <text:s/>1364 <text:s/>3391 V WindowManager: Draw state now committed in Window{9165e1e u0 Splash Screen com.foxandsheep.nightynight3}</text:p>
      <text:p text:style-name="Standard">07-22 12:23:38.233 <text:s/>1364 <text:s/>1394 V Transition: <text:s/>allReady query: used=true, override=false, defer=0, <text:soft-page-break/>states=Display{#0 state=ON size=1080x2340 ROTATION_0}:true</text:p>
      <text:p text:style-name="Standard">07-22 12:23:38.234 <text:s/>1364 <text:s/>1394 V WindowManager: SyncGroup 30: Finished!</text:p>
      <text:p text:style-name="Standard">07-22 12:23:38.234 <text:s/>1364 <text:s/>1394 V WindowManager: performShowLocked: mDrawState=HAS_DRAWN in Window{9165e1e u0 Splash Screen com.foxandsheep.nightynight3}</text:p>
      <text:p text:style-name="Standard">07-22 12:23:38.235 <text:s/>1364 <text:s/>1394 D ChangeTransitionController: onTransactionReady: TransitionRecord{bd80c46 id=30 type=OPEN flags=0x0}</text:p>
      <text:p text:style-name="Standard">07-22 12:23:38.235 <text:s/>1364 <text:s/>1394 V WindowManager: Start calculating TransitionInfo based on participants: {ActivityRecord{2debe07 u0 com.foxandsheep.nightynight3/com.unity3d.player.UnityPlayerActivity t133}, ActivityRecord{630aadd u0 com.sec.android.app.launcher/.activities.LauncherActivity t126}, WallpaperWindowToken{683caf2 token=android.os.Binder@de205a7}, Task{7273b34 #133 type=standard A=10327:com.foxandsheep.nightynight3}}</text:p>
      <text:p text:style-name="Standard">07-22 12:23:38.235 14433 14433 I DecorView: setWindowBackground: isPopOver=false color=ff000000 d=android.graphics.drawable.ColorDrawable@e732538</text:p>
      <text:p text:style-name="Standard">07-22 12:23:38.235 <text:s/>1364 <text:s/>1394 V WindowManager: <text:s text:c="2"/>Final targets: [Task{7273b34 #133 type=standard A=10327:com.foxandsheep.nightynight3}, Task{d935384 #1 type=home}]</text:p>
      <text:p text:style-name="Standard">07-22 12:23:38.235 <text:s text:c="2"/>858 <text:s/>1198 E BufferQueueDebug: [Transition Root: Task=133#384](this:0xb40000794b432ba0,id:-1,api:0,p:-1,c:-1) id info cannot be read from 'Transition Root: Task=133#384'</text:p>
      <text:p text:style-name="Standard">07-22 12:23:38.236 <text:s text:c="2"/>858 <text:s/>1198 I BufferQueueDebug: [Transition Root: Task=133#384](this:0xb40000794b432ba0,id:-1,api:0,p:-1,c:-1) BufferQueue core=(858:/system/bin/surfaceflinger)</text:p>
      <text:p text:style-name="Standard">07-22 12:23:38.236 <text:s text:c="2"/>858 <text:s/>1198 I SurfaceFlinger: id=384 createSurf, flag=84004, Transition Root: Task=133#384</text:p>
      <text:p text:style-name="Standard">07-22 12:23:38.237 <text:s/>1364 <text:s/>1394 I SurfaceControl: show, t=StartTransaction_SyncId&lt;30&gt;, sc=Surface(name=ActivityRecord{2debe07 u0 com.foxandsheep.nightynight3/com.unity3d.player.UnityPlayerActivity t133})/@0x15a8019, caller=com.android.server.wm.Transition.onTransactionReady:1992 com.android.server.wm.BLASTSyncEngine$SyncGroup.finishNow:315 com.android.server.wm.BLASTSyncEngine$SyncGroup.tryFinish:242 com.android.server.wm.BLASTSyncEngine$SyncGroup.-$$Nest$mtryFinish:0 com.android.server.wm.BLASTSyncEngine.onSurfacePlacement:675 com.android.server.wm.RootWindowContainer.performSurfacePlacementNoTrace:990</text:p>
      <text:p text:style-name="Standard">07-22 12:23:38.238 <text:s/>1364 <text:s/>1394 V WindowManager: Calling onTransitionReady: {id=30 t=OPEN f=0x0 trk=0 r=[0@Point(0, 0)] c=[</text:p>
      <text:p text:style-name="Standard">07-22 12:23:38.238 <text:s/>1364 <text:s/>1394 V WindowManager: <text:s text:c="8"/>{WCT{RemoteToken{e48158c Task{7273b34 #133 type=standard A=10327:com.foxandsheep.nightynight3}}} m=OPEN f=NONE leash=Surface(name=Task=133)/@0x2e658de sb=Rect(0, 0 - 1080, 2340) eb=Rect(0, 0 - 1080, 2340) d=0 endFixedRotation=1 dim=true inset=Rect(0, 68 - 0, 0)},</text:p>
      <text:p text:style-name="Standard">07-22 12:23:38.238 <text:s/>1364 <text:s/>1394 V WindowManager: <text:s text:c="8"/>{WCT{RemoteToken{3ae8c7c Task{d935384 #1 type=home}}} m=TO_BACK f=SHOW_WALLPAPER|EDGE_EXTENSION_RESTRICTION leash=Surface(name=Task=1)/@0xe82d4c2 sb=Rect(0, 0 - 1080, 2340) eb=Rect(0, 0 - 1080, 2340) d=0 inset=Rect(0, 80 - 0, 135)}</text:p>
      <text:p text:style-name="Standard">07-22 12:23:38.238 <text:s/>1364 <text:s/>1394 V WindowManager: <text:s text:c="4"/>]}</text:p>
      <text:p text:style-name="Standard">07-22 12:23:38.239 <text:s/>1364 <text:s/>1390 V WindowManager: Sent Transition #30 createdAt=07-22 12:23:38.154 via request=TransitionRequestInfo { type = OPEN, triggerTask = TaskInfo{userId=0 taskId=133 displayId=0 isRunning=true baseIntent=Intent { act=android.intent.action.MAIN cat=[android.intent.category.LAUNCHER] flg=0x10200000 cmp=com.foxandsheep.nightynight3/com.unity3d.player.UnityPlayerActivity } baseActivity=ComponentInfo{com.foxandsheep.nightynight3/com.unity3d.player.UnityPlayerActivity} <text:soft-page-break/>topActivity=ComponentInfo{com.foxandsheep.nightynight3/com.unity3d.player.UnityPlayerActivity} origActivity=null realActivity=ComponentInfo{com.foxandsheep.nightynight3/com.unity3d.player.UnityPlayerActivity} numActivities=1 lastActiveTime=1669008 supportsMultiWindow=false resizeMode=0 isResizeable=false minWidth=-1 minHeight=-1 maxWidth=-1 maxHeight=-1 defaultMinSize=220 token=WCT{RemoteToken{e48158c Task{7273b34 #133 type=standard A=10327:com.foxandsheep.nightynight3}}} topActivityType=1 pictureInPictureParams=null shouldDockBigOverlays=false launchIntoPipHostTaskId=-1 lastParentTaskIdBeforePip=-1 displayCutoutSafeInsets=Rect(0, 80 - 0, 0) topActivityInfo=ActivityInfo{18a04d5 com.unity3d.player.UnityPlayerActivity} launchCookies=[android.os.BinderProxy@6fb24ea] positionInParent=Point(0, 0) parentTaskId=-1 isFocused=false isVisible=false isVisibleRequested=false isSleeping=false topActivityInSizeCompat=false topActivityEligibleForLetterboxEducation= false topActivityLetterboxed= false isFromDoubleTap= false topActivityLetterboxVerticalPosition= -1 topActivityLetterboxHorizontalPosition= -1 topActivityLetterboxWidth=-1 topActivityLetterboxHeight=-1 locusId=null displayAreaFeatureId=1 cameraCompatControlState=hidden originallySupportedMultiWindow=false hasWallpaper=false topActivityInFixedAspectRatio=false rootAffinity=10327:com.foxandsheep.nightynight3 topActivityInDisplayCompat=false topActivityInBoundsCompat=false topActivityBounds=null singleTapFromLetterbox=false isTopTaskInStage=false topActivityUiMode=17 CoverLauncherWidgetTask=false CoverScreenTask=false isAllowedSeamlessRotation=false isTopTransparentActivity=false hasPopOver=false}, remoteTransition = RemoteTransition { remoteTransition = android.window.IRemoteTransition$Stub$Proxy@52a33db, appThread = android.app.IApplicationThread$Stub$Proxy@526fe78, debugName = QuickstepLaunch }, displayChange = null }</text:p>
      <text:p text:style-name="Standard">07-22 12:23:38.240 <text:s/>1364 <text:s/>1390 V WindowManager: <text:s text:c="4"/>startWCT=WindowContainerTransaction { changes = {} hops = [] errorCallbackToken=null taskFragmentOrganizer=null }</text:p>
      <text:p text:style-name="Standard">07-22 12:23:38.240 <text:s/>1364 <text:s/>1390 V WindowManager: <text:s text:c="4"/>info={id=30 t=OPEN f=0x0 trk=0 r=[0@Point(0, 0)] c=[</text:p>
      <text:p text:style-name="Standard">07-22 12:23:38.240 <text:s/>1364 <text:s/>1390 V WindowManager: <text:s text:c="8"/>{WCT{RemoteToken{e48158c Task{7273b34 #133 type=standard A=10327:com.foxandsheep.nightynight3}}} m=OPEN f=NONE leash=Surface(name=Task=133)/@0x2e658de sb=Rect(0, 0 - 1080, 2340) eb=Rect(0, 0 - 1080, 2340) d=0 endFixedRotation=1 dim=true inset=Rect(0, 68 - 0, 0)},</text:p>
      <text:p text:style-name="Standard">07-22 12:23:38.240 <text:s/>1364 <text:s/>1390 V WindowManager: <text:s text:c="8"/>{WCT{RemoteToken{3ae8c7c Task{d935384 #1 type=home}}} m=TO_BACK f=SHOW_WALLPAPER|EDGE_EXTENSION_RESTRICTION leash=Surface(name=Task=1)/@0xe82d4c2 sb=Rect(0, 0 - 1080, 2340) eb=Rect(0, 0 - 1080, 2340) d=0 inset=Rect(0, 80 - 0, 135)}</text:p>
      <text:p text:style-name="Standard">07-22 12:23:38.240 <text:s/>1364 <text:s/>1390 V WindowManager: <text:s text:c="4"/>]}</text:p>
      <text:p text:style-name="Standard">07-22 12:23:38.240 <text:s text:c="2"/>858 <text:s/>1198 E BufferQueueDebug: [e8ec021 ActivityRecordInputSink com.foxandsheep.nightynight3/com.unity3d.player.UnityPlayerActivity#385](this:0xb40000794b43bba0,id:-1,api:0,p:-1,c:-1) id info cannot be read from 'e8ec021 ActivityRecordInputSink com.foxandsheep.nightynight3/com.unity3d.player.UnityPlayerActivity#385'</text:p>
      <text:p text:style-name="Standard">07-22 12:23:38.240 <text:s text:c="2"/>858 <text:s/>1198 I BufferQueueDebug: [e8ec021 ActivityRecordInputSink com.foxandsheep.nightynight3/com.unity3d.player.UnityPlayerActivity#385](this:0xb40000794b43bba0,id:-1,api:0,p:-1,c:-1) BufferQueue core=(858:/system/bin/surfaceflinger)</text:p>
      <text:p text:style-name="Standard">07-22 12:23:38.240 <text:s/>1842 <text:s/>2108 V WindowManagerShell: onTransitionReady android.os.BinderProxy@7cc33f2: {id=30 t=OPEN f=0x0 trk=0 r=[0@Point(0, 0)] c=[{WCT{android.window.IWindowContainerToken$Stub$Proxy@cd05d1c} m=OPEN f=NONE leash=Surface(name=Task=133)/@0x1f2f369 sb=Rect(0, 0 - 1080, 2340) eb=Rect(0, 0 - 1080, 2340) d=0 endFixedRotation=1 dim=true inset=Rect(0, 68 - 0, 0)},<text:soft-page-break/>{WCT{android.window.IWindowContainerToken$Stub$Proxy@be5d25} m=TO_BACK f=SHOW_WALLPAPER|EDGE_EXTENSION_RESTRICTION leash=Surface(name=Task=1)/@0x6d1d1ee sb=Rect(0, 0 - 1080, 2340) eb=Rect(0, 0 - 1080, 2340) d=0 inset=Rect(0, 80 - 0, 135)}]}</text:p>
      <text:p text:style-name="Standard">07-22 12:23:38.240 <text:s text:c="2"/>858 <text:s/>1198 I SurfaceFlinger: id=385 createSurf, flag=84000, e8ec021 ActivityRecordInputSink com.foxandsheep.nightynight3/com.unity3d.player.UnityPlayerActivity#385</text:p>
      <text:p text:style-name="Standard">07-22 12:23:38.241 <text:s/>1842 <text:s/>2108 I SurfaceControl: hide, t=FinishTransaction_SyncId&lt;30&gt;, sc=Surface(name=Task=1)/@0x6d1d1ee, caller=com.android.wm.shell.transition.Transitions.dispatchReady:682 com.android.wm.shell.transition.Transitions.onTransitionReady:119 com.android.wm.shell.transition.Transitions$TransitionPlayerImpl$$ExternalSyntheticLambda0.run:13 android.os.Handler.handleCallback:958 android.os.Handler.dispatchMessage:99 android.os.Looper.loopOnce:230</text:p>
      <text:p text:style-name="Standard">07-22 12:23:38.241 <text:s/>1842 <text:s/>2108 I SurfaceControl: show, t=StartTransaction_SyncId&lt;30&gt;, sc=Surface(name=Task=133)/@0x1f2f369, caller=com.android.wm.shell.transition.Transitions.dispatchReady:687 com.android.wm.shell.transition.Transitions.onTransitionReady:119 com.android.wm.shell.transition.Transitions$TransitionPlayerImpl$$ExternalSyntheticLambda0.run:13 android.os.Handler.handleCallback:958 android.os.Handler.dispatchMessage:99 android.os.Looper.loopOnce:230</text:p>
      <text:p text:style-name="Standard">07-22 12:23:38.241 <text:s/>1842 <text:s/>2108 I SurfaceControl: show, t=FinishTransaction_SyncId&lt;30&gt;, sc=Surface(name=Task=133)/@0x1f2f369, caller=com.android.wm.shell.transition.Transitions.dispatchReady:744 com.android.wm.shell.transition.Transitions.onTransitionReady:119 com.android.wm.shell.transition.Transitions$TransitionPlayerImpl$$ExternalSyntheticLambda0.run:13 android.os.Handler.handleCallback:958 android.os.Handler.dispatchMessage:99 android.os.Looper.loopOnce:230</text:p>
      <text:p text:style-name="Standard">07-22 12:23:38.241 <text:s/>1842 <text:s/>2108 V WindowManagerShell: Playing animation for (#30)android.os.BinderProxy@7cc33f2@0</text:p>
      <text:p text:style-name="Standard">07-22 12:23:38.241 <text:s/>1842 <text:s/>2108 I SurfaceControl: show, t=StartTransaction_SyncId&lt;30&gt;, sc=Surface(name=Transition Root: Task=133)/@0x161168f, caller=com.android.wm.shell.transition.Transitions.playTransition:80 com.android.wm.shell.transition.Transitions.processReadyQueue:195 com.android.wm.shell.transition.Transitions.dispatchReady:762 com.android.wm.shell.transition.Transitions.onTransitionReady:119 com.android.wm.shell.transition.Transitions$TransitionPlayerImpl$$ExternalSyntheticLambda0.run:13 android.os.Handler.handleCallback:958</text:p>
      <text:p text:style-name="Standard">07-22 12:23:38.241 <text:s/>1842 <text:s/>2108 V WindowManagerShell: <text:s/>try firstHandler com.android.wm.shell.transition.DefaultMixedHandler@51b2b5e</text:p>
      <text:p text:style-name="Standard">07-22 12:23:38.241 <text:s/>1842 <text:s/>2108 V WindowManagerShell: <text:s/>Delegate animation for #30 to RemoteTransition { remoteTransition = android.window.IRemoteTransition$Stub$Proxy@c659d3e, appThread = android.app.IApplicationThread$Stub$Proxy@921079f, debugName = QuickstepLaunch }</text:p>
      <text:p text:style-name="Standard">07-22 12:23:38.242 <text:s/>1842 <text:s/>2108 V WindowManagerShell: <text:s/>animated by firstHandler</text:p>
      <text:p text:style-name="Standard">07-22 12:23:38.244 <text:s text:c="2"/>858 <text:s/>2600 E BufferQueueDebug: [Surface(name=Task=133)/@0xaa4461f_transition-leash#386](this:0xb40000794f0f6ba0,id:-1,api:0,p:-1,c:-1) id info cannot be read from 'Surface(name=Task=133)/@0xaa4461f_transition-leash#386'</text:p>
      <text:p text:style-name="Standard">07-22 12:23:38.244 <text:s text:c="2"/>858 <text:s/>2600 I BufferQueueDebug: [Surface(name=Task=133)/@0xaa4461f_transition-leash#386](this:0xb40000794f0f6ba0,id:-1,api:0,p:-1,c:-1) BufferQueue core=(858:/system/bin/surfaceflinger)</text:p>
      <text:p text:style-name="Standard"><text:soft-page-break/>07-22 12:23:38.244 <text:s text:c="2"/>858 <text:s/>2600 I SurfaceFlinger: id=386 createSurf, flag=84000, Surface(name=Task=133)/@0xaa4461f_transition-leash#386</text:p>
      <text:p text:style-name="Standard">07-22 12:23:38.245 <text:s/>2357 <text:s/>3412 I SurfaceControl: show, t=StartTransaction_SyncId&lt;30&gt;, sc=Surface(name=Task=133)/@0xaa4461f, caller=com.android.wm.shell.util.TransitionUtil.createLeash:127 com.android.wm.shell.util.TransitionUtil.newTarget:2 com.android.wm.shell.util.TransitionUtil.newTarget:1 com.android.systemui.shared.system.RemoteAnimationTargetCompat.wrap:48 com.android.systemui.shared.system.RemoteAnimationTargetCompat.wrapApps:5 com.android.systemui.shared.system.RemoteAnimationRunnerCompat$1.startAnimation:19</text:p>
      <text:p text:style-name="Standard">07-22 12:23:38.245 <text:s text:c="2"/>858 <text:s/>2600 E BufferQueueDebug: [Surface(name=Task=1)/@0x1097f35_transition-leash#387](this:0xb40000794f0feba0,id:-1,api:0,p:-1,c:-1) id info cannot be read from 'Surface(name=Task=1)/@0x1097f35_transition-leash#387'</text:p>
      <text:p text:style-name="Standard">07-22 12:23:38.246 <text:s text:c="2"/>858 <text:s/>2600 I BufferQueueDebug: [Surface(name=Task=1)/@0x1097f35_transition-leash#387](this:0xb40000794f0feba0,id:-1,api:0,p:-1,c:-1) BufferQueue core=(858:/system/bin/surfaceflinger)</text:p>
      <text:p text:style-name="Standard">07-22 12:23:38.246 <text:s text:c="2"/>858 <text:s/>2600 I SurfaceFlinger: id=387 createSurf, flag=84000, Surface(name=Task=1)/@0x1097f35_transition-leash#387</text:p>
      <text:p text:style-name="Standard">07-22 12:23:38.246 <text:s/>2357 <text:s/>3412 I SurfaceControl: show, t=StartTransaction_SyncId&lt;30&gt;, sc=Surface(name=Task=1)/@0x1097f35, caller=com.android.wm.shell.util.TransitionUtil.createLeash:127 com.android.wm.shell.util.TransitionUtil.newTarget:2 com.android.wm.shell.util.TransitionUtil.newTarget:1 com.android.systemui.shared.system.RemoteAnimationTargetCompat.wrap:48 com.android.systemui.shared.system.RemoteAnimationTargetCompat.wrapApps:5 com.android.systemui.shared.system.RemoteAnimationRunnerCompat$1.startAnimation:19</text:p>
      <text:p text:style-name="Standard">07-22 12:23:38.246 <text:s/>2357 <text:s/>3412 I SurfaceControl: apply is called, name=StartTransaction_SyncId&lt;30&gt;, caller=android.view.SurfaceControl$Transaction.apply:2921 com.android.systemui.shared.system.RemoteAnimationRunnerCompat$1.startAnimation:658 android.window.IRemoteTransition$Stub.onTransact:131 android.os.Binder.execTransactInternal:1380 android.os.Binder.execTransact:1311 &lt;bottom of call stack&gt;</text:p>
      <text:p text:style-name="Standard">07-22 12:23:38.247 <text:s/>2357 <text:s/>3412 I HoneySpace.ShellAnimationRunner: [onAnimationStart] appTarget(0) : taskId-133, mode-0</text:p>
      <text:p text:style-name="Standard">07-22 12:23:38.247 <text:s/>2357 <text:s/>3412 I HoneySpace.ShellAnimationRunner: [onAnimationStart] appTarget(1) : taskId-1, mode-1</text:p>
      <text:p text:style-name="Standard">07-22 12:23:38.247 <text:s/>2357 <text:s/>2357 I HoneySpace.ShellTransitionManager: open animation start</text:p>
      <text:p text:style-name="Standard">07-22 12:23:38.247 <text:s/>2357 <text:s/>2357 I HoneySpace.ShellAnimationRunner: finishExistingAnimation, null</text:p>
      <text:p text:style-name="Standard">07-22 12:23:38.248 <text:s/>2357 <text:s/>2357 I HoneySpace.AppLaunchAnimationDelegate: onAnimationStart</text:p>
      <text:p text:style-name="Standard">07-22 12:23:38.248 <text:s/>2357 <text:s/>2357 I HoneySpace.AppLaunchAnimationDelegate: composeIconLaunchAnimator</text:p>
      <text:p text:style-name="Standard">07-22 12:23:38.248 <text:s/>2357 <text:s/>2357 I HoneySpace.TransitionUtils: areAllTargetsTranslucent - false</text:p>
      <text:p text:style-name="Standard">07-22 12:23:38.249 <text:s/>2357 <text:s/>2357 I HoneySpace.AppLaunchAnimationDelegate: window alpha : 0.0, current rect : RectF(575.23, 311.19785, 755.77, 491.73788), crop rect : Rect(0, 216 - 1080, 1296)</text:p>
      <text:p text:style-name="Standard">07-22 12:23:38.249 <text:s/>2357 <text:s/>2357 I HoneySpace.ContentsAnimator: from : 0.0</text:p>
      <text:p text:style-name="Standard">07-22 12:23:38.249 <text:s/>2357 <text:s/>2357 I HoneySpace.ContentsAnimator: ContentsAnimator start</text:p>
      <text:p text:style-name="Standard">07-22 12:23:38.249 <text:s/>2357 <text:s/>2357 I HoneySpace.WallpaperAnimator: isOpen: true, from: 1.0, to: 1.2</text:p>
      <text:p text:style-name="Standard">07-22 12:23:38.249 <text:s/>2357 <text:s/>2357 I HoneySpace.WallpaperAnimator: wallpaper animation start</text:p>
      <text:p text:style-name="Standard">07-22 12:23:38.249 <text:s/>2357 <text:s/>2357 I HoneySpace.AnimationResult: setAnimation, animation: false</text:p>
      <text:p text:style-name="Standard">07-22 12:23:38.249 <text:s/>2357 <text:s/>2357 I HoneySpace.AppLaunchAnimationDelegate: [AppLaunch] <text:soft-page-break/>START</text:p>
      <text:p text:style-name="Standard">07-22 12:23:38.249 <text:s/>2357 <text:s/>2357 I HoneySpace.AppLaunchAnimationDelegate: window alpha : 0.0, current rect : RectF(575.23, 311.19785, 755.77, 491.73788), crop rect : Rect(0, 216 - 1080, 1296)</text:p>
      <text:p text:style-name="Standard">07-22 12:23:38.250 <text:s/>2357 <text:s/>2357 I HoneySpace.AppLaunchAnimationDelegate: window alpha : 0.0, current rect : RectF(575.23, 311.19785, 755.77, 491.73788), crop rect : Rect(0, 216 - 1080, 1296)</text:p>
      <text:p text:style-name="Standard">07-22 12:23:38.250 <text:s/>1364 <text:s/>3391 I WindowManager: Reparenting to leash, surface=Surface(name=RemoteWallpaperAnim:1:1)/@0x8de758a, leashParent=Surface(name=OneHanded:0:14)/@0x14447fb</text:p>
      <text:p text:style-name="Standard">07-22 12:23:38.250 <text:s text:c="2"/>858 <text:s/>2600 E BufferQueueDebug: [Surface(name=RemoteWallpaperAnim:1:1)/@0x8de758a - animation-leash of remote_wallpaper#388](this:0xb40000794f158ba0,id:-1,api:0,p:-1,c:-1) id info cannot be read from 'Surface(name=RemoteWallpaperAnim:1:1)/@0x8de758a - animation-leash of remote_wallpaper#388'</text:p>
      <text:p text:style-name="Standard">07-22 12:23:38.250 <text:s text:c="2"/>858 <text:s/>2600 I BufferQueueDebug: [Surface(name=RemoteWallpaperAnim:1:1)/@0x8de758a - animation-leash of remote_wallpaper#388](this:0xb40000794f158ba0,id:-1,api:0,p:-1,c:-1) BufferQueue core=(858:/system/bin/surfaceflinger)</text:p>
      <text:p text:style-name="Standard">07-22 12:23:38.250 <text:s text:c="2"/>858 <text:s/>2600 I SurfaceFlinger: id=388 createSurf, flag=24000, Surface(name=RemoteWallpaperAnim:1:1)/@0x8de758a - animation-leash of remote_wallpaper#388</text:p>
      <text:p text:style-name="Standard">07-22 12:23:38.251 <text:s/>1364 <text:s/>3391 D WindowManager: makeSurface duration=1 leash=Surface(name=Surface(name=RemoteWallpaperAnim:1:1)/@0x8de758a - animation-leash of remote_wallpaper)/@0xddea5b6</text:p>
      <text:p text:style-name="Standard">07-22 12:23:38.251 <text:s/>1364 <text:s/>3391 D WindowManager: startAnimation for remote wallpaper, leash=Surface(name=Surface(name=RemoteWallpaperAnim:1:1)/@0x8de758a - animation-leash of remote_wallpaper)/@0xddea5b6</text:p>
      <text:p text:style-name="Standard">07-22 12:23:38.251 <text:s/>1364 <text:s/>3391 D WindowManager: startRemoteWallpaperAnimation, d=0, leash=Surface(name=Surface(name=RemoteWallpaperAnim:1:1)/@0x8de758a - animation-leash of remote_wallpaper)/@0xddea5b6</text:p>
      <text:p text:style-name="Standard">07-22 12:23:38.255 <text:s/>2357 <text:s/>2357 I HoneySpace.AppLaunchAnimationDelegate: window alpha : 0.0, current rect : RectF(575.23, 311.19785, 755.77, 491.73788), crop rect : Rect(0, 216 - 1080, 1296)</text:p>
      <text:p text:style-name="Standard">07-22 12:23:38.255 <text:s text:c="2"/>858 <text:s text:c="2"/>858 I Layer <text:s text:c="2"/>: Layer [Splash Screen com.foxandsheep.nightynight3$_1842#383] hidden!! flag(0)</text:p>
      <text:p text:style-name="Standard">07-22 12:23:38.258 <text:s/>2357 <text:s/>3910 I ViewRootImpl@6eb75fe[LauncherActivity]: mWNT: t=0xb400007cbe308100 mBlastBufferQueue=0xb400007cbe4c9880 fn= 283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259 <text:s/>2357 <text:s/>3910 I ViewRootImpl@6eb75fe[LauncherActivity]: mWNT: t=0xb400007ddf83ea00 mBlastBufferQueue=0xb400007cbe4c9880 fn= 283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259 <text:s/>2357 <text:s/>3910 I ViewRootImpl@6eb75fe[LauncherActivity]: mWNT: t=0xb400007cbd69f980 mBlastBufferQueue=0xb400007cbe4c9880 fn= 283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259 <text:s/>2357 <text:s/>3910 I ViewRootImpl@6eb75fe[LauncherActivity]: mWNT: <text:soft-page-break/>t=0xb400007cc0357c80 mBlastBufferQueue=0xb400007cbe4c9880 fn= 283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266 <text:s text:c="2"/>858 <text:s text:c="2"/>858 I BufferQueueProducer: [com.sec.android.app.launcher/com.sec.android.app.launcher.activities.LauncherActivity$_2357#372](this:0xb40000794f308ba0,id:-1,api:0,p:-1,c:858) queueBuffer: fps=4.95 dur=10906.08 max=10318.08 min=10.85</text:p>
      <text:p text:style-name="Standard">07-22 12:23:38.266 <text:s/>2357 <text:s/>2357 I HoneySpace.AppLaunchAnimationDelegate: window alpha : 0.22, current rect : RectF(570.7695, 310.45966, 758.28424, 497.97443), crop rect : Rect(0, 216 - 1080, 1296)</text:p>
      <text:p text:style-name="Standard">07-22 12:23:38.267 <text:s/>2357 <text:s/>3910 I ViewRootImpl@6eb75fe[LauncherActivity]: mWNT: t=0xb400007cbe1f5e80 mBlastBufferQueue=0xb400007cbe4c9880 fn= 284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277 <text:s/>2357 <text:s/>2357 I HoneySpace.AppLaunchAnimationDelegate: window alpha : 0.44, current rect : RectF(555.16064, 307.87646, 767.0822, 519.79803), crop rect : Rect(0, 216 - 1080, 1296)</text:p>
      <text:p text:style-name="Standard">07-22 12:23:38.279 <text:s/>2357 <text:s/>3910 I ViewRootImpl@6eb75fe[LauncherActivity]: mWNT: t=0xb400007cc0356600 mBlastBufferQueue=0xb400007cbe4c9880 fn= 285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284 <text:s text:c="2"/>858 <text:s text:c="2"/>858 D SurfaceFlinger: Display 4627039422300187648 HWC layers:</text:p>
      <text:p text:style-name="Standard">07-22 12:23:38.284 <text:s text:c="2"/>858 <text:s text:c="2"/>858 D SurfaceFlinger: <text:s text:c="5"/>CLIENT | 0xb40000794f048800 | 0100 | RGBA_8888 <text:s text:c="3"/>| <text:s/>635.0 <text:s text:c="2"/>10.0 1705.0 2330.0 | <text:s text:c="3"/>0 <text:s text:c="3"/>0 1080 2340 | Wallpaper BBQ wrapper 5_system#71</text:p>
      <text:p text:style-name="Standard">07-22 12:23:38.284 <text:s text:c="2"/>858 <text:s text:c="2"/>858 D SurfaceFlinger: <text:s text:c="5"/>CLIENT | 0xb4000079794fdc80 | 0100 | RGBA_8888 <text:s text:c="3"/>| <text:s text:c="3"/>0.0 <text:s text:c="3"/>0.0 1080.0 2340.0 | <text:s text:c="3"/>0 <text:s text:c="3"/>0 1080 2340 | com.sec.android.app.launcher/com.sec[...]ctivities.LauncherActivity$_2357#372</text:p>
      <text:p text:style-name="Standard">07-22 12:23:38.284 <text:s text:c="2"/>858 <text:s text:c="2"/>858 D SurfaceFlinger: <text:s text:c="5"/>CLIENT | 0xb400007979501c40 | 0100 | RGBA_8888 <text:s text:c="3"/>| <text:s/>216.0 <text:s text:c="3"/>0.0 1296.0 1080.0 | <text:s/>571 <text:s/>310 <text:s/>758 <text:s/>498 | Splash Screen com.foxandsheep.nightynight3$_1842#383</text:p>
      <text:p text:style-name="Standard">07-22 12:23:38.284 <text:s text:c="2"/>858 <text:s text:c="2"/>858 D SurfaceFlinger: <text:s text:c="5"/>DEVICE | 0xb40000794b53ca00 | 0100 | RGBA_8888 <text:s text:c="3"/>| <text:s text:c="3"/>0.0 <text:s text:c="3"/>0.0 1080.0 <text:s text:c="2"/>80.0 | <text:s text:c="3"/>0 <text:s text:c="3"/>0 1080 <text:s text:c="2"/>80 | StatusBar$_1842#86</text:p>
      <text:p text:style-name="Standard">07-22 12:23:38.284 <text:s text:c="2"/>858 <text:s text:c="2"/>858 D SurfaceFlinger: <text:s text:c="5"/>DEVICE | 0xb40000794f38c500 | 0100 | RGBA_8888 <text:s text:c="3"/>| <text:s text:c="3"/>0.0 <text:s text:c="3"/>0.0 1080.0 <text:s/>135.0 | <text:s text:c="3"/>0 2205 1080 2340 | NavigationBar0$_1842#82</text:p>
      <text:p text:style-name="Standard">07-22 12:23:38.284 <text:s text:c="2"/>858 <text:s text:c="2"/>858 D SurfaceFlinger:</text:p>
      <text:p text:style-name="Standard">07-22 12:23:38.288 <text:s/>2357 <text:s/>2357 I HoneySpace.AppLaunchAnimationDelegate: window alpha : 0.66, current rect : RectF(518.04224, 301.73355, 788.004, 571.6954), crop rect : Rect(0, 216 - 1080, 1296)</text:p>
      <text:p text:style-name="Standard">07-22 12:23:38.289 <text:s text:c="2"/>858 <text:s text:c="2"/>858 D SurfaceFlinger: GPIS:: requestGPISForClientComposition</text:p>
      <text:p text:style-name="Standard">07-22 12:23:38.294 <text:s/>2357 <text:s/>3910 I ViewRootImpl@6eb75fe[LauncherActivity]: mWNT: t=0xb400007cc0356780 mBlastBufferQueue=0xb400007cbe4c9880 fn= 286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<text:soft-page-break/>07-22 12:23:38.299 <text:s/>2357 <text:s/>2357 I HoneySpace.AppLaunchAnimationDelegate: window alpha : 0.9, current rect : RectF(434.2875, 287.87253, 835.21265, 688.7977), crop rect : Rect(0, 216 - 1080, 1296)</text:p>
      <text:p text:style-name="Standard">07-22 12:23:38.300 <text:s/>2357 <text:s/>3910 I ViewRootImpl@6eb75fe[LauncherActivity]: mWNT: t=0xb400007cc0356900 mBlastBufferQueue=0xb400007cbe4c9880 fn= 287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304 <text:s/>3204 <text:s/>7161 I SDHMS:l : onTaskStackChanged</text:p>
      <text:p text:style-name="Standard">07-22 12:23:38.304 <text:s/>2357 13949 I HoneySpace.RecentTasks: onRecentTasksChanged</text:p>
      <text:p text:style-name="Standard">07-22 12:23:38.307 <text:s/>3204 <text:s/>3781 I SemDvfsHyPerManager: acquire hyper - TABaseBoost/3204@19, type = 1090523139</text:p>
      <text:p text:style-name="Standard">07-22 12:23:38.307 <text:s text:c="2"/>798 <text:s text:c="2"/>841 I HYPER-HAL: [RequestManager.cpp]acquire(): Acquired ID : 5195495 <text:s/>[3204 / 19] <text:s text:c="3"/>HINT : <text:s text:c="5"/>list : [TABoost / 0]</text:p>
      <text:p text:style-name="Standard">07-22 12:23:38.310 <text:s/>2357 <text:s/>2357 I HoneySpace.AppLaunchAnimationDelegate: window alpha : 1.0, current rect : RectF(335.09207, 258.0702, 891.1244, 891.8441), crop rect : Rect(0, 190 - 1080, 1421)</text:p>
      <text:p text:style-name="Standard">07-22 12:23:38.312 <text:s/>2357 <text:s/>3910 I ViewRootImpl@6eb75fe[LauncherActivity]: mWNT: t=0xb400007cc0356a80 mBlastBufferQueue=0xb400007cbe4c9880 fn= 288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321 14433 14433 I IL2CPP <text:s/>: JNI_OnLoad</text:p>
      <text:p text:style-name="Standard">07-22 12:23:38.322 <text:s/>2357 <text:s/>2357 I HoneySpace.AppLaunchAnimationDelegate: window alpha : 1.0, current rect : RectF(258.78278, 212.5531, 934.13635, 1155.5469), crop rect : Rect(0, 142 - 1080, 1650)</text:p>
      <text:p text:style-name="Standard">07-22 12:23:38.323 <text:s/>2357 <text:s/>3910 I ViewRootImpl@6eb75fe[LauncherActivity]: mWNT: t=0xb400007cc0356d80 mBlastBufferQueue=0xb400007cbe4c9880 fn= 289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324 <text:s text:c="2"/>858 <text:s/>2600 D SurfaceFlinger: [SF client] NEW(0xb400007957b35d80) for (14433:com.foxandsheep.nightynight3)</text:p>
      <text:p text:style-name="Standard">07-22 12:23:38.329 <text:s/>1803 <text:s/>1803 I wpa_supplicant: Heartbeat 92</text:p>
      <text:p text:style-name="Standard">07-22 12:23:38.332 <text:s text:c="2"/>858 <text:s/>2600 D SurfaceFlinger: [SF client] NEW(0xb40000797945b480) for (14433:com.foxandsheep.nightynight3)</text:p>
      <text:p text:style-name="Standard">07-22 12:23:38.333 <text:s/>2357 <text:s/>2357 I HoneySpace.AppLaunchAnimationDelegate: window alpha : 1.0, current rect : RectF(203.36926, 164.2843, 965.37036, 1423.7028), crop rect : Rect(0, 95 - 1080, 1880)</text:p>
      <text:p text:style-name="Standard">07-22 12:23:38.334 <text:s/>2357 <text:s/>3910 I ViewRootImpl@6eb75fe[LauncherActivity]: mWNT: t=0xb400007cc0356f00 mBlastBufferQueue=0xb400007cbe4c9880 fn= 290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334 14433 14433 D CompatibilityChangeReporter: Compat change id reported: 237531167; UID 10327; state: DISABLED</text:p>
      <text:p text:style-name="Standard">07-22 12:23:38.335 14433 14433 I InsetsController: setRequestedVisibleTypes: visible=false, mask=statusBars navigationBars, <text:soft-page-break/>host=com.foxandsheep.nightynight3/com.unity3d.player.UnityPlayerActivity, from=android.view.InsetsController.controlAnimationUnchecked:1445 android.view.InsetsController.applyAnimation:2005 android.view.InsetsController.applyAnimation:1968 android.view.InsetsController.hide:1403 android.view.InsetsController.hide:1342 android.view.ViewRootImpl.controlInsetsForCompatibility:3513 android.view.ViewRootImpl.setView:1709 android.view.WindowManagerGlobal.addView:580 android.view.WindowManagerImpl.addView:150 android.app.ActivityThread.handleResumeActivity:5561</text:p>
      <text:p text:style-name="Standard">07-22 12:23:38.336 <text:s/>1364 <text:s/>3395 D InputTransport: Input channel constructed: '39e9c9a', fd=833</text:p>
      <text:p text:style-name="Standard">07-22 12:23:38.336 <text:s/>1364 <text:s/>3395 D InputTransport: Input channel constructed: '39e9c9a', fd=880</text:p>
      <text:p text:style-name="Standard">07-22 12:23:38.336 <text:s/>1364 <text:s/>3395 D InputTransport: Input channel constructed: '39e9c9a', fd=884</text:p>
      <text:p text:style-name="Standard">07-22 12:23:38.337 <text:s text:c="2"/>858 <text:s/>2600 D SurfaceFlinger: [SF client] NEW(0xb40000797945be80) for (1364:system_server)</text:p>
      <text:p text:style-name="Standard">07-22 12:23:38.338 <text:s text:c="2"/>858 <text:s/>2600 E BufferQueueDebug: [39e9c9a com.foxandsheep.nightynight3/com.unity3d.player.UnityPlayerActivity#389](this:0xb40000794f160ba0,id:-1,api:0,p:-1,c:-1) id info cannot be read from '39e9c9a com.foxandsheep.nightynight3/com.unity3d.player.UnityPlayerActivity#389'</text:p>
      <text:p text:style-name="Standard">07-22 12:23:38.338 <text:s text:c="2"/>858 <text:s/>2600 I BufferQueueDebug: [39e9c9a com.foxandsheep.nightynight3/com.unity3d.player.UnityPlayerActivity#389](this:0xb40000794f160ba0,id:-1,api:0,p:-1,c:-1) BufferQueue core=(858:/system/bin/surfaceflinger)</text:p>
      <text:p text:style-name="Standard">07-22 12:23:38.338 <text:s text:c="2"/>858 <text:s/>2600 I SurfaceFlinger: id=389 createSurf, flag=84004, 39e9c9a com.foxandsheep.nightynight3/com.unity3d.player.UnityPlayerActivity#389</text:p>
      <text:p text:style-name="Standard">07-22 12:23:38.339 <text:s/>1364 <text:s/>3395 D RestrictionPolicy: isScreenCaptureEnabled : ret=true userId=0</text:p>
      <text:p text:style-name="Standard">07-22 12:23:38.339 <text:s/>1364 <text:s/>3395 D InputTransport: Input channel destroyed: '39e9c9a', fd=884</text:p>
      <text:p text:style-name="Standard">07-22 12:23:38.340 14433 14433 I InsetsController: onStateChanged: host=com.foxandsheep.nightynight3/com.unity3d.player.UnityPlayerActivity, from=android.view.ViewRootImpl.setView:1753, state=InsetsState: {mDisplayFrame=Rect(0, 0 - 2340, 1080), m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mRoundedCorners=RoundedCorners{[RoundedCorner{position=TopLeft, radius=0, center=Point(0, 0)}, RoundedCorner{position=TopRight, radius=0, center=Point(0, 0)}, RoundedCorner{position=BottomRight, radius=0, center=Point(0, 0)}, RoundedCorner{position=BottomLeft, radius=0, center=Point(0, 0)}]} <text:s/>mRoundedCornerFrame=Rect(0, 0 - 1080, 2340), mPrivacyIndicatorBounds=PrivacyIndicatorBounds {static bounds=Rect(2216, 0 - 2340, 68) rotation=1}, mDisplayShape=DisplayShape{ spec=-311912193 displayWidth=1080 displayHeight=2340 physicalPixelDisplaySizeRatio=1.0 rotation=1 offsetX=0 offsetY=0 scale=1.0}, mSources= { InsetsSource: {dfb10001 mType=navigationBars mFrame=[2205,0][2340,1080] mVisible=true mFlags=[]}, InsetsSource: {dfb10004 mType=systemGestures mFrame=[0,0][0,0] mVisible=true mFlags=[]}, InsetsSource: {dfb10005 mType=mandatorySystemGestures mFrame=[2205,0][2340,1080] mVisible=true mFlags=[]}, InsetsSource: {dfb10006 mType=tappableElement mFrame=[2205,0][2340,1080] mVisible=true mFlags=[]}, InsetsSource: {dfb10024 mType=systemGestures mFrame=[0,0][0,0] mVisible=true mFlags=[]}, InsetsSource: {e7e30000 mType=statusBars mFrame=[0,0][2340,68] mVisible=true mFlags=[]}, InsetsSource: {e7e30005 mType=mandatorySystemGestures mFrame=[0,0][2340,68] mVisible=true mFlags=[]}, InsetsSource: {e7e30006 mType=tappableElement mFrame=[0,0]<text:soft-page-break/>[2340,68] mVisible=true mFlags=[]}, InsetsSource: {7 mType=displayCutout mFrame=[0,0][80,1080] mVisible=true mFlags=[]} }</text:p>
      <text:p text:style-name="Standard">07-22 12:23:38.341 14433 14433 I ViewRootImpl@5e45802[UnityPlayerActivity]: synced displayState. AttachInfo displayState=2</text:p>
      <text:p text:style-name="Standard">07-22 12:23:38.343 14433 14433 I ViewRootImpl@5e45802[UnityPlayerActivity]: setView = com.android.internal.policy.DecorView@b11d949 TM=true</text:p>
      <text:p text:style-name="Standard">07-22 12:23:38.343 14433 14433 I IDS_TAG : Starting IDS observe window</text:p>
      <text:p text:style-name="Standard">07-22 12:23:38.343 14433 14433 I IDS_TAG : Getting Shared Preference for android.app.Application@e43f24e uid = 10327</text:p>
      <text:p text:style-name="Standard">07-22 12:23:38.343 <text:s/>1364 <text:s/>1670 D MdnieScenarioControlService: <text:s/>packageName : com.foxandsheep.nightynight3 <text:s text:c="3"/>className : com.unity3d.player.UnityPlayerActivity</text:p>
      <text:p text:style-name="Standard">07-22 12:23:38.344 <text:s/>2357 <text:s/>2357 I HoneySpace.AppLaunchAnimationDelegate: window alpha : 1.0, current rect : RectF(160.16626, 112.696655, 989.72186, 1696.5334), crop rect : Rect(0, 47 - 1080, 2109)</text:p>
      <text:p text:style-name="Standard">07-22 12:23:38.345 <text:s/>2357 <text:s/>3910 I ViewRootImpl@6eb75fe[LauncherActivity]: mWNT: t=0xb400007cc0357080 mBlastBufferQueue=0xb400007cbe4c9880 fn= 291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347 <text:s/>1364 <text:s/>1670 V MdnieScenarioControlService: setUIMode from UI function(3)</text:p>
      <text:p text:style-name="Standard">07-22 12:23:38.348 14433 14433 I IDS_TAG : App android.app.Application@e43f24e has not finished training</text:p>
      <text:p text:style-name="Standard">07-22 12:23:38.349 14433 14433 I IDS_TAG : Closing IDS observe window</text:p>
      <text:p text:style-name="Standard">07-22 12:23:38.349 14433 14433 I IDS_TAG : Getting Shared Preference for android.app.Application@e43f24e uid = 10327</text:p>
      <text:p text:style-name="Standard">07-22 12:23:38.349 14433 14433 I IDS_TAG : IDS count updated to 2 for android.app.Application@e43f24e</text:p>
      <text:p text:style-name="Standard">07-22 12:23:38.350 <text:s/>1364 <text:s/>1391 I GestureDetector: handleMessage TAP</text:p>
      <text:p text:style-name="Standard">07-22 12:23:38.350 14433 14433 I SurfaceView@2ea0a76: onWindowVisibilityChanged(0) true com.unity3d.player.a{2ea0a76 VFE...... .F....I. 0,0-0,0 #7f050054 app:id/unitySurfaceView} of ViewRootImpl@5e45802[UnityPlayerActivity]</text:p>
      <text:p text:style-name="Standard">07-22 12:23:38.350 14433 14433 D SurfaceView@2ea0a76: 48892534 updateSurface: has no frame</text:p>
      <text:p text:style-name="Standard">07-22 12:23:38.351 <text:s/>1364 <text:s/>1364 I GestureDetector: handleMessage TAP</text:p>
      <text:p text:style-name="Standard">07-22 12:23:38.352 <text:s/>1364 <text:s/>3395 D CoreBackPreview: Window{39e9c9a u0 com.foxandsheep.nightynight3/com.unity3d.player.UnityPlayerActivity}: Setting back callback OnBackInvokedCallbackInfo{mCallback=android.window.IOnBackInvokedCallback$Stub$Proxy@b39e866, mPriority=0, mIsAnimationCallback=false}</text:p>
      <text:p text:style-name="Standard">07-22 12:23:38.352 <text:s/>1364 <text:s/>2077 V WindowManager: Relayout Window{39e9c9a u0 com.foxandsheep.nightynight3/com.unity3d.player.UnityPlayerActivity}: viewVisibility=0 req=2340x1080 ty=1 d0</text:p>
      <text:p text:style-name="Standard">07-22 12:23:38.352 <text:s/>1364 <text:s/>2077 D RestrictionPolicy: isScreenCaptureEnabled : ret=true userId=0</text:p>
      <text:p text:style-name="Standard">07-22 12:23:38.352 <text:s text:c="2"/>858 <text:s/>2600 E BufferQueueDebug: [com.foxandsheep.nightynight3/com.unity3d.player.UnityPlayerActivity$_14433#390](this:0xb40000794f1fdba0,id:-1,api:0,p:-1,c:-1) id info cannot be read from 'com.foxandsheep.nightynight3/com.unity3d.player.UnityPlayerActivity$_14433#390'</text:p>
      <text:p text:style-name="Standard">07-22 12:23:38.352 <text:s text:c="2"/>858 <text:s/>2600 I BufferQueueDebug: [com.foxandsheep.nightynight3/com.unity3d.player.UnityPlayerActivity$_14433#390](this:0xb40000794f1fdba0,id:-1,api:0,p:-1,c:-1) BufferQueue core=(858:/system/bin/surfaceflinger)</text:p>
      <text:p text:style-name="Standard">07-22 12:23:38.352 <text:s text:c="2"/>858 <text:s/>2600 I SurfaceFlinger: id=390 createSurf, flag=44004, com.foxandsheep.nightynight3/com.unity3d.player.UnityPlayerActivity$_14433#390</text:p>
      <text:p text:style-name="Standard"><text:soft-page-break/>07-22 12:23:38.353 <text:s/>1364 <text:s/>2077 D WindowManager: makeSurface duration=1 name=com.foxandsheep.nightynight3/com.unity3d.player.UnityPlayerActivity$_14433</text:p>
      <text:p text:style-name="Standard">07-22 12:23:38.354 <text:s/>1364 <text:s/>2077 D WindowManager: updateSystemBarAttributes: displayId=0, win=Window{9165e1e u0 Splash Screen com.foxandsheep.nightynight3}, navColorWin=Window{9165e1e u0 Splash Screen com.foxandsheep.nightynight3}, focusedCanBeNavColorWin=false, behavior=1, appearance=0, statusBarAppearanceRegions=[AppearanceRegion{ bounds=[0,0][2340,1080]}], requestedVisibilities=-9, from=com.android.server.wm.DisplayPolicy.finishPostLayoutPolicyLw:2320 com.android.server.wm.DisplayContent.applySurfaceChangesTransaction:6130 com.android.server.wm.RootWindowContainer.applySurfaceChangesTransaction:1180</text:p>
      <text:p text:style-name="Standard">07-22 12:23:38.355 <text:s/>1364 <text:s/>2077 V WindowManager: Changing focus from null to Window{39e9c9a u0 com.foxandsheep.nightynight3/com.unity3d.player.UnityPlayerActivity} displayId=0 Callers=com.android.server.wm.RootWindowContainer.updateFocusedWindowLocked:578 com.android.server.wm.WindowManagerService.updateFocusedWindowLocked:6833 com.android.server.wm.WindowManagerService.relayoutWindow:2755 com.android.server.wm.Session.relayout:282</text:p>
      <text:p text:style-name="Standard">07-22 12:23:38.355 <text:s/>2357 <text:s/>2357 I HoneySpace.AppLaunchAnimationDelegate: window alpha : 1.0, current rect : RectF(128.07617, 61.24933, 1007.8095, 1967.3384), crop rect : Rect(0, 0 - 1080, 2340)</text:p>
      <text:p text:style-name="Standard">07-22 12:23:38.356 <text:s/>1364 <text:s/>2077 D WindowManager: updateSystemBarAttributes: displayId=0, win=Window{39e9c9a u0 com.foxandsheep.nightynight3/com.unity3d.player.UnityPlayerActivity}, navColorWin=Window{9165e1e u0 Splash Screen com.foxandsheep.nightynight3}, focusedCanBeNavColorWin=false, behavior=2, appearance=4, statusBarAppearanceRegions=[AppearanceRegion{ bounds=[0,0][2340,1080]}], requestedVisibilities=-12, from=com.android.server.wm.DisplayPolicy.focusChangedLw:2947 com.android.server.wm.DisplayContent.updateFocusedWindowLocked:4894 com.android.server.wm.RootWindowContainer.updateFocusedWindowLocked:578</text:p>
      <text:p text:style-name="Standard">07-22 12:23:38.356 <text:s/>1364 <text:s/>2077 V WindowManager: Relayout hash=39e9c9a, pid=14433, syncId=-1: mAttrs={(0,0)(fillxfill) sim={adjust=pan forwardNavigation} layoutInDisplayCutoutMode=shortEdges ty=BASE_APPLICATION fmt=TRANSLUCENT wanim=0x10302fc</text:p>
      <text:p text:style-name="Standard">07-22 12:23:38.356 <text:s/>1364 <text:s/>2077 V WindowManager: <text:s text:c="2"/>fl=810500</text:p>
      <text:p text:style-name="Standard">07-22 12:23:38.356 <text:s/>1364 <text:s/>2077 V WindowManager: <text:s text:c="2"/>pfl=12008040</text:p>
      <text:p text:style-name="Standard">07-22 12:23:38.356 <text:s/>1364 <text:s/>2077 V WindowManager: <text:s text:c="2"/>vsysui=7</text:p>
      <text:p text:style-name="Standard">07-22 12:23:38.356 <text:s/>1364 <text:s/>2077 V WindowManager: <text:s text:c="2"/>apr=LOW_PROFILE_BARS LIGHT_NAVIGATION_BARS</text:p>
      <text:p text:style-name="Standard">07-22 12:23:38.356 <text:s/>1364 <text:s/>2077 V WindowManager: <text:s text:c="2"/>bhv=SHOW_TRANSIENT_BARS_BY_SWIPE</text:p>
      <text:p text:style-name="Standard">07-22 12:23:38.356 <text:s/>1364 <text:s/>2077 V WindowManager: <text:s text:c="2"/>fitSides= naviIconColor=0</text:p>
      <text:p text:style-name="Standard">07-22 12:23:38.356 <text:s/>1364 <text:s/>2077 V WindowManager: <text:s text:c="2"/>sfl=100000}</text:p>
      <text:p text:style-name="Standard">07-22 12:23:38.357 <text:s/>1842 <text:s/>1842 D KeyguardSecAffordanceView: reset right:false</text:p>
      <text:p text:style-name="Standard">07-22 12:23:38.357 <text:s/>1842 <text:s/>1842 D KeyguardSecAffordanceView: reset right:true</text:p>
      <text:p text:style-name="Standard">07-22 12:23:38.357 <text:s/>2357 <text:s/>3910 I ViewRootImpl@6eb75fe[LauncherActivity]: mWNT: t=0xb400007cc0357200 mBlastBufferQueue=0xb400007cbe4c9880 fn= 292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358 <text:s/>1842 <text:s/>1842 D KeyguardTouchAnimator: reset unlockExecuted=false</text:p>
      <text:p text:style-name="Standard"><text:soft-page-break/>07-22 12:23:38.358 <text:s/>1842 <text:s/>1842 D KeyguardEditModeAnimatorController: reset false</text:p>
      <text:p text:style-name="Standard">07-22 12:23:38.358 <text:s/>1842 <text:s/>1842 D KeyguardEditModeAnimatorController: long pressed false</text:p>
      <text:p text:style-name="Standard">07-22 12:23:38.358 <text:s/>1842 <text:s/>1842 D KeyguardEditModeAnimatorController: resetViews</text:p>
      <text:p text:style-name="Standard">07-22 12:23:38.358 <text:s/>1842 <text:s/>1842 D KeyguardEditModeController: cancel() true</text:p>
      <text:p text:style-name="Standard">07-22 12:23:38.358 <text:s/>1842 <text:s/>1842 D KeyguardTouchAnimator: resetChildViewVI(): false</text:p>
      <text:p text:style-name="Standard">07-22 12:23:38.358 <text:s/>1842 <text:s/>1842 D Navbar.Store: handleEvent(0) OnNavBarWindowStateHidden(noArguments=true) [Module] NavBarHelper</text:p>
      <text:p text:style-name="Standard">07-22 12:23:38.359 <text:s/>1842 <text:s/>1842 D SysUiState: SysUiState changed: old=0x10000000 new=0x10000002</text:p>
      <text:p text:style-name="Standard">07-22 12:23:38.360 <text:s/>1364 14462 I SystemUiVisibilityPolicyController: handleMessage: entry what = 1</text:p>
      <text:p text:style-name="Standard">07-22 12:23:38.360 <text:s/>2357 <text:s/>3997 I HoneySpace.SystemUiRepository: systemUiFlags: navbar_hidden|awake</text:p>
      <text:p text:style-name="Standard">07-22 12:23:38.360 <text:s/>2357 <text:s/>2526 I HoneySpace.TaskbarEventTracker: invokeEvent() called with: event = SystemUiStateChanged(stateFlags=268435458)</text:p>
      <text:p text:style-name="Standard">07-22 12:23:38.360 <text:s/>1842 <text:s/>1842 D SamsungLightBarControlHelper: onStatusBarAppearanceChanged() - <text:s/>sbModeChanged:false, statusBarMode:0, barState:MODE_TRANSPARENT, isKeyguardShowing:false, navbarColorManagedByIme:false, stackAppearanceChanged:true, (AppearanceRegion{ bounds=[0,0][2340,1080]}, ), packageName:com.foxandsheep.nightynight3</text:p>
      <text:p text:style-name="Standard">07-22 12:23:38.360 <text:s/>1842 <text:s/>1842 D SysUiState: SysUiState changed: old=0x10000002 new=0x10020002</text:p>
      <text:p text:style-name="Standard">07-22 12:23:38.360 <text:s/>2357 <text:s/>3997 I HoneySpace.SystemUiRepository: systemUiFlags: navbar_hidden|allow_gesture|awake</text:p>
      <text:p text:style-name="Standard">07-22 12:23:38.361 <text:s/>2357 <text:s/>2526 I HoneySpace.TaskbarEventTracker: invokeEvent() called with: event = SystemUiStateChanged(stateFlags=268566530)</text:p>
      <text:p text:style-name="Standard">07-22 12:23:38.361 <text:s text:c="2"/>858 <text:s text:c="2"/>858 D SurfaceFlinger: Display 4627039422300187648 HWC layers:</text:p>
      <text:p text:style-name="Standard">07-22 12:23:38.361 <text:s text:c="2"/>858 <text:s text:c="2"/>858 D SurfaceFlinger: <text:s text:c="5"/>DEVICE | 0xb40000794f048800 | 0100 | RGBA_8888 <text:s text:c="3"/>| <text:s/>666.0 <text:s text:c="2"/>78.0 1674.0 2262.0 | <text:s text:c="3"/>0 <text:s text:c="3"/>0 1080 2340 | Wallpaper BBQ wrapper 5_system#71</text:p>
      <text:p text:style-name="Standard">07-22 12:23:38.361 <text:s text:c="2"/>858 <text:s text:c="2"/>858 D SurfaceFlinger: <text:s text:c="5"/>DEVICE | 0xb40000794f38d180 | 0100 | RGBA_8888 <text:s text:c="3"/>| <text:s text:c="3"/>0.0 <text:s text:c="3"/>0.0 1080.0 2340.0 | <text:s text:c="3"/>0 <text:s text:c="3"/>0 1080 2340 | com.sec.android.app.launcher/com.sec[...]ctivities.LauncherActivity$_2357#372</text:p>
      <text:p text:style-name="Standard">07-22 12:23:38.361 <text:s text:c="2"/>858 <text:s text:c="2"/>858 D SurfaceFlinger: <text:s text:c="5"/>CLIENT | 0xb400007979501c40 | 0100 | RGBA_8888 <text:s text:c="3"/>| <text:s text:c="2"/>47.0 <text:s text:c="3"/>0.0 2109.0 1080.0 | <text:s/>160 <text:s/>113 <text:s/>990 1697 | Splash Screen com.foxandsheep.nightynight3$_1842#383</text:p>
      <text:p text:style-name="Standard">07-22 12:23:38.361 <text:s text:c="2"/>858 <text:s text:c="2"/>858 D SurfaceFlinger: <text:s text:c="5"/>DEVICE | 0xb40000794f38c500 | 0100 | RGBA_8888 <text:s text:c="3"/>| <text:s text:c="3"/>0.0 <text:s text:c="3"/>0.0 1080.0 <text:s/>135.0 | <text:s text:c="3"/>0 2205 1080 2340 | NavigationBar0$_1842#82</text:p>
      <text:p text:style-name="Standard">07-22 12:23:38.361 <text:s text:c="2"/>858 <text:s text:c="2"/>858 D SurfaceFlinger:</text:p>
      <text:p text:style-name="Standard">07-22 12:23:38.361 <text:s/>1842 <text:s/>1842 D NavigationModeController: getCurrentUserContext: contextUser=0 currentUser=0</text:p>
      <text:p text:style-name="Standard">07-22 12:23:38.362 14433 14433 D BufferQueueConsumer: [](id:386100000000,api:0,p:-1,c:14433) connect: controlledByApp=false</text:p>
      <text:p text:style-name="Standard">07-22 12:23:38.363 14433 14433 I BLASTBufferQueue_Java: new BLASTBufferQueue, mName= ViewRootImpl@5e45802[UnityPlayerActivity] mNativeObject= 0xb400007de1affc80 sc.mNativeObject= 0xb400007de1bfa180 caller= android.view.ViewRootImpl.updateBlastSurfaceIfNeeded:3028 android.view.ViewRootImpl.relayoutWindow:10131 android.view.ViewRootImpl.performTraversals:4110 android.view.ViewRootImpl.doTraversal:3288 android.view.ViewRootImpl$TraversalRunnable.run:11344 android.view.Choreographer$CallbackRecord.run:1689 android.view.Choreographer$CallbackRecord.run:1698 <text:soft-page-break/>android.view.Choreographer.doCallbacks:1153 android.view.Choreographer.doFrame:1079 android.view.Choreographer$FrameDisplayEventReceiver.run:1646</text:p>
      <text:p text:style-name="Standard">07-22 12:23:38.363 14433 14433 I BLASTBufferQueue_Java: update, w= 2340 h= 1080 mName = ViewRootImpl@5e45802[UnityPlayerActivity] mNativeObject= 0xb400007de1affc80 sc.mNativeObject= 0xb400007de1bfa180 format= -3 caller= android.graphics.BLASTBufferQueue.&lt;init&gt;:89 android.view.ViewRootImpl.updateBlastSurfaceIfNeeded:3028 android.view.ViewRootImpl.relayoutWindow:10131 android.view.ViewRootImpl.performTraversals:4110 android.view.ViewRootImpl.doTraversal:3288 android.view.ViewRootImpl$TraversalRunnable.run:11344</text:p>
      <text:p text:style-name="Standard">07-22 12:23:38.364 <text:s text:c="2"/>858 <text:s/>2600 W ServiceManagerCppClient: Permission failure: android.permission.ROTATE_SURFACE_FLINGER from uid=10327 pid=0</text:p>
      <text:p text:style-name="Standard">07-22 12:23:38.364 <text:s text:c="2"/>858 <text:s/>2600 D PermissionCache: checking android.permission.ROTATE_SURFACE_FLINGER for uid=10327 =&gt; denied (388 us)</text:p>
      <text:p text:style-name="Standard">07-22 12:23:38.364 14433 14433 E FBI <text:s text:c="4"/>: Can't load library: dlopen failed: library "libmagtsync.so" not found</text:p>
      <text:p text:style-name="Standard">07-22 12:23:38.364 <text:s text:c="2"/>858 <text:s/>2600 W ServiceManagerCppClient: Permission failure: android.permission.INTERNAL_SYSTEM_WINDOW from uid=10327 pid=0</text:p>
      <text:p text:style-name="Standard">07-22 12:23:38.364 <text:s text:c="2"/>858 <text:s/>2600 D PermissionCache: checking android.permission.INTERNAL_SYSTEM_WINDOW for uid=10327 =&gt; denied (468 us)</text:p>
      <text:p text:style-name="Standard">07-22 12:23:38.364 14433 14433 I ViewRootImpl@5e45802[UnityPlayerActivity]: Relayout returned: old=(0,0,2340,1080) new=(0,0,2340,1080) relayoutAsync=false req=(2340,1080)0 dur=10 res=0x403 s={true 0xb400007ddf712800} ch=true seqId=0</text:p>
      <text:p text:style-name="Standard">07-22 12:23:38.365 <text:s/>1842 <text:s/>1842 D NavigationModeController: getCurrentUserContext: contextUser=0 currentUser=0</text:p>
      <text:p text:style-name="Standard">07-22 12:23:38.365 <text:s text:c="2"/>858 <text:s/>2600 W ServiceManagerCppClient: Permission failure: android.permission.ACCESS_SURFACE_FLINGER from uid=10327 pid=0</text:p>
      <text:p text:style-name="Standard">07-22 12:23:38.365 <text:s text:c="2"/>858 <text:s/>2600 D PermissionCache: checking android.permission.ACCESS_SURFACE_FLINGER for uid=10327 =&gt; denied (355 us)</text:p>
      <text:p text:style-name="Standard">07-22 12:23:38.365 <text:s text:c="2"/>858 <text:s/>1198 W ServiceManagerCppClient: Permission failure: android.permission.ACCESS_SURFACE_FLINGER from uid=10327 pid=14433</text:p>
      <text:p text:style-name="Standard">07-22 12:23:38.365 <text:s text:c="2"/>858 <text:s/>1198 D PermissionCache: checking android.permission.ACCESS_SURFACE_FLINGER for uid=10327 =&gt; denied (186 us)</text:p>
      <text:p text:style-name="Standard">07-22 12:23:38.365 14433 14433 I ViewRootImpl@5e45802[UnityPlayerActivity]: performConfigurationChange setNightDimText nightDimLevel=0</text:p>
      <text:p text:style-name="Standard">07-22 12:23:38.365 14433 14433 D SurfaceView@2ea0a76: 48892534 updateSurface: has no frame</text:p>
      <text:p text:style-name="Standard">07-22 12:23:38.366 <text:s text:c="2"/>858 <text:s text:c="2"/>858 I SurfaceFlinger: [39e9c9a com.foxandsheep.nightynight3/com.unity3d.player.UnityPlayerActivity#389] FrameRatePriority: 1</text:p>
      <text:p text:style-name="Standard">07-22 12:23:38.366 14433 14433 I SurfaceView@2ea0a76: windowStopped(false) true com.unity3d.player.a{2ea0a76 VFE...... .F....ID 0,0-2125,1080 #7f050054 app:id/unitySurfaceView} of ViewRootImpl@5e45802[UnityPlayerActivity]</text:p>
      <text:p text:style-name="Standard">07-22 12:23:38.366 14433 14433 D SurfaceView@2ea0a76: 48892534 updateSurface: has no frame</text:p>
      <text:p text:style-name="Standard">07-22 12:23:38.366 <text:s/>1364 <text:s/>1394 D SurfaceComposerClient: Transaction::apply InputWindowCommands.focusRequests timestamp=946155858439, windowName=39e9c9a com.foxandsheep.nightynight3/com.unity3d.player.UnityPlayerActivity</text:p>
      <text:p text:style-name="Standard">07-22 12:23:38.367 <text:s/>2357 <text:s/>2357 I HoneySpace.AppLaunchAnimationDelegate: window alpha : 1.0, current rect : RectF(102.42969, 48.984528, 1022.2652, 2041.9614), crop rect : Rect(0, 0 - 1080, 2340)</text:p>
      <text:p text:style-name="Standard">07-22 12:23:38.368 14433 14433 D ViewRootImpl@5e45802[UnityPlayerActivity]: reportNextDraw android.view.ViewRootImpl.performTraversals:4718 <text:soft-page-break/>android.view.ViewRootImpl.doTraversal:3288 android.view.ViewRootImpl$TraversalRunnable.run:11344 android.view.Choreographer$CallbackRecord.run:1689 android.view.Choreographer$CallbackRecord.run:1698</text:p>
      <text:p text:style-name="Standard">07-22 12:23:38.368 <text:s/>1842 <text:s/>1842 D NavigationModeController: getCurrentUserContext: contextUser=0 currentUser=0</text:p>
      <text:p text:style-name="Standard">07-22 12:23:38.368 <text:s/>2357 <text:s/>3910 I ViewRootImpl@6eb75fe[LauncherActivity]: mWNT: t=0xb400007cc0357380 mBlastBufferQueue=0xb400007cbe4c9880 fn= 293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368 14433 14433 I SurfaceView: 48892534 Changes: creating=true format=true size=true visible=true alpha=false hint=true visible=true left=true top=true z=false attached=true lifecycleStrategy=false</text:p>
      <text:p text:style-name="Standard">07-22 12:23:38.368 <text:s text:c="2"/>858 <text:s/>1198 E BufferQueueDebug: [Bounds for - com.foxandsheep.nightynight3/com.unity3d.player.UnityPlayerActivity@0#391](this:0xb40000794b4a3ba0,id:-1,api:0,p:-1,c:-1) id info cannot be read from 'Bounds for - com.foxandsheep.nightynight3/com.unity3d.player.UnityPlayerActivity@0#391'</text:p>
      <text:p text:style-name="Standard">07-22 12:23:38.368 <text:s text:c="2"/>858 <text:s/>1198 I BufferQueueDebug: [Bounds for - com.foxandsheep.nightynight3/com.unity3d.player.UnityPlayerActivity@0#391](this:0xb40000794b4a3ba0,id:-1,api:0,p:-1,c:-1) BufferQueue core=(858:/system/bin/surfaceflinger)</text:p>
      <text:p text:style-name="Standard">07-22 12:23:38.368 <text:s text:c="2"/>858 <text:s/>1198 I SurfaceFlinger: id=391 createSurf, flag=20004, Bounds for - com.foxandsheep.nightynight3/com.unity3d.player.UnityPlayerActivity@0#391</text:p>
      <text:p text:style-name="Standard">07-22 12:23:38.370 <text:s text:c="2"/>858 <text:s/>1198 E BufferQueueDebug: [SurfaceView[com.foxandsheep.nightynight3/com.unity3d.player.UnityPlayerActivity]@0#392](this:0xb40000794b4a8ba0,id:-1,api:0,p:-1,c:-1) id info cannot be read from 'SurfaceView[com.foxandsheep.nightynight3/com.unity3d.player.UnityPlayerActivity]@0#392'</text:p>
      <text:p text:style-name="Standard">07-22 12:23:38.370 <text:s text:c="2"/>858 <text:s/>1198 I BufferQueueDebug: [SurfaceView[com.foxandsheep.nightynight3/com.unity3d.player.UnityPlayerActivity]@0#392](this:0xb40000794b4a8ba0,id:-1,api:0,p:-1,c:-1) BufferQueue core=(858:/system/bin/surfaceflinger)</text:p>
      <text:p text:style-name="Standard">07-22 12:23:38.370 <text:s text:c="2"/>858 <text:s/>1198 I SurfaceFlinger: id=392 createSurf, flag=84004, SurfaceView[com.foxandsheep.nightynight3/com.unity3d.player.UnityPlayerActivity]@0#392</text:p>
      <text:p text:style-name="Standard">07-22 12:23:38.370 <text:s text:c="2"/>858 <text:s/>1198 E BufferQueueDebug: [SurfaceView[com.foxandsheep.nightynight3/com.unity3d.player.UnityPlayerActivity]@0(BLAST)#393](this:0xb40000794b401ba0,id:-1,api:0,p:-1,c:-1) id info cannot be read from 'SurfaceView[com.foxandsheep.nightynight3/com.unity3d.player.UnityPlayerActivity]@0(BLAST)#393'</text:p>
      <text:p text:style-name="Standard">07-22 12:23:38.370 <text:s text:c="2"/>858 <text:s/>1198 I BufferQueueDebug: [SurfaceView[com.foxandsheep.nightynight3/com.unity3d.player.UnityPlayerActivity]@0(BLAST)#393](this:0xb40000794b401ba0,id:-1,api:0,p:-1,c:-1) BufferQueue core=(858:/system/bin/surfaceflinger)</text:p>
      <text:p text:style-name="Standard">07-22 12:23:38.370 <text:s text:c="2"/>858 <text:s/>1198 I SurfaceFlinger: id=393 createSurf, flag=44400, SurfaceView[com.foxandsheep.nightynight3/com.unity3d.player.UnityPlayerActivity]@0(BLAST)#393</text:p>
      <text:p text:style-name="Standard">07-22 12:23:38.371 <text:s/>1842 <text:s/>1842 D NavigationModeController: getCurrentUserContext: contextUser=0 currentUser=0</text:p>
      <text:p text:style-name="Standard">07-22 12:23:38.371 <text:s text:c="2"/>858 <text:s/>1198 E BufferQueueDebug: [Background for SurfaceView[com.foxandsheep.nightynight3/com.unity3d.player.UnityPlayerActivity]@0#394](this:0xb40000794b40bba0,id:-1,api:0,p:-1,c:-1) id info cannot be read from 'Background for <text:soft-page-break/>SurfaceView[com.foxandsheep.nightynight3/com.unity3d.player.UnityPlayerActivity]@0#394'</text:p>
      <text:p text:style-name="Standard">07-22 12:23:38.371 <text:s text:c="2"/>858 <text:s/>1198 I BufferQueueDebug: [Background for SurfaceView[com.foxandsheep.nightynight3/com.unity3d.player.UnityPlayerActivity]@0#394](this:0xb40000794b40bba0,id:-1,api:0,p:-1,c:-1) BufferQueue core=(858:/system/bin/surfaceflinger)</text:p>
      <text:p text:style-name="Standard">07-22 12:23:38.371 <text:s text:c="2"/>858 <text:s/>1198 I SurfaceFlinger: id=394 createSurf, flag=20404, Background for SurfaceView[com.foxandsheep.nightynight3/com.unity3d.player.UnityPlayerActivity]@0#394</text:p>
      <text:p text:style-name="Standard">07-22 12:23:38.372 14433 14433 D BufferQueueConsumer: [](id:386100000001,api:0,p:-1,c:14433) connect: controlledByApp=false</text:p>
      <text:p text:style-name="Standard">07-22 12:23:38.372 14433 14433 I BLASTBufferQueue_Java: update, w= 2125 h= 1080 mName = null mNativeObject= 0xb400007de1b49100 sc.mNativeObject= 0xb400007de1bfb080 format= 4 caller= android.view.SurfaceView.createBlastSurfaceControls:1517 android.view.SurfaceView.updateSurface:1193 android.view.SurfaceView.lambda$new$0:258 android.view.SurfaceView.$r8$lambda$cm3nmzErr-srXoT_KjIYQgdhFN0:0 android.view.SurfaceView$$ExternalSyntheticLambda2.onPreDraw:2 android.view.ViewTreeObserver.dispatchOnPreDraw:1204</text:p>
      <text:p text:style-name="Standard">07-22 12:23:38.372 14433 14433 I SurfaceView@2ea0a76: 48892534 Cur surface: Surface(name=null)/@0x7a6c5b2</text:p>
      <text:p text:style-name="Standard">07-22 12:23:38.372 14433 14433 I SurfaceView@2ea0a76: pST: sr = Rect(80, 0 - 2205, 1080) sw = 2125 sh = 1080</text:p>
      <text:p text:style-name="Standard">07-22 12:23:38.373 14433 14433 I SurfaceView@2ea0a76: onSSPAndSRT: pl = 80 pt = 0 sx = 1.0 sy = 1.0</text:p>
      <text:p text:style-name="Standard">07-22 12:23:38.373 14433 14433 D SurfaceView@2ea0a76: 48892534 performSurfaceTransaction UI Thread position = [80, 0, 2205, 1080] surfaceSize = 2125x1080</text:p>
      <text:p text:style-name="Standard">07-22 12:23:38.373 14433 14433 I SurfaceView@2ea0a76: updateSurface: mVisible = true mSurface.isValid() = true</text:p>
      <text:p text:style-name="Standard">07-22 12:23:38.373 14433 14433 I SurfaceView@2ea0a76: updateSurface: mSurfaceCreated = false surfaceChanged = true visibleChanged = true</text:p>
      <text:p text:style-name="Standard">07-22 12:23:38.373 14433 14433 I SurfaceView: 48892534 visibleChanged -- surfaceCreated</text:p>
      <text:p text:style-name="Standard">07-22 12:23:38.373 14433 14433 I SurfaceView@2ea0a76: surfaceCreated 1 #8 com.unity3d.player.a{2ea0a76 VFE...... .F....ID 0,0-2125,1080 #7f050054 app:id/unitySurfaceView}</text:p>
      <text:p text:style-name="Standard">07-22 12:23:38.373 14433 14433 I SurfaceView: 48892534 surfaceChanged -- format=4 w=2125 h=1080</text:p>
      <text:p text:style-name="Standard">07-22 12:23:38.374 14433 14433 I SurfaceView@2ea0a76: surfaceChanged (2125,1080) 1 #8 com.unity3d.player.a{2ea0a76 VFE...... .F....ID 0,0-2125,1080 #7f050054 app:id/unitySurfaceView}</text:p>
      <text:p text:style-name="Standard">07-22 12:23:38.374 14433 14433 I SurfaceView: 48892534 surfaceRedrawNeeded</text:p>
      <text:p text:style-name="Standard">07-22 12:23:38.374 14433 14433 I SurfaceView: 48892534 finishedDrawing</text:p>
      <text:p text:style-name="Standard">07-22 12:23:38.374 14433 14433 V SurfaceView@2ea0a76: Layout: x=80 y=0 w=2125 h=1080, frame=Rect(0, 0 - 2125, 1080)</text:p>
      <text:p text:style-name="Standard">07-22 12:23:38.374 14433 14433 I ViewRootImpl@5e45802[UnityPlayerActivity]: Setup new sync=wmsSync-ViewRootImpl@5e45802[UnityPlayerActivity]#1</text:p>
      <text:p text:style-name="Standard">07-22 12:23:38.374 14433 14433 I ViewRootImpl@5e45802[UnityPlayerActivity]: Creating new active sync group ViewRootImpl@5e45802[UnityPlayerActivity]#2</text:p>
      <text:p text:style-name="Standard">07-22 12:23:38.374 <text:s/>1842 <text:s/>1842 D NavigationModeController: getCurrentUserContext: contextUser=0 currentUser=0</text:p>
      <text:p text:style-name="Standard">07-22 12:23:38.376 <text:s/>1842 <text:s/>1842 D BarTransitions.FrameLayout: MODE_TRANSPARENT -&gt; MODE_LIGHTS_OUT_TRANSPARENT animate=false</text:p>
      <text:p text:style-name="Standard">07-22 12:23:38.376 <text:s/>1842 <text:s/>1842 D SamsungStatusBarGrayIconHelper: isGrayAppearance=false</text:p>
      <text:p text:style-name="Standard">07-22 12:23:38.377 <text:s text:c="2"/>858 <text:s text:c="2"/>858 D SurfaceFlinger: Focus addInputWindowCommands timestamp=946155858439, windowName=39e9c9a <text:soft-page-break/>com.foxandsheep.nightynight3/com.unity3d.player.UnityPlayerActivity</text:p>
      <text:p text:style-name="Standard">07-22 12:23:38.377 <text:s/>2357 <text:s/>2357 I HoneySpace.AppLaunchAnimationDelegate: window alpha : 1.0, current rect : RectF(81.50781, 38.979126, 1034.0579, 2102.838), crop rect : Rect(0, 0 - 1080, 2340)</text:p>
      <text:p text:style-name="Standard">07-22 12:23:38.377 <text:s text:c="2"/>858 <text:s text:c="2"/>858 D SurfaceFlinger: Find Focus windowName=39e9c9a com.foxandsheep.nightynight3/com.unity3d.player.UnityPlayerActivity, notVisible=1</text:p>
      <text:p text:style-name="Standard">07-22 12:23:38.377 <text:s text:c="2"/>858 <text:s text:c="2"/>858 D Layer <text:s text:c="2"/>: Focus: com.foxandsheep.nightynight3/com.unity3d.player.UnityPlayerActivity$_14433#390 isHiddenByPolicy s.flags&amp;layer_state_t::eLayerHidden=1</text:p>
      <text:p text:style-name="Standard">07-22 12:23:38.377 <text:s text:c="2"/>858 <text:s text:c="2"/>858 D SurfaceFlinger: Focus inVisible Reason:isVisibleForInput(){hasInputInfo()?canReceiveInput():isVisible()}=0 has=1 can{!isHiddenByPolicy()&amp;&amp;(mBuffer==nullptr||getAlpha()&gt;0.0f)}=0 Hidden=1 Buf=1 getA=1</text:p>
      <text:p text:style-name="Standard">07-22 12:23:38.378 <text:s/>1842 <text:s/>1842 D NavigationBar: onSystemBarAttributesChanged() - <text:s/>displayId:0, appearance:4, packageName: com.foxandsheep.nightynight3 (APPEARANCE_LOW_PROFILE_BARS ), navbarColorManagedByIme:false</text:p>
      <text:p text:style-name="Standard">07-22 12:23:38.378 <text:s/>1842 <text:s/>1842 D Navbar.Store: handleEvent(0) OnNavBarTransitionModeChanged(transitionMode=6) [Module] NavigationBar</text:p>
      <text:p text:style-name="Standard">07-22 12:23:38.378 <text:s/>1842 <text:s/>1842 D Navbar.Store: --[Band]GESTURE_PACK_SHOW_FLOATING_GAMETOOLS_ICON</text:p>
      <text:p text:style-name="Standard">07-22 12:23:38.378 <text:s/>1842 <text:s/>1842 D BarTransitions.SamsungNavigationBarView: MODE_TRANSPARENT -&gt; MODE_LIGHTS_OUT_TRANSPARENT animate=false</text:p>
      <text:p text:style-name="Standard">07-22 12:23:38.378 <text:s text:c="2"/>858 <text:s/>1234 D SurfaceFlinger: updateWinowInfo=1, setFocusedWindow timestamp=946155858439, windowName=39e9c9a com.foxandsheep.nightynight3/com.unity3d.player.UnityPlayerActivity</text:p>
      <text:p text:style-name="Standard">07-22 12:23:38.378 <text:s/>1842 <text:s/>1842 D SysUiState: SysUiState changed: old=0x10020002 new=0x10000002</text:p>
      <text:p text:style-name="Standard">07-22 12:23:38.378 <text:s/>2357 <text:s/>3910 I ViewRootImpl@6eb75fe[LauncherActivity]: mWNT: t=0xb400007cc0357680 mBlastBufferQueue=0xb400007cbe4c9880 fn= 294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378 <text:s/>1364 <text:s/>2077 D InputDispatcher: Focus request (0): 39e9c9a com.foxandsheep.nightynight3/com.unity3d.player.UnityPlayerActivity but waiting because NO_WINDOW</text:p>
      <text:p text:style-name="Standard">07-22 12:23:38.379 <text:s/>2357 <text:s/>2526 I HoneySpace.TaskbarEventTracker: invokeEvent() called with: event = SystemUiStateChanged(stateFlags=268435458)</text:p>
      <text:p text:style-name="Standard">07-22 12:23:38.379 <text:s/>2357 <text:s/>3997 I HoneySpace.SystemUiRepository: systemUiFlags: navbar_hidden|awake</text:p>
      <text:p text:style-name="Standard">07-22 12:23:38.379 <text:s/>1842 <text:s/>1842 D NavigationModeController: getCurrentUserContext: contextUser=0 currentUser=0</text:p>
      <text:p text:style-name="Standard">07-22 12:23:38.382 <text:s/>1842 <text:s/>1842 D NavigationModeController: getCurrentUserContext: contextUser=0 currentUser=0</text:p>
      <text:p text:style-name="Standard">07-22 12:23:38.384 14433 14433 I DMABUFHEAPS: Using DMA-BUF heap named: mtk_mm</text:p>
      <text:p text:style-name="Standard">07-22 12:23:38.384 14433 14433 I DMABUFHEAPS: Using DMA-BUF heap named: mtk_mm-uncached</text:p>
      <text:p text:style-name="Standard">07-22 12:23:38.384 14433 14433 I DMABUFHEAPS: Using DMA-BUF heap named: mtk_svp_region-aligned</text:p>
      <text:p text:style-name="Standard">07-22 12:23:38.384 14433 14433 I DMABUFHEAPS: Using DMA-BUF heap named: mtk_prot_region-aligned</text:p>
      <text:p text:style-name="Standard">07-22 12:23:38.384 14433 14433 I DMABUFHEAPS: Using DMA-BUF heap named: mtk_2d_fr_region</text:p>
      <text:p text:style-name="Standard">07-22 12:23:38.384 14433 14433 I DMABUFHEAPS: Using DMA-BUF heap named: <text:soft-page-break/>mtk_wfd_region-aligned</text:p>
      <text:p text:style-name="Standard">07-22 12:23:38.385 <text:s/>1842 <text:s/>1842 D NavigationModeController: getCurrentUserContext: contextUser=0 currentUser=0</text:p>
      <text:p text:style-name="Standard">07-22 12:23:38.389 <text:s/>2357 <text:s/>2357 I HoneySpace.AppLaunchAnimationDelegate: window alpha : 1.0, current rect : RectF(64.30005, 30.749939, 1043.7571, 2152.907), crop rect : Rect(0, 0 - 1080, 2340)</text:p>
      <text:p text:style-name="Standard">07-22 12:23:38.390 <text:s/>2357 <text:s/>3910 I ViewRootImpl@6eb75fe[LauncherActivity]: mWNT: t=0xb400007cc0357800 mBlastBufferQueue=0xb400007cbe4c9880 fn= 295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390 <text:s/>1842 <text:s/>1842 D NavigationModeController: getCurrentUserContext: contextUser=0 currentUser=0</text:p>
      <text:p text:style-name="Standard">07-22 12:23:38.393 <text:s/>1842 <text:s/>1842 D NavigationModeController: getCurrentUserContext: contextUser=0 currentUser=0</text:p>
      <text:p text:style-name="Standard">07-22 12:23:38.396 14433 14433 D BLASTBufferQueue: [ViewRootImpl@5e45802[UnityPlayerActivity]#0](f:0,a:0) onFrameAvailable the first frame is available</text:p>
      <text:p text:style-name="Standard">07-22 12:23:38.397 14433 14433 D BLASTBufferQueue: [ViewRootImpl@5e45802[UnityPlayerActivity]#0](f:0,a:1) acquireNextBufferLocked size=2340x1080 mFrameNumber=1 applyTransaction=true mTimestamp=946191849132(auto) mPendingTransactions.size=0 graphicBufferId=61989262983168 transform=0</text:p>
      <text:p text:style-name="Standard">07-22 12:23:38.397 14433 14433 I ViewRootImpl@5e45802[UnityPlayerActivity]: reportDrawFinished seqId=0</text:p>
      <text:p text:style-name="Standard">07-22 12:23:38.397 <text:s/>1364 <text:s/>2077 W ServiceManagerCppClient: Permission failure: android.permission.ROTATE_SURFACE_FLINGER from uid=10327 pid=0</text:p>
      <text:p text:style-name="Standard">07-22 12:23:38.397 <text:s/>1364 <text:s/>2077 D PermissionCache: checking android.permission.ROTATE_SURFACE_FLINGER for uid=10327 =&gt; denied (180 us)</text:p>
      <text:p text:style-name="Standard">07-22 12:23:38.398 <text:s/>1364 <text:s/>2077 W ServiceManagerCppClient: Permission failure: android.permission.INTERNAL_SYSTEM_WINDOW from uid=10327 pid=0</text:p>
      <text:p text:style-name="Standard">07-22 12:23:38.398 <text:s/>1364 <text:s/>2077 D PermissionCache: checking android.permission.INTERNAL_SYSTEM_WINDOW for uid=10327 =&gt; denied (94 us)</text:p>
      <text:p text:style-name="Standard">07-22 12:23:38.398 <text:s/>1364 <text:s/>2077 W ServiceManagerCppClient: Permission failure: android.permission.ACCESS_SURFACE_FLINGER from uid=10327 pid=0</text:p>
      <text:p text:style-name="Standard">07-22 12:23:38.398 <text:s/>1364 <text:s/>2077 D PermissionCache: checking android.permission.ACCESS_SURFACE_FLINGER for uid=10327 =&gt; denied (70 us)</text:p>
      <text:p text:style-name="Standard">07-22 12:23:38.398 <text:s/>1364 <text:s/>2077 D WindowManager: finishDrawingWindow: Window{39e9c9a u0 com.foxandsheep.nightynight3/com.unity3d.player.UnityPlayerActivity} mDrawState=DRAW_PENDING seqId=0</text:p>
      <text:p text:style-name="Standard">07-22 12:23:38.400 <text:s/>2357 <text:s/>2357 I HoneySpace.AppLaunchAnimationDelegate: window alpha : 1.0, current rect : RectF(48.911987, 23.39096, 1052.4307, 2197.6814), crop rect : Rect(0, 0 - 1080, 2340)</text:p>
      <text:p text:style-name="Standard">07-22 12:23:38.401 <text:s/>1364 <text:s/>1394 V WindowManager: Finish starting ActivityRecord{2debe07 u0 com.foxandsheep.nightynight3/com.unity3d.player.UnityPlayerActivity t133}: first real window is shown, no animation</text:p>
      <text:p text:style-name="Standard">07-22 12:23:38.401 <text:s/>1842 <text:s/>1842 I BLASTBufferQueue_Java: update, w= 1080 h= 135 mName = ViewRootImpl@e692470[NavigationBar0] mNativeObject= 0xb400007ce9c17a80 sc.mNativeObject= 0xb400007ddf8aec00 format= -3 caller= android.view.ViewRootImpl.updateBlastSurfaceIfNeeded:3017 android.view.ViewRootImpl.relayoutWindow:10131 android.view.ViewRootImpl.performTraversals:4110 android.view.ViewRootImpl.doTraversal:3288 android.view.ViewRootImpl$TraversalRunnable.run:11344 <text:soft-page-break/>android.view.Choreographer$CallbackRecord.run:1689</text:p>
      <text:p text:style-name="Standard">07-22 12:23:38.402 <text:s/>1842 <text:s/>1842 I ViewRootImpl@e692470[NavigationBar0]: Relayout returned: old=(0,2205,1080,2340) new=(0,2205,1080,2340) relayoutAsync=true req=(1080,135)0 dur=4 res=0x0 s={true 0xb400007cb2fe2800} ch=false seqId=7</text:p>
      <text:p text:style-name="Standard">07-22 12:23:38.402 <text:s/>1364 <text:s/>1394 V WindowManager: Schedule remove starting ActivityRecord{2debe07 u0 com.foxandsheep.nightynight3/com.unity3d.player.UnityPlayerActivity t133} startingWindow=Window{9165e1e u0 Splash Screen com.foxandsheep.nightynight3} animate=true Callers=com.android.server.wm.ActivityRecord.removeStartingWindow:3460 com.android.server.wm.ActivityRecord.onFirstWindowDrawn:7893 com.android.server.wm.WindowState.performShowLocked:5330 com.android.server.wm.WindowStateAnimator.commitFinishDrawingLocked:280 com.android.server.wm.DisplayContent.lambda$new$8:1294</text:p>
      <text:p text:style-name="Standard">07-22 12:23:38.402 <text:s/>1842 <text:s/>1842 I ViewRootImpl@e692470[NavigationBar0]: registerCallbackForPendingTransactions</text:p>
      <text:p text:style-name="Standard">07-22 12:23:38.402 <text:s/>1364 <text:s/>1394 D TaskOrganizerController: applyStartingWindowAnimation, window=Window{39e9c9a u0 com.foxandsheep.nightynight3/com.unity3d.player.UnityPlayerActivity}, caller=com.android.server.wm.TaskOrganizerController.removeStartingWindow:780 com.android.server.wm.StartingSurfaceController$StartingSurface.remove:292 com.android.server.wm.ActivityRecord.removeStartingWindowAnimation:3540</text:p>
      <text:p text:style-name="Standard">07-22 12:23:38.402 <text:s/>1364 <text:s/>1394 I WindowManager: Reparenting to leash, surface=Surface(name=39e9c9a com.foxandsheep.nightynight3/com.unity3d.player.UnityPlayerActivity)/@0x15b37a7, leashParent=Surface(name=ActivityRecord{2debe07 u0 com.foxandsheep.nightynight3/com.unity3d.player.UnityPlayerActivity t133})/@0x15a8019</text:p>
      <text:p text:style-name="Standard">07-22 12:23:38.402 <text:s text:c="2"/>858 <text:s/>1198 E BufferQueueDebug: [Surface(name=39e9c9a com.foxandsheep.nightynight3/com.unity3d.player.UnityPlayerActivity)/@0x15b37a7 - animation-leash of starting_reveal#395](this:0xb40000794b410ba0,id:-1,api:0,p:-1,c:-1) id info cannot be read from 'Surface(name=39e9c9a com.foxandsheep.nightynight3/com.unity3d.player.UnityPlayerActivity)/@0x15b37a7 - animation-leash of starting_reveal#395'</text:p>
      <text:p text:style-name="Standard">07-22 12:23:38.402 <text:s/>1842 <text:s/>2641 I ViewRootImpl@e692470[NavigationBar0]: mWNT: t=0xb400007ca9a89980 mBlastBufferQueue=0xb400007ce9c17a80 fn= 568 mRenderHdrSdrRatio=1.0 caller= android.view.ViewRootImpl$6.onFrameDraw:5635 android.view.ViewRootImpl$2.onFrameDraw:2146 android.view.ThreadedRenderer$1.onFrameDraw:792</text:p>
      <text:p text:style-name="Standard">07-22 12:23:38.403 <text:s text:c="2"/>858 <text:s/>1198 I BufferQueueDebug: [Surface(name=39e9c9a com.foxandsheep.nightynight3/com.unity3d.player.UnityPlayerActivity)/@0x15b37a7 - animation-leash of starting_reveal#395](this:0xb40000794b410ba0,id:-1,api:0,p:-1,c:-1) BufferQueue core=(858:/system/bin/surfaceflinger)</text:p>
      <text:p text:style-name="Standard">07-22 12:23:38.403 <text:s/>2357 <text:s/>3910 I ViewRootImpl@6eb75fe[LauncherActivity]: mWNT: t=0xb400007cc0358700 mBlastBufferQueue=0xb400007cbe4c9880 fn= 296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403 <text:s text:c="2"/>858 <text:s/>1198 I SurfaceFlinger: id=395 createSurf, flag=24000, Surface(name=39e9c9a com.foxandsheep.nightynight3/com.unity3d.player.UnityPlayerActivity)/@0x15b37a7 - animation-leash of starting_reveal#395</text:p>
      <text:p text:style-name="Standard">07-22 12:23:38.404 <text:s/>1364 <text:s/>1394 D WindowManager: makeSurface duration=2 <text:soft-page-break/>leash=Surface(name=Surface(name=39e9c9a com.foxandsheep.nightynight3/com.unity3d.player.UnityPlayerActivity)/@0x15b37a7 - animation-leash of starting_reveal)/@0xf5c454</text:p>
      <text:p text:style-name="Standard">07-22 12:23:38.405 <text:s/>1842 <text:s/>2108 D ShellTaskOrganizer: removeStartingWindow, removalInfo=StartingWindowRemovalInfo{taskId=133 frame=Rect(0, 0 - 2340, 1080) playRevealAnimation=true roundedCornerRadius=0.0 deferRemoveForImeMode=0 windowlessSurface=false removeImmediately=false}</text:p>
      <text:p text:style-name="Standard">07-22 12:23:38.405 <text:s/>1364 <text:s/>1394 V WindowManager: performShowLocked: mDrawState=HAS_DRAWN in Window{39e9c9a u0 com.foxandsheep.nightynight3/com.unity3d.player.UnityPlayerActivity}</text:p>
      <text:p text:style-name="Standard">07-22 12:23:38.408 <text:s/>1364 <text:s/>3395 V WindowManager: Relayout Window{38eb303 u0 NavigationBar0}: viewVisibility=0 req=1080x135 ty=2019 d0</text:p>
      <text:p text:style-name="Standard">07-22 12:23:38.410 <text:s/>1364 <text:s/>1390 D [secipm]: mSecIpmManager report to nap</text:p>
      <text:p text:style-name="Standard">07-22 12:23:38.410 <text:s text:c="2"/>858 <text:s text:c="2"/>858 I BufferQueueProducer: [NavigationBar0$_1842#82](this:0xb40000794f329ba0,id:-1,api:0,p:-1,c:858) queueBuffer: fps=2.64 dur=18592.16 max=18048.36 min=10.84</text:p>
      <text:p text:style-name="Standard">07-22 12:23:38.410 <text:s/>1364 <text:s/>2077 I SemDvfsHyPerManager: acquire hyper - AMS_RESUME_TAIL/1364@16, type = -999</text:p>
      <text:p text:style-name="Standard">07-22 12:23:38.410 <text:s text:c="2"/>803 <text:s text:c="2"/>816 I mtkpower@impl: [setMode] type:5, enabled:0</text:p>
      <text:p text:style-name="Standard">07-22 12:23:38.410 <text:s/>1364 <text:s/>1390 I PkgPredictorService-SecIpmManagerServiceImpl: reportToNAP uid:10327 com.foxandsheep.nightynight3/com.unity3d.player.UnityPlayerActivity thisTime:263</text:p>
      <text:p text:style-name="Standard">07-22 12:23:38.410 <text:s/>1364 <text:s/>1390 D PkgPredictorService-SecIpmManagerServiceImpl: reportToNAP: mHeavyLaunchCounter is false</text:p>
      <text:p text:style-name="Standard">07-22 12:23:38.410 <text:s/>1364 <text:s/>2077 I SemDvfsHyPerManager: acquire hyper - AMS_ACT_LAZY/1364@17, type = -999</text:p>
      <text:p text:style-name="Standard">07-22 12:23:38.410 <text:s/>1364 <text:s/>2077 D ActivityManagerPerformance: AMP_acquire() TAIL</text:p>
      <text:p text:style-name="Standard">07-22 12:23:38.410 <text:s/>1364 <text:s/>2077 D ActivityManagerPerformance: AMP_release() APP_SWITCH</text:p>
      <text:p text:style-name="Standard">07-22 12:23:38.410 <text:s text:c="2"/>858 <text:s text:c="2"/>858 I Layer <text:s text:c="2"/>: Layer [com.foxandsheep.nightynight3/com.unity3d.player.UnityPlayerActivity$_14433#390] hidden!! flag(0)</text:p>
      <text:p text:style-name="Standard">07-22 12:23:38.410 <text:s/>1364 <text:s/>2077 W ActivityTaskManager: Request to remove task ignored for non-existent task 132</text:p>
      <text:p text:style-name="Standard">07-22 12:23:38.411 <text:s text:c="2"/>798 <text:s text:c="2"/>841 I HYPER-HAL: [RequestManager.cpp]acquire(): Acquired ID : 952906 <text:s/>[1364 / 16] <text:s text:c="3"/>HINT : AMS_RESUME_TAIL <text:s text:c="3"/>list :</text:p>
      <text:p text:style-name="Standard">07-22 12:23:38.411 <text:s text:c="2"/>798 <text:s text:c="2"/>841 I mtkpower_client: perf_lock_rel, hdl:305, tid:841</text:p>
      <text:p text:style-name="Standard">07-22 12:23:38.412 <text:s/>1364 <text:s/>2077 D InputDispatcher: Focus entered window (0): 39e9c9a com.foxandsheep.nightynight3/com.unity3d.player.UnityPlayerActivity</text:p>
      <text:p text:style-name="Standard">07-22 12:23:38.412 <text:s/>2357 <text:s/>2357 I HoneySpace.AppLaunchAnimationDelegate: window alpha : 1.0, current rect : RectF(37.130676, 17.756836, 1059.0713, 2231.9614), crop rect : Rect(0, 0 - 1080, 2340)</text:p>
      <text:p text:style-name="Standard">07-22 12:23:38.413 14433 14433 I ViewRootImpl@5e45802[UnityPlayerActivity]: handleWindowFocusChanged: 1 0 call from android.view.ViewRootImpl.-$$Nest$mhandleWindowFocusChanged:0</text:p>
      <text:p text:style-name="Standard">07-22 12:23:38.413 14433 14433 D InputMethodManagerUtils: startInputInner - Id : 0</text:p>
      <text:p text:style-name="Standard">07-22 12:23:38.413 14433 14433 I InputMethodManager: startInputInner - IInputMethodManagerGlobalInvoker.startInputOrWindowGainedFocus</text:p>
      <text:p text:style-name="Standard">07-22 12:23:38.414 <text:s text:c="2"/>803 <text:s text:c="2"/>816 I mtkpower@impl: [setMode] type:6, enabled:1</text:p>
      <text:p text:style-name="Standard">07-22 12:23:38.414 <text:s text:c="2"/>803 <text:s text:c="2"/>816 E mtkpower@impl: [setMode] unknown type</text:p>
      <text:p text:style-name="Standard">07-22 12:23:38.414 <text:s text:c="2"/>798 <text:s text:c="2"/>841 I mtkpower_client: perf_lock_acq, hdl:0, dur:0, num:2, tid:841</text:p>
      <text:p text:style-name="Standard">07-22 12:23:38.414 <text:s text:c="2"/>803 <text:s text:c="2"/>862 I libPowerHal: [perfLockRel] hdl:305, idx:1</text:p>
      <text:p text:style-name="Standard">07-22 12:23:38.414 <text:s text:c="2"/>803 <text:s text:c="2"/>862 I libPowerHal: [setClusterFreq] <text:s/>set cpu_ctrl cpufreq: -1 -1 -1 -1</text:p>
      <text:p text:style-name="Standard">07-22 12:23:38.414 <text:s/>1364 <text:s/>2077 D CompatibilityChangeReporter: Compat change id reported: <text:soft-page-break/>214016041; UID 10327; state: ENABLED</text:p>
      <text:p text:style-name="Standard">07-22 12:23:38.414 <text:s/>1364 <text:s/>2077 D InputMethodManagerService: setWindowStateInner, windowToken=android.os.BinderProxy@b16cd45, state=ImeTargetWindowState{ imeToken null imeFocusChanged true hasEditorFocused false requestedImeVisible false imeDisplayId 0 softInputModeState STATE_UNSPECIFIED|ADJUST_PAN|IS_FORWARD_NAVIGATION isStartInputByGainFocus true}</text:p>
      <text:p text:style-name="Standard">07-22 12:23:38.414 <text:s/>1364 <text:s/>2077 V InputMethodManagerService: Unspecified window will hide input</text:p>
      <text:p text:style-name="Standard">07-22 12:23:38.414 <text:s/>1364 <text:s/>2077 V InputMethodManagerService: applyImeVisibility state=6</text:p>
      <text:p text:style-name="Standard">07-22 12:23:38.415 <text:s/>1364 <text:s/>2077 I ImeTracker: com.foxandsheep.nightynight3:2c3d1050: onRequestHide at ORIGIN_SERVER_HIDE_INPUT reason HIDE_UNSPECIFIED_WINDOW</text:p>
      <text:p text:style-name="Standard">07-22 12:23:38.415 <text:s/>1364 <text:s/>2077 D InputMethodManagerService: setWindowStateInner, windowToken=android.os.BinderProxy@b16cd45, state=ImeTargetWindowState{ imeToken android.os.Binder@5ec24f2 imeFocusChanged true hasEditorFocused false requestedImeVisible false imeDisplayId 0 softInputModeState STATE_UNSPECIFIED|ADJUST_PAN|IS_FORWARD_NAVIGATION isStartInputByGainFocus true}</text:p>
      <text:p text:style-name="Standard">07-22 12:23:38.415 <text:s/>1842 <text:s/>2641 I ViewRootImpl@19bdcb5[nightynight3]: mWNT: t=0xb400007ca733c880 mBlastBufferQueue=0xb400007ca60ce500 fn= 2 mRenderHdrSdrRatio=1.0 caller= android.view.SyncRtSurfaceTransactionApplier.applyTransaction:96 android.view.SyncRtSurfaceTransactionApplier.lambda$scheduleApply$0:69 android.view.SyncRtSurfaceTransactionApplier.$r8$lambda$SgowXC58rj3PR958kHUfRgLZmvE:0</text:p>
      <text:p text:style-name="Standard">07-22 12:23:38.415 <text:s/>1364 <text:s/>2077 I ImeTracker: com.foxandsheep.nightynight3:2c3d1050: onCancelled at PHASE_SERVER_SHOULD_HIDE</text:p>
      <text:p text:style-name="Standard">07-22 12:23:38.415 <text:s/>1364 <text:s/>2077 V InputMethodManagerService: hideCurrentInputLocked : canceled, shouldHideSoftInput=false, mInputShown=false, mImeWindowVis=0</text:p>
      <text:p text:style-name="Standard">07-22 12:23:38.415 <text:s/>1364 <text:s/>2077 D InputMethodManagerService: mDesktopModeManager null!</text:p>
      <text:p text:style-name="Standard">07-22 12:23:38.415 <text:s/>1364 <text:s/>2077 V InputMethodManagerService: getDisplayIdOfInputMethodWindowToBeAdded: displayId=0</text:p>
      <text:p text:style-name="Standard">07-22 12:23:38.415 <text:s/>1842 <text:s/>2641 I ViewRootImpl@19bdcb5[nightynight3]: mWNT: t=0xb400007ca7435300 mBlastBufferQueue=0xb400007ca60ce500 fn= 2 mRenderHdrSdrRatio=1.0 caller= android.view.SyncRtSurfaceTransactionApplier.applyTransaction:96 android.view.SyncRtSurfaceTransactionApplier.lambda$scheduleApply$0:69 android.view.SyncRtSurfaceTransactionApplier.$r8$lambda$SgowXC58rj3PR958kHUfRgLZmvE:0</text:p>
      <text:p text:style-name="Standard">07-22 12:23:38.415 <text:s text:c="2"/>798 <text:s text:c="2"/>841 I mtkpower_client: ret_hdl:307</text:p>
      <text:p text:style-name="Standard">07-22 12:23:38.415 <text:s text:c="2"/>798 <text:s text:c="2"/>841 I mtkpower_client: perf_lock_rel, hdl:304, tid:841</text:p>
      <text:p text:style-name="Standard">07-22 12:23:38.415 <text:s text:c="2"/>803 <text:s text:c="2"/>862 I libPowerHal: [perfLockAcq] idx:1 hdl:307 hint:-1 pid:798 tid:841 duration:0 lock_user:vendor.samsung. =&gt; ret_hdl:307</text:p>
      <text:p text:style-name="Standard">07-22 12:23:38.415 <text:s text:c="2"/>803 <text:s text:c="2"/>862 I libPowerHal: [setClusterFreq] vendor.samsung. set cpufreq[0] min:2000000 max:-1 cpufreq[1] min:-1 max:-1</text:p>
      <text:p text:style-name="Standard">07-22 12:23:38.415 <text:s text:c="2"/>803 <text:s text:c="2"/>862 I libPowerHal: [setClusterFreq] <text:s/>set cpu_ctrl cpufreq: 2000000 -1 -1 -1</text:p>
      <text:p text:style-name="Standard">07-22 12:23:38.415 <text:s/>1364 <text:s/>2077 V InputMethodManagerService: Creating new session for client ClientState{df9a743 mUid=10327 mPid=14433 mSelfReportedDisplayId=0}</text:p>
      <text:p text:style-name="Standard">07-22 12:23:38.416 <text:s/>1364 <text:s/>2077 D InputTransport: Input channel constructed: 'ClientS', fd=940</text:p>
      <text:p text:style-name="Standard">07-22 12:23:38.416 <text:s/>1364 <text:s/>2077 D InputTransport: Input channel constructed: 'ClientS', fd=942</text:p>
      <text:p text:style-name="Standard">07-22 12:23:38.416 <text:s/>1364 <text:s/>2077 D InputTransport: Input channel destroyed: 'ClientS', fd=942</text:p>
      <text:p text:style-name="Standard">07-22 12:23:38.417 <text:s text:c="2"/>858 <text:s text:c="2"/>858 D SurfaceFlinger: Display 4627039422300187648 HWC layers:</text:p>
      <text:p text:style-name="Standard">07-22 12:23:38.417 <text:s text:c="2"/>858 <text:s text:c="2"/>858 D SurfaceFlinger: <text:s text:c="5"/>DEVICE | 0xb40000794f048800 | 0100 | <text:soft-page-break/>RGBA_8888 <text:s text:c="3"/>| <text:s/>686.0 <text:s/>122.0 1654.0 2218.0 | <text:s text:c="3"/>0 <text:s text:c="3"/>0 1080 2340 | Wallpaper BBQ wrapper 5_system#71</text:p>
      <text:p text:style-name="Standard">07-22 12:23:38.417 <text:s text:c="2"/>858 <text:s text:c="2"/>858 D SurfaceFlinger: <text:s text:c="5"/>DEVICE | 0xb4000079794fdc80 | 0100 | RGBA_8888 <text:s text:c="3"/>| <text:s text:c="3"/>0.0 <text:s text:c="3"/>0.0 1080.0 2340.0 | <text:s text:c="3"/>0 <text:s text:c="3"/>0 1080 2340 | com.sec.android.app.launcher/com.sec[...]ctivities.LauncherActivity$_2357#372</text:p>
      <text:p text:style-name="Standard">07-22 12:23:38.417 <text:s text:c="2"/>858 <text:s text:c="2"/>858 D SurfaceFlinger: <text:s text:c="5"/>CLIENT | <text:s text:c="13"/>| 0002 | <text:s/>Unknown <text:s/>| <text:s text:c="3"/>0.0 <text:s text:c="3"/>0.0 <text:s text:c="3"/>0.0 <text:s text:c="3"/>0.0 | <text:s text:c="2"/>49 <text:s text:c="2"/>98 1052 2072 | Background for SurfaceView[com.foxan[...]3d.player.UnityPlayerActivity]@0#394</text:p>
      <text:p text:style-name="Standard">07-22 12:23:38.417 <text:s text:c="2"/>858 <text:s text:c="2"/>858 D SurfaceFlinger: <text:s text:c="5"/>CLIENT | 0xb400007979500d40 | 0100 | RGBA_8888 <text:s text:c="3"/>| <text:s text:c="3"/>0.0 <text:s text:c="3"/>0.0 2340.0 1080.0 | <text:s text:c="2"/>49 <text:s text:c="2"/>23 1052 2198 | com.foxandsheep.nightynight3/com.uni[...]layer.UnityPlayerActivity$_14433#390</text:p>
      <text:p text:style-name="Standard">07-22 12:23:38.417 <text:s text:c="2"/>858 <text:s text:c="2"/>858 D SurfaceFlinger: <text:s text:c="5"/>CLIENT | 0xb400007979501c40 | 0100 | RGBA_8888 <text:s text:c="3"/>| <text:s text:c="3"/>0.0 <text:s text:c="3"/>0.0 2340.0 1080.0 | <text:s text:c="2"/>49 <text:s text:c="2"/>23 1052 2198 | Splash Screen com.foxandsheep.nightynight3$_1842#383</text:p>
      <text:p text:style-name="Standard">07-22 12:23:38.417 <text:s text:c="2"/>858 <text:s text:c="2"/>858 D SurfaceFlinger: <text:s text:c="5"/>DEVICE | 0xb40000797b092940 | 0100 | RGBA_8888 <text:s text:c="3"/>| <text:s text:c="3"/>0.0 <text:s text:c="3"/>0.0 1080.0 <text:s/>135.0 | <text:s text:c="3"/>0 2205 1080 2340 | NavigationBar0$_1</text:p>
      <text:p text:style-name="Standard">07-22 12:23:38.417 <text:s text:c="2"/>858 <text:s text:c="2"/>858 D SurfaceFlinger: 842#82</text:p>
      <text:p text:style-name="Standard">07-22 12:23:38.417 <text:s text:c="2"/>858 <text:s text:c="2"/>858 D SurfaceFlinger:</text:p>
      <text:p text:style-name="Standard">07-22 12:23:38.417 <text:s/>2357 <text:s/>3910 I ViewRootImpl@6eb75fe[LauncherActivity]: mWNT: t=0xb400007cc0358880 mBlastBufferQueue=0xb400007cbe4c9880 fn= 297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419 <text:s/>1364 <text:s/>2077 D InputMethodManagerService: isImeSwitcherDisabledPackage : false</text:p>
      <text:p text:style-name="Standard">07-22 12:23:38.419 <text:s/>1364 <text:s/>2077 D InputMethodManagerService: checkDisplayOfStartInputAndUpdateKeyboard: displayId=0, mFocusedDisplayId=0</text:p>
      <text:p text:style-name="Standard">07-22 12:23:38.420 <text:s/>1364 <text:s/>2077 D InputTransport: Input channel constructed: 'ClientS', fd=962</text:p>
      <text:p text:style-name="Standard">07-22 12:23:38.420 <text:s text:c="2"/>803 <text:s text:c="2"/>862 I libPowerHal: [perfLockRel] hdl:304, idx:3</text:p>
      <text:p text:style-name="Standard">07-22 12:23:38.420 <text:s/>4827 <text:s/>4827 I HBD <text:s text:c="4"/>: HoneyBoardService onFinishInput</text:p>
      <text:p text:style-name="Standard">07-22 12:23:38.421 <text:s/>4827 <text:s/>4827 I HBD <text:s text:c="4"/>: a IC have been unbinding, <text:s/>RemoteInputConnection{idHash=#c30c66a}</text:p>
      <text:p text:style-name="Standard">07-22 12:23:38.421 <text:s/>4827 <text:s/>4827 I HBD <text:s text:c="4"/>: HoneyBoardService [PF_CL][onFinishInput] <text:s/>1 ms</text:p>
      <text:p text:style-name="Standard">07-22 12:23:38.421 <text:s text:c="2"/>798 <text:s text:c="2"/>841 I mtkpower_client: perf_lock_acq, hdl:0, dur:0, num:2, tid:841</text:p>
      <text:p text:style-name="Standard">07-22 12:23:38.421 <text:s/>4827 <text:s/>4827 I HBD <text:s text:c="4"/>: HoneyBoardService [IMI] onStartInput - caller pid : 14433 , caller uid : 10327</text:p>
      <text:p text:style-name="Standard">07-22 12:23:38.421 <text:s/>4827 <text:s/>4827 I HBD <text:s text:c="4"/>: k updateConfigs</text:p>
      <text:p text:style-name="Standard">07-22 12:23:38.421 <text:s/>4827 <text:s/>4827 I HBD <text:s text:c="4"/>: k isEnabledNightMode : false</text:p>
      <text:p text:style-name="Standard">07-22 12:23:38.421 <text:s/>4827 <text:s/>4827 I HBD <text:s text:c="4"/>: a IC have been binding, RemoteInputConnection{idHash=#de7a10d}</text:p>
      <text:p text:style-name="Standard">07-22 12:23:38.421 <text:s/>4827 <text:s/>4827 I HBD <text:s text:c="4"/>: h [EditorInputType]setPrivateImeOptionsToTable privateImeOptions ( null )</text:p>
      <text:p text:style-name="Standard">07-22 12:23:38.421 <text:s/>4827 <text:s/>4827 I HBD <text:s text:c="4"/>: b incognitoMode : false</text:p>
      <text:p text:style-name="Standard">07-22 12:23:38.421 <text:s/>4827 <text:s/>4827 I HBD <text:s text:c="4"/>: b needOff = true , isForceOff = false, isNullInputClass : true</text:p>
      <text:p text:style-name="Standard">07-22 12:23:38.421 <text:s/>4827 <text:s/>4827 I HBD <text:s text:c="4"/>: h getDefaultInputRange : UNKNOWN</text:p>
      <text:p text:style-name="Standard">07-22 12:23:38.421 <text:s/>4827 <text:s/>4827 I HBD <text:s text:c="4"/>: h getDefaultInputRange : UNKNOWN</text:p>
      <text:p text:style-name="Standard">07-22 12:23:38.421 <text:s/>4827 <text:s/>4827 I HBD <text:s text:c="4"/>: h getDefaultInputRange : UNKNOWN</text:p>
      <text:p text:style-name="Standard">07-22 12:23:38.422 <text:s text:c="2"/>798 <text:s text:c="2"/>841 I mtkpower_client: ret_hdl:308</text:p>
      <text:p text:style-name="Standard">07-22 12:23:38.422 <text:s/>2357 <text:s/>2357 I HoneySpace.AppLaunchAnimationDelegate: window alpha : 1.0, current rect : RectF(27.943909, 13.363495, 1064.2493, 2258.692), crop rect : Rect(0, 0 - 1080, <text:soft-page-break/>2340)</text:p>
      <text:p text:style-name="Standard">07-22 12:23:38.422 <text:s text:c="2"/>798 <text:s text:c="2"/>841 I mtkpower_client: perf_lock_rel, hdl:306, tid:841</text:p>
      <text:p text:style-name="Standard">07-22 12:23:38.422 <text:s text:c="2"/>803 <text:s text:c="2"/>862 I libPowerHal: cmdSetting - unknown cmd:1c3c000, scmd:(null) ,param_1:0</text:p>
      <text:p text:style-name="Standard">07-22 12:23:38.422 <text:s text:c="2"/>803 <text:s text:c="2"/>862 I libPowerHal: [perfLockAcq] idx:3 hdl:308 hint:-1 pid:798 tid:841 duration:0 lock_user:vendor.samsung. =&gt; ret_hdl:308</text:p>
      <text:p text:style-name="Standard">07-22 12:23:38.422 <text:s text:c="2"/>798 <text:s text:c="2"/>841 I mtkpower_client: perf_lock_acq, hdl:0, dur:0, num:2, tid:841</text:p>
      <text:p text:style-name="Standard">07-22 12:23:38.423 <text:s text:c="2"/>803 <text:s text:c="2"/>862 I libPowerHal: [perfLockRel] hdl:306, idx:2</text:p>
      <text:p text:style-name="Standard">07-22 12:23:38.423 <text:s/>1364 <text:s/>2077 D InputTransport: Input channel destroyed: 'ClientS', fd=962</text:p>
      <text:p text:style-name="Standard">07-22 12:23:38.423 <text:s/>4827 <text:s/>4827 I HBD <text:s text:c="4"/>: b needOff = true , isForceOff = false, isNullInputClass : true</text:p>
      <text:p text:style-name="Standard">07-22 12:23:38.423 <text:s text:c="2"/>803 <text:s text:c="2"/>862 I libPowerHal: [PD] vendor.samsung. update cmd:1000000 param:-1</text:p>
      <text:p text:style-name="Standard">07-22 12:23:38.423 <text:s/>4827 <text:s/>4827 I HBD <text:s text:c="4"/>: b update cached prediction status : false</text:p>
      <text:p text:style-name="Standard">07-22 12:23:38.423 <text:s/>4827 <text:s/>4827 I HBD <text:s text:c="4"/>: h getDefaultInputRange : UNKNOWN</text:p>
      <text:p text:style-name="Standard">07-22 12:23:38.423 <text:s/>4827 <text:s/>4827 I HBD <text:s text:c="4"/>: a currentState : 0</text:p>
      <text:p text:style-name="Standard">07-22 12:23:38.424 <text:s/>4827 <text:s/>4827 I HBD <text:s text:c="4"/>: a [UpdatePolicy] [post] a: 0 cl: 1048576 kit: [0/6] vt: 0 ir: 1</text:p>
      <text:p text:style-name="Standard">07-22 12:23:38.424 <text:s/>2357 <text:s/>3910 I ViewRootImpl@6eb75fe[LauncherActivity]: mWNT: t=0xb400007cc0358b80 mBlastBufferQueue=0xb400007cbe4c9880 fn= 298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424 <text:s text:c="2"/>798 <text:s text:c="2"/>841 I mtkpower_client: ret_hdl:309</text:p>
      <text:p text:style-name="Standard">07-22 12:23:38.424 <text:s text:c="2"/>803 <text:s text:c="2"/>862 I libPowerHal: [perfLockAcq] idx:2 hdl:309 hint:-1 pid:798 tid:841 duration:0 lock_user:vendor.samsung. =&gt; ret_hdl:309</text:p>
      <text:p text:style-name="Standard">07-22 12:23:38.424 <text:s/>1364 <text:s/>3395 V WindowManager: Relayout hash=38eb303, pid=0, syncId=-1: mAttrs={(0,0)(fillx135) gr=BOTTOM CENTER_VERTICAL sim={adjust=pan} layoutInDisplayCutoutMode=always ty=NAVIGATION_BAR fmt=TRANSLUCENT</text:p>
      <text:p text:style-name="Standard">07-22 12:23:38.424 <text:s/>1364 <text:s/>3395 V WindowManager: <text:s text:c="2"/>fl=20840028</text:p>
      <text:p text:style-name="Standard">07-22 12:23:38.424 <text:s/>1364 <text:s/>3395 V WindowManager: <text:s text:c="2"/>pfl=33001000</text:p>
      <text:p text:style-name="Standard">07-22 12:23:38.424 <text:s/>1364 <text:s/>3395 V WindowManager: <text:s text:c="2"/>bhv=DEFAULT</text:p>
      <text:p text:style-name="Standard">07-22 12:23:38.424 <text:s/>1364 <text:s/>3395 V WindowManager: <text:s text:c="2"/>providedInsets:</text:p>
      <text:p text:style-name="Standard">07-22 12:23:38.424 <text:s/>1364 <text:s/>3395 V WindowManager: <text:s text:c="4"/>InsetsFrameProvider: {id=#dfb10001, index=0, type=navigationBars, source=FRAME, flags=[], insetsSize=Insets{left=0, top=0, right=0, bottom=135}, insetsSizeOverrides=[TypedInsetsSize: {windowType=INPUT_METHOD, insetsSize=null}]}</text:p>
      <text:p text:style-name="Standard">07-22 12:23:38.424 <text:s/>1364 <text:s/>3395 V WindowManager: <text:s text:c="4"/>InsetsFrameProvider: {id=#dfb10006, index=0, type=tappableElement, source=FRAME, flags=[]}</text:p>
      <text:p text:style-name="Standard">07-22 12:23:38.424 <text:s/>1364 <text:s/>3395 V WindowManager: <text:s text:c="4"/>InsetsFrameProvider: {id=#dfb10005, index=0, type=mandatorySystemGestures, source=FRAME, flags=[]}</text:p>
      <text:p text:style-name="Standard">07-22 12:23:38.424 <text:s/>1364 <text:s/>3395 V WindowManager: <text:s text:c="4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424 <text:s/>1364 <text:s/>3395 V WindowManager: <text:s text:c="4"/>InsetsFrameProvider: {id=#dfb10024, index=1, type=systemGestures, source=DISPLAY, flags=[], insetsSize=Insets{left=0, top=0, right=0, bottom=0}, mMinimalInsetsSizeInDisplayCutoutSafe=Insets{left=0, top=0, right=0, bottom=0}}</text:p>
      <text:p text:style-name="Standard">07-22 12:23:38.424 <text:s/>1364 <text:s/>3395 V WindowManager: <text:s text:c="2"/>paramsForRotation:</text:p>
      <text:p text:style-name="Standard">07-22 12:23:38.424 <text:s/>1364 <text:s/>3395 V WindowManager: <text:s text:c="4"/>ROTATION_0={(0,0)(fillx135) <text:soft-page-break/>gr=BOTTOM CENTER_VERTICAL layoutInDisplayCutoutMode=always ty=NAVIGATION_BAR fmt=TRANSLUCENT</text:p>
      <text:p text:style-name="Standard">07-22 12:23:38.424 <text:s/>1364 <text:s/>3395 V WindowManager: <text:s text:c="6"/>fl=20840028</text:p>
      <text:p text:style-name="Standard">07-22 12:23:38.424 <text:s/>1364 <text:s/>3395 V WindowManager: <text:s text:c="6"/>pfl=31001000</text:p>
      <text:p text:style-name="Standard">07-22 12:23:38.424 <text:s/>1364 <text:s/>3395 V WindowManager: <text:s text:c="6"/>bhv=DEFAULT</text:p>
      <text:p text:style-name="Standard">07-22 12:23:38.424 <text:s/>1364 <text:s/>3395 V WindowManager: <text:s text:c="6"/>providedInsets:</text:p>
      <text:p text:style-name="Standard">07-22 12:23:38.424 <text:s/>1364 <text:s/>3395 V WindowManager: <text:s text:c="8"/>InsetsFrameProvider: {id=#dfb10001, index=0, type=navigationBars, source=FRAME, flags=[], insetsSize=Insets{left=0, top=0, right=0, bottom=135}, insetsSizeOverrides=[TypedInsetsSize: {windowType=INPUT_METHOD, insetsSize=null}]}</text:p>
      <text:p text:style-name="Standard">07-22 12:23:38.424 <text:s/>1364 <text:s/>3395 V WindowManager: <text:s text:c="8"/>InsetsFrameProvider: {id=#dfb10006, index=0, type=tappableElement, source=FRAME, flags=[]}</text:p>
      <text:p text:style-name="Standard">07-22 12:23:38.424 <text:s/>1364 <text:s/>3395 V WindowManager: <text:s text:c="8"/>InsetsFrameProvider: {id=#dfb10005, index=0, type=mandatorySystemGestures, source=FRAME, flags=[]}</text:p>
      <text:p text:style-name="Standard">07-22 12:23:38.424 <text:s/>1364 <text:s/>3395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424 <text:s/>1364 <text:s/>3395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424 <text:s/>1364 <text:s/>3395 V WindowManager: <text:s text:c="4"/>ROTATION_90={(0,0)(135xfill) gr=RIGHT CENTER_HORIZONTAL layoutInDisplayCutoutMode=always ty=NAVIGATION_BAR fmt=TRANSLUCENT</text:p>
      <text:p text:style-name="Standard">07-22 12:23:38.424 <text:s/>1364 <text:s/>3395 V WindowManager: <text:s text:c="6"/>fl=20840028</text:p>
      <text:p text:style-name="Standard">07-22 12:23:38.424 <text:s/>1364 <text:s/>3395 V WindowManager: <text:s text:c="6"/>pfl=31001000</text:p>
      <text:p text:style-name="Standard">07-22 12:23:38.424 <text:s/>1364 <text:s/>3395 V WindowManager: <text:s text:c="6"/>bhv=DEFAULT</text:p>
      <text:p text:style-name="Standard">07-22 12:23:38.424 <text:s/>1364 <text:s/>3395 V WindowManager: <text:s text:c="6"/>providedInsets:</text:p>
      <text:p text:style-name="Standard">07-22 12:23:38.424 <text:s/>1364 <text:s/>3395 V WindowManager: <text:s text:c="8"/>InsetsFrameProvider: {id=#dfb10001, index=0, type=navigationBars, source=FRAME, flags=[], insetsSizeOverrides=[TypedInsetsSize: {windowType=INPUT_METHOD, insetsSize=null}]}</text:p>
      <text:p text:style-name="Standard">07-22 12:23:38.424 <text:s/>1364 <text:s/>3395 V WindowManager: <text:s text:c="8"/>InsetsFrameProvider: {id=#dfb10006, index=0, type=tappableElement, source=FRAME, flags=[]}</text:p>
      <text:p text:style-name="Standard">07-22 12:23:38.424 <text:s/>1364 <text:s/>3395 V WindowManager: <text:s text:c="8"/>InsetsFrameProvider: {id=#dfb10005, index=0, type=mandatorySystemGestures, source=FRAME, flags=[]}</text:p>
      <text:p text:style-name="Standard">07-22 12:23:38.424 <text:s/>1364 <text:s/>3395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424 <text:s/>1364 <text:s/>3395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424 <text:s/>1364 <text:s/>3395 V WindowManager: <text:s text:c="4"/>ROTATION_180={(0,0)(fillx135) gr=BOTTOM CENTER_VERTICAL layoutInDisplayCutoutMode=always ty=NAVIGATION_BAR fmt=TRANSLUCENT</text:p>
      <text:p text:style-name="Standard">07-22 12:23:38.424 <text:s/>1364 <text:s/>3395 V WindowManager: <text:s text:c="6"/>fl=20840028</text:p>
      <text:p text:style-name="Standard">07-22 12:23:38.424 <text:s/>1364 <text:s/>3395 V WindowManager: <text:s text:c="6"/>pfl=31001000</text:p>
      <text:p text:style-name="Standard">07-22 12:23:38.424 <text:s/>1364 <text:s/>3395 V WindowManager: <text:s text:c="6"/>bhv=DEFAULT</text:p>
      <text:p text:style-name="Standard">07-22 12:23:38.424 <text:s/>1364 <text:s/>3395 V WindowManager: <text:s text:c="6"/>providedInsets:</text:p>
      <text:p text:style-name="Standard">07-22 12:23:38.424 <text:s/>1364 <text:s/>3395 V WindowManager: <text:s text:c="8"/>InsetsFrameProvider: {id=#dfb10001, <text:soft-page-break/>index=0, type=navigationBars, source=FRAME, flags=[], insetsSize=Insets{left=0, top=0, right=0, bottom=135}, insetsSizeOverrides=[TypedInsetsSize: {windowType=INPUT_METHOD, insetsSize=null}]}</text:p>
      <text:p text:style-name="Standard">07-22 12:23:38.424 <text:s/>1364 <text:s/>3395 V WindowManager: <text:s text:c="8"/>InsetsFrameProvider: {id=#dfb10006, index=0, type=tappableElement, source=FRAME, flags=[]}</text:p>
      <text:p text:style-name="Standard">07-22 12:23:38.424 <text:s/>1364 <text:s/>3395 V WindowManager: <text:s text:c="8"/>InsetsFrameProvider: {id=#dfb10005, index=0, type=mandatorySystemGestures, source=FRAME, flags=[]}</text:p>
      <text:p text:style-name="Standard">07-22 12:23:38.424 <text:s/>1364 <text:s/>3395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424 <text:s/>1364 <text:s/>3395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424 <text:s/>1364 <text:s/>3395 V WindowManager: <text:s text:c="4"/>ROTATION_270={(0,0)(135xfill) gr=LEFT CENTER_HORIZONTAL layoutInDisplayCutoutMode=always ty=NAVIGATION_BAR fmt=TRANSLUCENT</text:p>
      <text:p text:style-name="Standard">07-22 12:23:38.424 <text:s/>1364 <text:s/>3395 V WindowManager: <text:s text:c="6"/>fl=20840028</text:p>
      <text:p text:style-name="Standard">07-22 12:23:38.424 <text:s/>1364 <text:s/>3395 V WindowManager: <text:s text:c="6"/>pfl=31001000</text:p>
      <text:p text:style-name="Standard">07-22 12:23:38.424 <text:s/>1364 <text:s/>3395 V WindowManager: <text:s text:c="6"/>bhv=DEFAULT</text:p>
      <text:p text:style-name="Standard">07-22 12:23:38.424 <text:s/>1364 <text:s/>3395 V WindowManager: <text:s text:c="6"/>providedInsets:</text:p>
      <text:p text:style-name="Standard">07-22 12:23:38.424 <text:s/>1364 <text:s/>3395 V WindowManager: <text:s text:c="8"/>InsetsFrameProvider: {id=#dfb10001, index=0, type=navigationBars, source=FRAME, flags=[], insetsSizeOverrides=[TypedInsetsSize: {windowType=INPUT_METHOD, insetsSize=null}]}</text:p>
      <text:p text:style-name="Standard">07-22 12:23:38.424 <text:s/>1364 <text:s/>3395 V WindowManager: <text:s text:c="8"/>InsetsFrameProvider: {id=#dfb10006, index=0, type=tappableElement, source=FRAME, flags=[]}</text:p>
      <text:p text:style-name="Standard">07-22 12:23:38.424 <text:s/>1364 <text:s/>3395 V WindowManager: <text:s text:c="8"/>InsetsFrameProvider: {id=#dfb10005, index=0, type=mandatorySystemGestures, source=FRAME, flags=[]}</text:p>
      <text:p text:style-name="Standard">07-22 12:23:38.424 <text:s/>1364 <text:s/>3395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424 <text:s/>1364 <text:s/>3395 V WindowManager: <text:s text:c="8"/>InsetsFrameProvider: {id=#dfb10024, index=1, type=systemGestures, source=DISPLAY, flags=[], insetsSize=Insets{left=0, top=0, right=0, bottom=0}, mMinimalInsetsSizeInDisplayCutoutSafe=Insets{left=0, top=0, right=0, bottom=0}} naviIconColor=0} naviIconColor=0}</text:p>
      <text:p text:style-name="Standard">07-22 12:23:38.424 <text:s text:c="2"/>798 <text:s text:c="2"/>841 I mtkpower_client: perf_lock_rel, hdl:303, tid:841</text:p>
      <text:p text:style-name="Standard">07-22 12:23:38.424 <text:s text:c="2"/>803 <text:s text:c="2"/>862 I libPowerHal: [setDvfsrcDevFreqOpp] opp:0, freq:4266000000</text:p>
      <text:p text:style-name="Standard">07-22 12:23:38.424 <text:s text:c="2"/>803 <text:s text:c="2"/>862 I libPowerHal: [PE] vendor.samsung. update cmd:1000000 param:0</text:p>
      <text:p text:style-name="Standard">07-22 12:23:38.425 <text:s text:c="2"/>798 <text:s text:c="2"/>841 I mtkpower_client: perf_lock_acq, hdl:0, dur:0, num:2, tid:841</text:p>
      <text:p text:style-name="Standard">07-22 12:23:38.425 <text:s text:c="2"/>803 <text:s text:c="2"/>862 I libPowerHal: [perfLockRel] hdl:303, idx:0</text:p>
      <text:p text:style-name="Standard">07-22 12:23:38.425 <text:s/>2357 <text:s/>3997 I HoneySpace.RecentTasks: onRecentTasksChanged</text:p>
      <text:p text:style-name="Standard">07-22 12:23:38.425 <text:s text:c="2"/>803 <text:s text:c="2"/>862 I libPowerHal: [PD] vendor.samsung. update cmd:300c000 param:0</text:p>
      <text:p text:style-name="Standard">07-22 12:23:38.425 14433 14433 D InputMethodManagerUtils: startInputInner - Id : 0</text:p>
      <text:p text:style-name="Standard">07-22 12:23:38.425 <text:s/>1364 <text:s/>3391 D RestrictionPolicy: isScreenCaptureEnabled : ret=true userId=0</text:p>
      <text:p text:style-name="Standard">07-22 12:23:38.426 <text:s/>1364 <text:s/>3391 I WindowManager: Cancelling animation restarting=true, leash=Surface(name=Surface(name=88b50da InputMethod)/@0xb566a01 - animation-leash of insets_animation)/@0xda84347</text:p>
      <text:p text:style-name="Standard">07-22 12:23:38.426 <text:s/>1364 <text:s/>3391 I WindowManager: Reparenting to original parent: Surface(name=WindowToken{74805dc type=2011 android.os.Binder@d3eea4f})/@0x5dda0a6, destroy=false, surface=Surface(name=88b50da InputMethod)/@0xb566a01</text:p>
      <text:p text:style-name="Standard"><text:soft-page-break/>07-22 12:23:38.426 <text:s text:c="2"/>798 <text:s text:c="2"/>841 I mtkpower_client: ret_hdl:310</text:p>
      <text:p text:style-name="Standard">07-22 12:23:38.426 <text:s text:c="2"/>798 <text:s text:c="2"/>841 I mtkpower_client: perf_lock_rel, hdl:308, tid:841</text:p>
      <text:p text:style-name="Standard">07-22 12:23:38.426 <text:s/>1364 <text:s/>3391 I WindowManager: Reparenting to leash, surface=Surface(name=88b50da InputMethod)/@0xb566a01, leashParent=Surface(name=WindowToken{74805dc type=2011 android.os.Binder@d3eea4f})/@0x5dda0a6</text:p>
      <text:p text:style-name="Standard">07-22 12:23:38.427 <text:s text:c="2"/>803 <text:s text:c="2"/>862 I libPowerHal: [perfLockAcq] idx:4 hdl:310 hint:-1 pid:798 tid:841 duration:0 lock_user:vendor.samsung. =&gt; ret_hdl:310</text:p>
      <text:p text:style-name="Standard">07-22 12:23:38.427 <text:s text:c="2"/>803 <text:s text:c="2"/>862 I libPowerHal: [PE] vendor.samsung. update cmd:300c000, param:15</text:p>
      <text:p text:style-name="Standard">07-22 12:23:38.427 <text:s/>4827 <text:s/>4827 I HBD <text:s text:c="4"/>: a [NRIC] resetNoResponseState</text:p>
      <text:p text:style-name="Standard">07-22 12:23:38.427 <text:s/>4827 <text:s/>4827 I HBD <text:s text:c="4"/>: b needOff = true , isForceOff = false, isNullInputClass : true</text:p>
      <text:p text:style-name="Standard">07-22 12:23:38.427 <text:s/>4827 <text:s/>4827 I HBD <text:s text:c="4"/>: b update cached prediction status : false</text:p>
      <text:p text:style-name="Standard">07-22 12:23:38.427 <text:s/>4827 <text:s/>4827 I HBD <text:s text:c="4"/>: b [AiWriter] setContact : com.foxandsheep.nightynight3</text:p>
      <text:p text:style-name="Standard">07-22 12:23:38.427 <text:s text:c="2"/>858 <text:s/>2600 E BufferQueueDebug: [Surface(name=88b50da InputMethod)/@0xb566a01 - animation-leash of insets_animation#396](this:0xb40000794f221ba0,id:-1,api:0,p:-1,c:-1) id info cannot be read from 'Surface(name=88b50da InputMethod)/@0xb566a01 - animation-leash of insets_animation#396'</text:p>
      <text:p text:style-name="Standard">07-22 12:23:38.427 <text:s/>4827 <text:s/>4827 I HBD <text:s text:c="4"/>: m0 EBD si S 0</text:p>
      <text:p text:style-name="Standard">07-22 12:23:38.427 <text:s text:c="2"/>858 <text:s/>2600 I BufferQueueDebug: [Surface(name=88b50da InputMethod)/@0xb566a01 - animation-leash of insets_animation#396](this:0xb40000794f221ba0,id:-1,api:0,p:-1,c:-1) BufferQueue core=(858:/system/bin/surfaceflinger)</text:p>
      <text:p text:style-name="Standard">07-22 12:23:38.427 <text:s text:c="2"/>798 <text:s text:c="2"/>841 I mtkpower_client: perf_lock_acq, hdl:0, dur:0, num:2, tid:841</text:p>
      <text:p text:style-name="Standard">07-22 12:23:38.427 <text:s/>4827 <text:s/>4827 I HBD <text:s text:c="4"/>: m updateContactDBLanguage : 0</text:p>
      <text:p text:style-name="Standard">07-22 12:23:38.427 <text:s/>4827 <text:s/>4827 I HBD <text:s text:c="4"/>: a [UpdatePolicy] [post] a: 32 cl: 1048576 kit: [0/6] vt: 0 ir: 1</text:p>
      <text:p text:style-name="Standard">07-22 12:23:38.427 <text:s text:c="2"/>803 <text:s text:c="2"/>862 I libPowerHal: [perfLockRel] hdl:308, idx:3</text:p>
      <text:p text:style-name="Standard">07-22 12:23:38.427 <text:s text:c="2"/>858 <text:s/>2600 I SurfaceFlinger: id=396 createSurf, flag=24004, Surface(name=88b50da InputMethod)/@0xb566a01 - animation-leash of insets_animation#396</text:p>
      <text:p text:style-name="Standard">07-22 12:23:38.428 <text:s/>4827 <text:s/>4827 I HBD <text:s text:c="4"/>: HoneyBoardService [PF_OP][onStartInput] <text:s/>7 ms</text:p>
      <text:p text:style-name="Standard">07-22 12:23:38.428 <text:s text:c="2"/>798 <text:s text:c="2"/>841 I mtkpower_client: ret_hdl:311</text:p>
      <text:p text:style-name="Standard">07-22 12:23:38.428 <text:s text:c="2"/>803 <text:s text:c="2"/>862 I libPowerHal: cmdSetting - unknown cmd:1c3c000, scmd:(null) ,param_1:0</text:p>
      <text:p text:style-name="Standard">07-22 12:23:38.428 <text:s text:c="2"/>803 <text:s text:c="2"/>862 I libPowerHal: [perfLockAcq] idx:0 hdl:311 hint:-1 pid:798 tid:841 duration:0 lock_user:vendor.samsung. =&gt; ret_hdl:311</text:p>
      <text:p text:style-name="Standard">07-22 12:23:38.428 <text:s text:c="2"/>798 <text:s text:c="2"/>841 I mtkpower_client: perf_lock_rel, hdl:307, tid:841</text:p>
      <text:p text:style-name="Standard">07-22 12:23:38.428 <text:s text:c="2"/>798 <text:s text:c="2"/>841 I mtkpower_client: perf_lock_acq, hdl:0, dur:0, num:2, tid:841</text:p>
      <text:p text:style-name="Standard">07-22 12:23:38.428 <text:s/>1364 <text:s/>3391 D WindowManager: makeSurface duration=1 leash=Surface(name=Surface(name=88b50da InputMethod)/@0xb566a01 - animation-leash of insets_animation)/@0xc7dc705</text:p>
      <text:p text:style-name="Standard">07-22 12:23:38.429 <text:s text:c="2"/>803 <text:s text:c="2"/>862 I libPowerHal: [perfLockRel] hdl:307, idx:1</text:p>
      <text:p text:style-name="Standard">07-22 12:23:38.429 <text:s text:c="2"/>803 <text:s text:c="2"/>862 I libPowerHal: [setClusterFreq] <text:s/>set cpu_ctrl cpufreq: -1 -1 -1 -1</text:p>
      <text:p text:style-name="Standard">07-22 12:23:38.429 <text:s/>1364 <text:s/>3391 D InsetsSourceProvider: updateControlForTarget: control=InsetsSourceControl: {3 mType=ime mSurfacePosition=Point(0, 2205) mInsetsHint=Insets{left=0, top=0, right=0, bottom=0}}, target=Window{39e9c9a u0 com.foxandsheep.nightynight3/com.unity3d.player.UnityPlayerActivity}, from=com.android.server.wm.ImeInsetsSourceProvider.updateControlForTarget:165 com.android.server.wm.InsetsStateController.onControlTargetChanged:358 com.android.server.wm.InsetsStateController.onImeControlTargetChanged:302 com.android.server.wm.DisplayContent.updateImeControlTarget:5727 <text:soft-page-break/>com.android.server.wm.DisplayContent.updateImeInputAndControlTarget:5687</text:p>
      <text:p text:style-name="Standard">07-22 12:23:38.429 <text:s text:c="2"/>798 <text:s text:c="2"/>841 I mtkpower_client: ret_hdl:312</text:p>
      <text:p text:style-name="Standard">07-22 12:23:38.430 <text:s text:c="2"/>798 <text:s text:c="2"/>841 I mtkpower_client: perf_lock_rel, hdl:309, tid:841</text:p>
      <text:p text:style-name="Standard">07-22 12:23:38.430 <text:s text:c="2"/>803 <text:s text:c="2"/>862 I libPowerHal: [perfLockAcq] idx:3 hdl:312 hint:-1 pid:798 tid:841 duration:0 lock_user:vendor.samsung. =&gt; ret_hdl:312</text:p>
      <text:p text:style-name="Standard">07-22 12:23:38.430 <text:s text:c="2"/>803 <text:s text:c="2"/>862 I libPowerHal: [setClusterFreq] vendor.samsung. set cpufreq[0] min:2000000 max:-1 cpufreq[1] min:-1 max:-1</text:p>
      <text:p text:style-name="Standard">07-22 12:23:38.430 <text:s text:c="2"/>803 <text:s text:c="2"/>862 I libPowerHal: [setClusterFreq] <text:s/>set cpu_ctrl cpufreq: 2000000 -1 -1 -1</text:p>
      <text:p text:style-name="Standard">07-22 12:23:38.430 <text:s/>1364 <text:s/>1390 I ActivityTaskManager: Displayed com.foxandsheep.nightynight3/com.unity3d.player.UnityPlayerActivity for user 0: +263ms</text:p>
      <text:p text:style-name="Standard">07-22 12:23:38.430 <text:s/>1364 <text:s/>1390 I Pageboost: Launch time gathered : pid 14433 com.foxandsheep.nightynight3 263</text:p>
      <text:p text:style-name="Standard">07-22 12:23:38.430 <text:s text:c="2"/>798 <text:s text:c="2"/>841 I mtkpower_client: perf_lock_acq, hdl:0, dur:0, num:2, tid:841</text:p>
      <text:p text:style-name="Standard">07-22 12:23:38.430 <text:s/>2984 <text:s/>2984 E pageboostd: Received HALT command code 2</text:p>
      <text:p text:style-name="Standard">07-22 12:23:38.431 <text:s text:c="2"/>803 <text:s text:c="2"/>862 I libPowerHal: [perfLockRel] hdl:309, idx:2</text:p>
      <text:p text:style-name="Standard">07-22 12:23:38.431 <text:s text:c="2"/>803 <text:s text:c="2"/>862 I libPowerHal: [PD] vendor.samsung. update cmd:1000000 param:-1</text:p>
      <text:p text:style-name="Standard">07-22 12:23:38.431 <text:s text:c="2"/>798 <text:s text:c="2"/>841 I mtkpower_client: ret_hdl:313</text:p>
      <text:p text:style-name="Standard">07-22 12:23:38.432 <text:s text:c="2"/>803 <text:s text:c="2"/>862 I libPowerHal: [perfLockAcq] idx:1 hdl:313 hint:-1 pid:798 tid:841 duration:0 lock_user:vendor.samsung. =&gt; ret_hdl:313</text:p>
      <text:p text:style-name="Standard">07-22 12:23:38.432 <text:s text:c="2"/>798 <text:s text:c="2"/>841 I HYPER-HAL: [RequestManager.cpp]releaseLocked(): Released ID : 958440</text:p>
      <text:p text:style-name="Standard">07-22 12:23:38.432 <text:s text:c="2"/>803 <text:s text:c="2"/>862 I libPowerHal: [setDvfsrcDevFreqOpp] opp:0, freq:4266000000</text:p>
      <text:p text:style-name="Standard">07-22 12:23:38.433 <text:s text:c="2"/>858 <text:s text:c="2"/>858 I Layer <text:s text:c="2"/>: id=378 removeFromCurrentState Surface(name=88b50da InputMethod)/@0xb566a01 - animation-leash of insets_animation#378 (117)</text:p>
      <text:p text:style-name="Standard">07-22 12:23:38.432 <text:s text:c="2"/>803 <text:s text:c="2"/>862 I libPowerHal: [PE] vendor.samsung. update cmd:1000000 param:0</text:p>
      <text:p text:style-name="Standard">07-22 12:23:38.434 14433 14433 I InsetsSourceConsumer: applyRequestedVisibilityToControl: visible=false, type=ime, host=com.foxandsheep.nightynight3/com.unity3d.player.UnityPlayerActivity</text:p>
      <text:p text:style-name="Standard">07-22 12:23:38.434 <text:s text:c="2"/>858 <text:s text:c="2"/>858 I SurfaceFlinger: id=378 Removed Surface(name=88b50da InputMethod)/@0xb566a01 - animation-leash of insets_animation#378 (117)</text:p>
      <text:p text:style-name="Standard">07-22 12:23:38.437 <text:s/>1842 <text:s/>2641 I ViewRootImpl@19bdcb5[nightynight3]: mWNT: t=0xb400007ca745f000 mBlastBufferQueue=0xb400007ca60ce500 fn= 3 mRenderHdrSdrRatio=1.0 caller= android.view.SyncRtSurfaceTransactionApplier.applyTransaction:96 android.view.SyncRtSurfaceTransactionApplier.lambda$scheduleApply$0:69 android.view.SyncRtSurfaceTransactionApplier.$r8$lambda$SgowXC58rj3PR958kHUfRgLZmvE:0</text:p>
      <text:p text:style-name="Standard">07-22 12:23:38.438 <text:s/>1364 <text:s/>3391 D InputMethodManagerService: isImeSwitcherDisabledPackage : false</text:p>
      <text:p text:style-name="Standard">07-22 12:23:38.439 <text:s/>2357 <text:s/>2357 I HoneySpace.AppLaunchAnimationDelegate: window alpha : 1.0, current rect : RectF(20.356567, 9.735046, 1068.526, 2280.7688), crop rect : Rect(0, 0 - 1080, 2340)</text:p>
      <text:p text:style-name="Standard">07-22 12:23:38.440 <text:s/>4827 <text:s/>4827 I InputMethodService: scheduleImeSurfaceRemoval: removeImeSurface is posted.</text:p>
      <text:p text:style-name="Standard">07-22 12:23:38.440 <text:s/>2357 <text:s/>3910 I ViewRootImpl@6eb75fe[LauncherActivity]: mWNT: t=0xb400007cc0358d00 mBlastBufferQueue=0xb400007cbe4c9880 fn= 299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442 <text:s/>1842 <text:s/>1842 D NavigationBar: setImeWindowStatus displayId=0 vis=0 <text:soft-page-break/>backDisposition=0 showImeSwitcher=false imeShown=false</text:p>
      <text:p text:style-name="Standard">07-22 12:23:38.444 <text:s text:c="2"/>858 <text:s text:c="2"/>858 I BufferQueueDebug: [Surface(name=88b50da InputMethod)/@0xb566a01 - animation-leash of insets_animation#378](this:0xb40000794f0b1ba0,id:-1,api:0,p:-1,c:858) onDestructor()</text:p>
      <text:p text:style-name="Standard">07-22 12:23:38.444 <text:s text:c="2"/>858 <text:s text:c="2"/>858 I Layer <text:s text:c="2"/>: id=378 Destroyed Surface(name=88b50da InputMethod)/@0xb566a01 - animation-leash of insets_animation#378</text:p>
      <text:p text:style-name="Standard">07-22 12:23:38.445 <text:s/>2357 <text:s/>2357 I HoneySpace.AppLaunchAnimationDelegate: window alpha : 1.0, current rect : RectF(13.825928, 6.611908, 1072.207, 2299.7708), crop rect : Rect(0, 0 - 1080, 2340)</text:p>
      <text:p text:style-name="Standard">07-22 12:23:38.446 <text:s/>1842 <text:s/>2641 I ViewRootImpl@19bdcb5[nightynight3]: mWNT: t=0xb400007ca745f300 mBlastBufferQueue=0xb400007ca60ce500 fn= 4 mRenderHdrSdrRatio=1.0 caller= android.view.SyncRtSurfaceTransactionApplier.applyTransaction:96 android.view.SyncRtSurfaceTransactionApplier.lambda$scheduleApply$0:69 android.view.SyncRtSurfaceTransactionApplier.$r8$lambda$SgowXC58rj3PR958kHUfRgLZmvE:0</text:p>
      <text:p text:style-name="Standard">07-22 12:23:38.446 <text:s/>2357 <text:s/>3910 I ViewRootImpl@6eb75fe[LauncherActivity]: mWNT: t=0xb400007cc048e480 mBlastBufferQueue=0xb400007cbe4c9880 fn= 300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448 <text:s/>1364 <text:s/>1670 V MdnieScenarioControlService: mAclOffEnabled : false</text:p>
      <text:p text:style-name="Standard">07-22 12:23:38.453 <text:s/>1842 <text:s/>2641 I ViewRootImpl@19bdcb5[nightynight3]: mWNT: t=0xb400007ca745f480 mBlastBufferQueue=0xb400007ca60ce500 fn= 5 mRenderHdrSdrRatio=1.0 caller= android.view.SyncRtSurfaceTransactionApplier.applyTransaction:96 android.view.SyncRtSurfaceTransactionApplier.lambda$scheduleApply$0:69 android.view.SyncRtSurfaceTransactionApplier.$r8$lambda$SgowXC58rj3PR958kHUfRgLZmvE:0</text:p>
      <text:p text:style-name="Standard">07-22 12:23:38.456 <text:s/>2357 <text:s/>2357 I HoneySpace.AppLaunchAnimationDelegate: window alpha : 1.0, current rect : RectF(9.299316, 4.447174, 1074.7584, 2312.942), crop rect : Rect(0, 0 - 1080, 2340)</text:p>
      <text:p text:style-name="Standard">07-22 12:23:38.457 14433 14459 I Unity <text:s text:c="2"/>: MemoryManager: Using 'Dynamic Heap' Allocator.</text:p>
      <text:p text:style-name="Standard">07-22 12:23:38.457 <text:s/>2357 <text:s/>3910 I ViewRootImpl@6eb75fe[LauncherActivity]: mWNT: t=0xb400007cc048e600 mBlastBufferQueue=0xb400007cbe4c9880 fn= 301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458 <text:s text:c="2"/>792 <text:s text:c="2"/>792 E PQ_HDR <text:s/>: DpAsyncBlitStream:: thie platform unsupport compress format</text:p>
      <text:p text:style-name="Standard">07-22 12:23:38.464 <text:s/>1842 <text:s/>2641 I ViewRootImpl@19bdcb5[nightynight3]: mWNT: t=0xb400007ca745f600 mBlastBufferQueue=0xb400007ca60ce500 fn= 6 mRenderHdrSdrRatio=1.0 caller= android.view.SyncRtSurfaceTransactionApplier.applyTransaction:96 android.view.SyncRtSurfaceTransactionApplier.lambda$scheduleApply$0:69 android.view.SyncRtSurfaceTransactionApplier.$r8$lambda$SgowXC58rj3PR958kHUfRgLZmvE:0</text:p>
      <text:p text:style-name="Standard">07-22 12:23:38.467 <text:s/>2357 <text:s/>2357 I HoneySpace.AppLaunchAnimationDelegate: window alpha : 1.0, current rect : RectF(5.503601, 2.631958, 1076.898, 2323.9863), crop rect : Rect(0, 0 - 1080, 2340)</text:p>
      <text:p text:style-name="Standard">07-22 12:23:38.468 <text:s/>2357 <text:s/>3910 I ViewRootImpl@6eb75fe[LauncherActivity]: mWNT: t=0xb400007cc048e780 mBlastBufferQueue=0xb400007cbe4c9880 fn= 302 mRenderHdrSdrRatio=1.0 caller= <text:soft-page-break/>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469 <text:s text:c="2"/>792 <text:s text:c="2"/>792 E PQ_HDR <text:s/>: DpAsyncBlitStream:: thie platform unsupport compress format</text:p>
      <text:p text:style-name="Standard">07-22 12:23:38.471 <text:s/>1364 <text:s/>2077 V WindowManager: Relayout Window{9165e1e u0 Splash Screen com.foxandsheep.nightynight3}: viewVisibility=8 req=2340x1080 ty=3 d0</text:p>
      <text:p text:style-name="Standard">07-22 12:23:38.472 <text:s/>1364 <text:s/>2077 D WindowManager: updateSystemBarAttributes: displayId=0, win=Window{39e9c9a u0 com.foxandsheep.nightynight3/com.unity3d.player.UnityPlayerActivity}, navColorWin=Window{39e9c9a u0 com.foxandsheep.nightynight3/com.unity3d.player.UnityPlayerActivity}, focusedCanBeNavColorWin=false, behavior=2, appearance=20, statusBarAppearanceRegions=[AppearanceRegion{ bounds=[0,0][2340,1080]}], requestedVisibilities=-12, from=com.android.server.wm.DisplayPolicy.finishPostLayoutPolicyLw:2320 com.android.server.wm.DisplayContent.applySurfaceChangesTransaction:6130 com.android.server.wm.RootWindowContainer.applySurfaceChangesTransaction:1180</text:p>
      <text:p text:style-name="Standard">07-22 12:23:38.472 <text:s/>1013 <text:s/>1013 I CameraService: onUidStateChanged: uid=10063, procState is changed. (1 -&gt; 0)</text:p>
      <text:p text:style-name="Standard">07-22 12:23:38.473 <text:s/>1364 <text:s/>2077 V WindowManager: Relayout hash=9165e1e, pid=1842, syncId=-1: mAttrs={(0,0)(fillxfill) sim={adjust=pan} layoutInDisplayCutoutMode=shortEdges ty=APPLICATION_STARTING fmt=TRANSLUCENT wanim=0x10302fc alpha=0.0</text:p>
      <text:p text:style-name="Standard">07-22 12:23:38.473 <text:s/>1364 <text:s/>2077 V WindowManager: <text:s text:c="2"/>fl=81030118</text:p>
      <text:p text:style-name="Standard">07-22 12:23:38.473 <text:s/>1364 <text:s/>2077 V WindowManager: <text:s text:c="2"/>pfl=16000010</text:p>
      <text:p text:style-name="Standard">07-22 12:23:38.473 <text:s/>1364 <text:s/>2077 V WindowManager: <text:s text:c="2"/>bhv=DEFAULT</text:p>
      <text:p text:style-name="Standard">07-22 12:23:38.473 <text:s/>1364 <text:s/>2077 V WindowManager: <text:s text:c="2"/>fitSides= naviIconColor=0}</text:p>
      <text:p text:style-name="Standard">07-22 12:23:38.474 <text:s/>1842 <text:s/>2136 I ViewRootImpl@19bdcb5[nightynight3]: Relayout returned: old=(0,0,2340,1080) new=(0,0,2340,1080) relayoutAsync=false req=(2340,1080)8 dur=3 res=0x402 s={false 0x0} ch=true seqId=0</text:p>
      <text:p text:style-name="Standard">07-22 12:23:38.474 <text:s/>1842 <text:s/>2136 W WindowOnBackDispatcher: sendCancelIfRunning: isInProgress=falsecallback=android.view.ViewRootImpl$$ExternalSyntheticLambda19@ab61616</text:p>
      <text:p text:style-name="Standard">07-22 12:23:38.474 <text:s/>1364 <text:s/>3395 D CoreBackPreview: Window{9165e1e u0 Splash Screen com.foxandsheep.nightynight3 EXITING}: Setting back callback null</text:p>
      <text:p text:style-name="Standard">07-22 12:23:38.475 <text:s/>1842 <text:s/>1842 D SamsungStatusBarGrayIconHelper: isGrayAppearance=false</text:p>
      <text:p text:style-name="Standard">07-22 12:23:38.475 <text:s/>1842 <text:s/>1842 D NavigationBar: onSystemBarAttributesChanged() - <text:s/>displayId:0, appearance:20, packageName: com.foxandsheep.nightynight3 (APPEARANCE_LOW_PROFILE_BARS APPEARANCE_LIGHT_NAVIGATION_BARS ), navbarColorManagedByIme:false</text:p>
      <text:p text:style-name="Standard">07-22 12:23:38.475 <text:s/>1842 <text:s/>2136 I ViewRootImpl@19bdcb5[nightynight3]: dispatchDetachedFromWindow</text:p>
      <text:p text:style-name="Standard">07-22 12:23:38.476 <text:s/>1364 <text:s/>2077 D WindowManager: Starting window removed Window{9165e1e u0 Splash Screen com.foxandsheep.nightynight3 EXITING}</text:p>
      <text:p text:style-name="Standard">07-22 12:23:38.476 <text:s/>1842 <text:s/>1842 D SamsungLightBarControlHelper: updateNavigationBar (BLACK button) isLightOpaque:false, hasLightNavigationBarFlag:true, packageName:com.foxandsheep.nightynight3, DirectReplying:false, NavBarColorMangedByIme:false, ForceDarkForScrim:false, QsCustomizing:false, PanelHasWhiteBg:true</text:p>
      <text:p text:style-name="Standard">07-22 12:23:38.476 <text:s/>1364 <text:s/>2077 I WindowManager: Cancelling animation restarting=false, leash=Surface(name=Surface(name=39e9c9a com.foxandsheep.nightynight3/com.unity3d.player.UnityPlayerActivity)/@0x15b37a7 - animation-leash of starting_reveal)/@0xf5c454</text:p>
      <text:p text:style-name="Standard"><text:soft-page-break/>07-22 12:23:38.476 <text:s/>1364 <text:s/>2077 I WindowManager: Reparenting to original parent: Surface(name=ActivityRecord{2debe07 u0 com.foxandsheep.nightynight3/com.unity3d.player.UnityPlayerActivity t133})/@0x15a8019, destroy=false, surface=Surface(name=39e9c9a com.foxandsheep.nightynight3/com.unity3d.player.UnityPlayerActivity)/@0x15b37a7</text:p>
      <text:p text:style-name="Standard">07-22 12:23:38.477 <text:s/>1364 <text:s/>2077 D InputTransport: Input channel destroyed: '9165e1e', fd=727</text:p>
      <text:p text:style-name="Standard">07-22 12:23:38.477 <text:s/>1364 <text:s/>2077 W InputManager-JNI: Input channel object '9165e1e Splash Screen com.foxandsheep.nightynight3 (client)' was disposed without first being removed with the input manager!</text:p>
      <text:p text:style-name="Standard">07-22 12:23:38.477 <text:s/>1364 <text:s/>2077 D InputTransport: Input channel destroyed: '9165e1e', fd=826</text:p>
      <text:p text:style-name="Standard">07-22 12:23:38.477 <text:s/>1364 <text:s/>2077 V WindowManager: Remove Window{9165e1e u0 Splash Screen com.foxandsheep.nightynight3 EXITING}: mSurfaceController=Surface(name=Splash Screen com.foxandsheep.nightynight3$_1842)/@0xe646367 mAnimatingExit=true mRemoveOnExit=false mHasSurface=true surfaceShowing=true animating=false app-animation=false mDisplayFrozen=false callers=com.android.server.wm.WindowManagerService.removeWindow:2148 com.android.server.wm.Session.remove:257 android.view.IWindowSession$Stub.onTransact:747 com.android.server.wm.Session.onTransact:204 android.os.Binder.execTransactInternal:1375 android.os.Binder.execTransact:1311</text:p>
      <text:p text:style-name="Standard">07-22 12:23:38.477 <text:s/>2357 <text:s/>2357 I HoneySpace.AppLaunchAnimationDelegate: window alpha : 1.0, current rect : RectF(2.9377441, 1.4049072, 1078.3441, 2331.4521), crop rect : Rect(0, 0 - 1080, 2340)</text:p>
      <text:p text:style-name="Standard">07-22 12:23:38.478 <text:s/>2357 <text:s/>3910 I ViewRootImpl@6eb75fe[LauncherActivity]: mWNT: t=0xb400007cc048e900 mBlastBufferQueue=0xb400007cbe4c9880 fn= 303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479 <text:s/>1842 <text:s/>1842 D NavigationModeController: getCurrentUserContext: contextUser=0 currentUser=0</text:p>
      <text:p text:style-name="Standard">07-22 12:23:38.480 <text:s/>1842 <text:s/>2136 D InputTransport: Input channel destroyed: '9165e1e', fd=623</text:p>
      <text:p text:style-name="Standard">07-22 12:23:38.484 <text:s/>1842 <text:s/>1842 D NavigationModeController: getCurrentUserContext: contextUser=0 currentUser=0</text:p>
      <text:p text:style-name="Standard">07-22 12:23:38.484 <text:s text:c="2"/>858 <text:s text:c="2"/>858 D SurfaceFlinger: Display 4627039422300187648 HWC layers:</text:p>
      <text:p text:style-name="Standard">07-22 12:23:38.484 <text:s text:c="2"/>858 <text:s text:c="2"/>858 D SurfaceFlinger: <text:s text:c="5"/>DEVICE | 0xb40000794f048800 | 0100 | RGBA_8888 <text:s text:c="3"/>| <text:s/>708.0 <text:s/>169.0 1632.0 2171.0 | <text:s text:c="3"/>0 <text:s text:c="3"/>0 1080 2340 | Wallpaper BBQ wrapper 5_system#71</text:p>
      <text:p text:style-name="Standard">07-22 12:23:38.484 <text:s text:c="2"/>858 <text:s text:c="2"/>858 D SurfaceFlinger: <text:s text:c="5"/>DEVICE | 0xb40000797b044b80 | 0100 | RGBA_8888 <text:s text:c="3"/>| <text:s text:c="3"/>0.0 <text:s text:c="3"/>0.0 1080.0 2340.0 | <text:s text:c="3"/>0 <text:s text:c="3"/>0 1080 2340 | com.sec.android.app.launcher/com.sec[...]ctivities.LauncherActivity$_2357#372</text:p>
      <text:p text:style-name="Standard">07-22 12:23:38.484 <text:s text:c="2"/>858 <text:s text:c="2"/>858 D SurfaceFlinger: <text:s/>SOLID_COLOR | <text:s text:c="13"/>| 0002 | <text:s/>Unknown <text:s/>| <text:s text:c="3"/>0.0 <text:s text:c="3"/>0.0 <text:s text:c="3"/>0.0 <text:s text:c="3"/>0.0 | <text:s text:c="3"/>9 <text:s text:c="2"/>83 1075 2180 | Background for SurfaceView[com.foxan[...]3d.player.UnityPlayerActivity]@0#394</text:p>
      <text:p text:style-name="Standard">07-22 12:23:38.484 <text:s text:c="2"/>858 <text:s text:c="2"/>858 D SurfaceFlinger: <text:s text:c="5"/>CLIENT | 0xb400007979500d40 | 0100 | RGBA_8888 <text:s text:c="3"/>| <text:s text:c="3"/>0.0 <text:s text:c="3"/>0.0 2340.0 1080.0 | <text:s text:c="3"/>9 <text:s text:c="3"/>4 1075 2313 | com.foxandsheep.nightynight3/com.uni[...]layer.UnityPlayerActivity$_14433#390</text:p>
      <text:p text:style-name="Standard">07-22 12:23:38.484 <text:s text:c="2"/>858 <text:s text:c="2"/>858 D SurfaceFlinger: <text:s text:c="5"/>DEVICE | 0xb40000797b092940 | 0100 | RGBA_8888 <text:s text:c="3"/>| <text:s text:c="3"/>0.0 <text:s text:c="3"/>0.0 1080.0 <text:s/>135.0 | <text:s text:c="3"/>0 2205 1080 2340 | NavigationBar0$_1842#82</text:p>
      <text:p text:style-name="Standard">07-22 12:23:38.484 <text:s text:c="2"/>858 <text:s text:c="2"/>858 D SurfaceFlinger:</text:p>
      <text:p text:style-name="Standard">07-22 12:23:38.487 <text:s/>1842 <text:s/>1842 D NavigationModeController: getCurrentUserContext: contextUser=0 currentUser=0</text:p>
      <text:p text:style-name="Standard">07-22 12:23:38.488 <text:s text:c="2"/>858 <text:s text:c="2"/>858 I Layer <text:s text:c="2"/>: id=395 removeFromCurrentState Surface(name=39e9c9a <text:soft-page-break/>com.foxandsheep.nightynight3/com.unity3d.player.UnityPlayerActivity)/@0x15b37a7 - animation-leash of starting_reveal#395 (116)</text:p>
      <text:p text:style-name="Standard">07-22 12:23:38.489 <text:s/>2357 <text:s/>2357 I HoneySpace.AppLaunchAnimationDelegate: window alpha : 1.0, current rect : RectF(1.2476807, 0.5966797, 1079.2968, 2336.3696), crop rect : Rect(0, 0 - 1080, 2340)</text:p>
      <text:p text:style-name="Standard">07-22 12:23:38.489 <text:s/>2357 <text:s/>3910 I ViewRootImpl@6eb75fe[LauncherActivity]: mWNT: t=0xb400007cc048ec00 mBlastBufferQueue=0xb400007cbe4c9880 fn= 304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494 <text:s/>1842 <text:s/>1842 D NavigationModeController: getCurrentUserContext: contextUser=0 currentUser=0</text:p>
      <text:p text:style-name="Standard">07-22 12:23:38.494 14433 14459 I Unity <text:s text:c="2"/>: SystemInfo CPU = ARM64 FP ASIMD AES, Cores = 8, Memory = 3576mb</text:p>
      <text:p text:style-name="Standard">07-22 12:23:38.494 14433 14459 I Unity <text:s text:c="2"/>: SystemInfo ARM big.LITTLE configuration: 2 big (mask: 0xc0), 6 little (mask: 0x3f)</text:p>
      <text:p text:style-name="Standard">07-22 12:23:38.494 <text:s/>1842 14157 D BLASTBufferQueue: [ViewRootImpl@19bdcb5[nightynight3]#12](f:0,a:3) destructor()</text:p>
      <text:p text:style-name="Standard">07-22 12:23:38.495 14433 14459 I Unity <text:s text:c="2"/>: ApplicationInfo com.foxandsheep.nightynight3 version 1.64</text:p>
      <text:p text:style-name="Standard">07-22 12:23:38.495 <text:s/>1842 14157 D BufferQueueConsumer: [ViewRootImpl@19bdcb5[nightynight3]#12(BLAST Consumer)12](id:7320000000c,api:0,p:-1,c:1842) disconnect</text:p>
      <text:p text:style-name="Standard">07-22 12:23:38.495 14433 14459 I Unity <text:s text:c="2"/>: Built from '2022.3/staging' branch, Version '2022.3.15f1 (b58023a2b463)', Build type 'Release', Scripting Backend 'il2cpp', CPU 'arm64-v8a', Stripping 'Enabled'</text:p>
      <text:p text:style-name="Standard">07-22 12:23:38.499 <text:s/>2357 <text:s/>2357 I HoneySpace.AppLaunchAnimationDelegate: window alpha : 1.0, current rect : RectF(0.3668213, 0.17544556, 1079.7932, 2338.9326), crop rect : Rect(0, 0 - 1080, 2340)</text:p>
      <text:p text:style-name="Standard">07-22 12:23:38.500 <text:s/>1842 <text:s/>1842 D NavigationModeController: getCurrentUserContext: contextUser=0 currentUser=0</text:p>
      <text:p text:style-name="Standard">07-22 12:23:38.500 <text:s/>2357 <text:s/>3910 I ViewRootImpl@6eb75fe[LauncherActivity]: mWNT: t=0xb400007cc048ef00 mBlastBufferQueue=0xb400007cbe4c9880 fn= 305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500 <text:s/>1364 <text:s/>3395 V WindowManager: Relayout Window{39e9c9a u0 com.foxandsheep.nightynight3/com.unity3d.player.UnityPlayerActivity}: viewVisibility=0 req=2340x1080 ty=1 d0</text:p>
      <text:p text:style-name="Standard">07-22 12:23:38.502 <text:s/>1364 <text:s/>3395 D PowerManagerService: [api] acquire WakeLock SCREEN_BRIGHT_WAKE_LOCK <text:s text:c="7"/>'WindowManager/displayId:0' ON_AFTER_RELEASE (uid=1000 pid=1364 ws=WorkSource{10327 com.foxandsheep.nightynight3} displayId=0 lock=587d35f)</text:p>
      <text:p text:style-name="Standard">07-22 12:23:38.506 <text:s/>1842 <text:s/>1842 I BLASTBufferQueue_Java: update, w= 1080 h= 135 mName = ViewRootImpl@e692470[NavigationBar0] mNativeObject= 0xb400007ce9c17a80 sc.mNativeObject= 0xb400007ddf8aec00 format= -3 caller= android.view.ViewRootImpl.updateBlastSurfaceIfNeeded:3017 android.view.ViewRootImpl.relayoutWindow:10131 android.view.ViewRootImpl.performTraversals:4110 android.view.ViewRootImpl.doTraversal:3288 android.view.ViewRootImpl$TraversalRunnable.run:11344 <text:soft-page-break/>android.view.Choreographer$CallbackRecord.run:1689</text:p>
      <text:p text:style-name="Standard">07-22 12:23:38.507 <text:s/>1842 <text:s/>1842 I ViewRootImpl@e692470[NavigationBar0]: Relayout returned: old=(0,2205,1080,2340) new=(0,2205,1080,2340) relayoutAsync=true req=(1080,135)0 dur=2 res=0x0 s={true 0xb400007cb2fe2800} ch=false seqId=7</text:p>
      <text:p text:style-name="Standard">07-22 12:23:38.507 <text:s/>1364 <text:s/>3395 V WindowManager: Relayout hash=39e9c9a, pid=14433, syncId=-1: mAttrs={(0,0)(fillxfill) sim={adjust=pan} layoutInDisplayCutoutMode=shortEdges ty=BASE_APPLICATION fmt=TRANSLUCENT wanim=0x10302fc</text:p>
      <text:p text:style-name="Standard">07-22 12:23:38.507 <text:s/>1364 <text:s/>3395 V WindowManager: <text:s text:c="2"/>fl=810580</text:p>
      <text:p text:style-name="Standard">07-22 12:23:38.507 <text:s/>1364 <text:s/>3395 V WindowManager: <text:s text:c="2"/>pfl=12008040</text:p>
      <text:p text:style-name="Standard">07-22 12:23:38.507 <text:s/>1364 <text:s/>3395 V WindowManager: <text:s text:c="2"/>vsysui=7</text:p>
      <text:p text:style-name="Standard">07-22 12:23:38.507 <text:s/>1364 <text:s/>3395 V WindowManager: <text:s text:c="2"/>apr=LOW_PROFILE_BARS LIGHT_NAVIGATION_BARS</text:p>
      <text:p text:style-name="Standard">07-22 12:23:38.507 <text:s/>1364 <text:s/>3395 V WindowManager: <text:s text:c="2"/>bhv=SHOW_TRANSIENT_BARS_BY_SWIPE</text:p>
      <text:p text:style-name="Standard">07-22 12:23:38.507 <text:s/>1364 <text:s/>3395 V WindowManager: <text:s text:c="2"/>fitSides= naviIconColor=0</text:p>
      <text:p text:style-name="Standard">07-22 12:23:38.507 <text:s/>1364 <text:s/>3395 V WindowManager: <text:s text:c="2"/>sfl=100000}</text:p>
      <text:p text:style-name="Standard">07-22 12:23:38.507 <text:s/>1842 <text:s/>1842 I ViewRootImpl@e692470[NavigationBar0]: registerCallbackForPendingTransactions</text:p>
      <text:p text:style-name="Standard">07-22 12:23:38.507 <text:s/>1364 <text:s/>3391 V WindowManager: Relayout Window{38eb303 u0 NavigationBar0}: viewVisibility=0 req=1080x135 ty=2019 d0</text:p>
      <text:p text:style-name="Standard">07-22 12:23:38.507 <text:s/>1842 <text:s/>2641 I ViewRootImpl@e692470[NavigationBar0]: mWNT: t=0xb400007ca745f780 mBlastBufferQueue=0xb400007ce9c17a80 fn= 569 mRenderHdrSdrRatio=1.0 caller= android.view.ViewRootImpl$6.onFrameDraw:5635 android.view.ViewRootImpl$2.onFrameDraw:2146 android.view.ThreadedRenderer$1.onFrameDraw:792</text:p>
      <text:p text:style-name="Standard">07-22 12:23:38.508 14433 14433 I BLASTBufferQueue_Java: update, w= 2340 h= 1080 mName = ViewRootImpl@5e45802[UnityPlayerActivity] mNativeObject= 0xb400007de1affc80 sc.mNativeObject= 0xb400007de1bfc7c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8.508 14433 14433 I ViewRootImpl@5e45802[UnityPlayerActivity]: Relayout returned: old=(0,0,2340,1080) new=(0,0,2340,1080) relayoutAsync=false req=(2340,1080)0 dur=8 res=0x400 s={true 0xb400007ddf712800} ch=false seqId=0</text:p>
      <text:p text:style-name="Standard">07-22 12:23:38.508 14433 14433 I ViewRootImpl@5e45802[UnityPlayerActivity]: updateBoundsLayer: t=android.view.SurfaceControl$Transaction@e901ec8 sc=Surface(name=Bounds for - com.foxandsheep.nightynight3/com.unity3d.player.UnityPlayerActivity@0)/@0x36e3b61 frame=3</text:p>
      <text:p text:style-name="Standard">07-22 12:23:38.511 <text:s/>2357 <text:s/>2357 I HoneySpace.HoneyScreenManagerImpl: transitionAnimator is ended, onCancel: false</text:p>
      <text:p text:style-name="Standard">07-22 12:23:38.512 <text:s/>2357 <text:s/>2357 I HoneySpace.ContentsAnimator: ContentsAnimator end</text:p>
      <text:p text:style-name="Standard">07-22 12:23:38.512 <text:s/>2357 <text:s/>2357 I HoneySpace.WallpaperAnimator: wallpaper animation end</text:p>
      <text:p text:style-name="Standard">07-22 12:23:38.513 <text:s/>2357 <text:s/>2357 I HoneySpace.AppLaunchAnimationDelegate: window alpha : 1.0, current rect : RectF(0.0, 0.0, 1080.0, 2340.0), crop rect : Rect(0, 0 - 1080, 2340)</text:p>
      <text:p text:style-name="Standard">07-22 12:23:38.513 <text:s/>2357 <text:s/>2357 I HoneySpace.IconView: setIconVisible : visible-true, currentForceHideBadge-false</text:p>
      <text:p text:style-name="Standard">07-22 12:23:38.513 <text:s/>2357 <text:s/>2357 I HoneySpace.AppLaunchAnimationDelegate: [AppLaunch] END</text:p>
      <text:p text:style-name="Standard">07-22 12:23:38.514 <text:s/>2357 <text:s/>2357 I HoneySpace.AnimationResult: finish, false</text:p>
      <text:p text:style-name="Standard">07-22 12:23:38.516 <text:s/>1364 <text:s/>2077 I WindowManager: Cancelling animation restarting=false, leash=Surface(name=Surface(name=RemoteWallpaperAnim:1:1)/@0x8de758a - animation-leash of <text:soft-page-break/>remote_wallpaper)/@0xddea5b6</text:p>
      <text:p text:style-name="Standard">07-22 12:23:38.516 <text:s/>1364 <text:s/>2077 I WindowManager: Reparenting to original parent: Surface(name=OneHanded:0:14)/@0x14447fb, destroy=false, surface=Surface(name=RemoteWallpaperAnim:1:1)/@0x8de758a</text:p>
      <text:p text:style-name="Standard">07-22 12:23:38.516 <text:s/>1364 <text:s/>2077 D WindowManager: finishRemoteWallpaperAnimation, success=true</text:p>
      <text:p text:style-name="Standard">07-22 12:23:38.518 <text:s/>2357 <text:s/>3910 I ViewRootImpl@6eb75fe[LauncherActivity]: mWNT: t=0xb400007cc048fc80 mBlastBufferQueue=0xb400007cbe4c9880 fn= 306 mRenderHdrSdrRatio=1.0 caller= com.android.systemui.shared.launcher.ViewRootImplCompat.mergeWithNextTransaction:4 com.honeyspace.transition.utils.SurfaceTransactionApplier.scheduleApply$lambda$1:26 com.honeyspace.transition.utils.SurfaceTransactionApplier.c:0</text:p>
      <text:p text:style-name="Standard">07-22 12:23:38.519 <text:s/>1842 <text:s/>2108 V WindowManagerShell: Transition animation finished (aborted=false), notifying core (#30)android.os.BinderProxy@7cc33f2@0</text:p>
      <text:p text:style-name="Standard">07-22 12:23:38.519 <text:s/>2357 <text:s/>5602 I HoneySpace.AnimationResult: asyncFinishRunnable run</text:p>
      <text:p text:style-name="Standard">07-22 12:23:38.520 <text:s/>2357 <text:s/>2357 I HoneySpace.ShellTransitionManager: open normal end</text:p>
      <text:p text:style-name="Standard">07-22 12:23:38.520 <text:s/>1842 <text:s/>2108 I SurfaceControl: apply is called, name=FinishTransaction_SyncId&lt;30&gt;, caller=android.view.SurfaceControl$Transaction.apply:2921 com.android.wm.shell.transition.Transitions.onFinish:302 com.android.wm.shell.transition.Transitions$$ExternalSyntheticLambda6.onTransitionFinished:11 com.android.wm.shell.transition.DefaultMixedHandler$$ExternalSyntheticLambda1.onTransitionFinished:81 com.android.wm.shell.transition.RemoteTransitionHandler$1$$ExternalSyntheticLambda0.run:118 android.os.Handler.handleCallback:958</text:p>
      <text:p text:style-name="Standard">07-22 12:23:38.520 <text:s/>2357 <text:s/>2357 I HoneySpace.RunnableList: executeAllAndClear() called</text:p>
      <text:p text:style-name="Standard">07-22 12:23:38.521 <text:s/>2357 <text:s/>2357 I HoneySpace.AnimationResult: completeCallback run</text:p>
      <text:p text:style-name="Standard">07-22 12:23:38.522 <text:s text:c="2"/>858 <text:s text:c="2"/>858 I Layer <text:s text:c="2"/>: id=384 removeFromCurrentState Transition Root: Task=133#384 (116)</text:p>
      <text:p text:style-name="Standard">07-22 12:23:38.522 <text:s text:c="2"/>858 <text:s text:c="2"/>858 I Layer <text:s text:c="2"/>: id=387 removeFromCurrentState Surface(name=Task=1)/@0x1097f35_transition-leash#387 (116)</text:p>
      <text:p text:style-name="Standard">07-22 12:23:38.522 <text:s text:c="2"/>858 <text:s text:c="2"/>858 I Layer <text:s text:c="2"/>: id=386 removeFromCurrentState Surface(name=Task=133)/@0xaa4461f_transition-leash#386 (116)</text:p>
      <text:p text:style-name="Standard">07-22 12:23:38.523 <text:s/>1364 <text:s/>3391 V WindowManager: Relayout hash=38eb303, pid=0, syncId=-1: mAttrs={(0,0)(fillx135) gr=BOTTOM CENTER_VERTICAL sim={adjust=pan} layoutInDisplayCutoutMode=always ty=NAVIGATION_BAR fmt=TRANSLUCENT</text:p>
      <text:p text:style-name="Standard">07-22 12:23:38.523 <text:s/>1364 <text:s/>3391 V WindowManager: <text:s text:c="2"/>fl=20840028</text:p>
      <text:p text:style-name="Standard">07-22 12:23:38.523 <text:s/>1364 <text:s/>3391 V WindowManager: <text:s text:c="2"/>pfl=33001000</text:p>
      <text:p text:style-name="Standard">07-22 12:23:38.523 <text:s/>1364 <text:s/>3391 V WindowManager: <text:s text:c="2"/>bhv=DEFAULT</text:p>
      <text:p text:style-name="Standard">07-22 12:23:38.523 <text:s/>1364 <text:s/>3391 V WindowManager: <text:s text:c="2"/>providedInsets:</text:p>
      <text:p text:style-name="Standard">07-22 12:23:38.523 <text:s/>1364 <text:s/>3391 V WindowManager: <text:s text:c="4"/>InsetsFrameProvider: {id=#dfb10001, index=0, type=navigationBars, source=FRAME, flags=[], insetsSize=Insets{left=0, top=0, right=0, bottom=135}, insetsSizeOverrides=[TypedInsetsSize: {windowType=INPUT_METHOD, insetsSize=null}]}</text:p>
      <text:p text:style-name="Standard">07-22 12:23:38.523 <text:s/>1364 <text:s/>3391 V WindowManager: <text:s text:c="4"/>InsetsFrameProvider: {id=#dfb10006, index=0, type=tappableElement, source=FRAME, flags=[]}</text:p>
      <text:p text:style-name="Standard">07-22 12:23:38.523 <text:s/>1364 <text:s/>3391 V WindowManager: <text:s text:c="4"/>InsetsFrameProvider: {id=#dfb10005, index=0, type=mandatorySystemGestures, source=FRAME, flags=[]}</text:p>
      <text:p text:style-name="Standard">07-22 12:23:38.523 <text:s/>1364 <text:s/>3391 V WindowManager: <text:s text:c="4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523 <text:s/>1364 <text:s/>3391 V WindowManager: <text:s text:c="4"/>InsetsFrameProvider: {id=#dfb10024, <text:soft-page-break/>index=1, type=systemGestures, source=DISPLAY, flags=[], insetsSize=Insets{left=0, top=0, right=0, bottom=0}, mMinimalInsetsSizeInDisplayCutoutSafe=Insets{left=0, top=0, right=0, bottom=0}}</text:p>
      <text:p text:style-name="Standard">07-22 12:23:38.523 <text:s/>1364 <text:s/>3391 V WindowManager: <text:s text:c="2"/>paramsForRotation:</text:p>
      <text:p text:style-name="Standard">07-22 12:23:38.523 <text:s/>1364 <text:s/>3391 V WindowManager: <text:s text:c="4"/>ROTATION_0={(0,0)(fillx135) gr=BOTTOM CENTER_VERTICAL layoutInDisplayCutoutMode=always ty=NAVIGATION_BAR fmt=TRANSLUCENT</text:p>
      <text:p text:style-name="Standard">07-22 12:23:38.523 <text:s/>1364 <text:s/>3391 V WindowManager: <text:s text:c="6"/>fl=20840028</text:p>
      <text:p text:style-name="Standard">07-22 12:23:38.523 <text:s/>1364 <text:s/>3391 V WindowManager: <text:s text:c="6"/>pfl=31001000</text:p>
      <text:p text:style-name="Standard">07-22 12:23:38.523 <text:s/>1364 <text:s/>3391 V WindowManager: <text:s text:c="6"/>bhv=DEFAULT</text:p>
      <text:p text:style-name="Standard">07-22 12:23:38.523 <text:s/>1364 <text:s/>3391 V WindowManager: <text:s text:c="6"/>providedInsets:</text:p>
      <text:p text:style-name="Standard">07-22 12:23:38.523 <text:s/>1364 <text:s/>3391 V WindowManager: <text:s text:c="8"/>InsetsFrameProvider: {id=#dfb10001, index=0, type=navigationBars, source=FRAME, flags=[], insetsSize=Insets{left=0, top=0, right=0, bottom=135}, insetsSizeOverrides=[TypedInsetsSize: {windowType=INPUT_METHOD, insetsSize=null}]}</text:p>
      <text:p text:style-name="Standard">07-22 12:23:38.523 <text:s/>1364 <text:s/>3391 V WindowManager: <text:s text:c="8"/>InsetsFrameProvider: {id=#dfb10006, index=0, type=tappableElement, source=FRAME, flags=[]}</text:p>
      <text:p text:style-name="Standard">07-22 12:23:38.523 <text:s/>1364 <text:s/>3391 V WindowManager: <text:s text:c="8"/>InsetsFrameProvider: {id=#dfb10005, index=0, type=mandatorySystemGestures, source=FRAME, flags=[]}</text:p>
      <text:p text:style-name="Standard">07-22 12:23:38.523 <text:s/>1364 <text:s/>3391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523 <text:s/>1364 <text:s/>3391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523 <text:s/>1364 <text:s/>3391 V WindowManager: <text:s text:c="4"/>ROTATION_90={(0,0)(135xfill) gr=RIGHT CENTER_HORIZONTAL layoutInDisplayCutoutMode=always ty=NAVIGATION_BAR fmt=TRANSLUCENT</text:p>
      <text:p text:style-name="Standard">07-22 12:23:38.523 <text:s/>1364 <text:s/>3391 V WindowManager: <text:s text:c="6"/>fl=20840028</text:p>
      <text:p text:style-name="Standard">07-22 12:23:38.523 <text:s/>1364 <text:s/>3391 V WindowManager: <text:s text:c="6"/>pfl=31001000</text:p>
      <text:p text:style-name="Standard">07-22 12:23:38.523 <text:s/>1364 <text:s/>3391 V WindowManager: <text:s text:c="6"/>bhv=DEFAULT</text:p>
      <text:p text:style-name="Standard">07-22 12:23:38.523 <text:s/>1364 <text:s/>3391 V WindowManager: <text:s text:c="6"/>providedInsets:</text:p>
      <text:p text:style-name="Standard">07-22 12:23:38.523 <text:s/>1364 <text:s/>3391 V WindowManager: <text:s text:c="8"/>InsetsFrameProvider: {id=#dfb10001, index=0, type=navigationBars, source=FRAME, flags=[], insetsSizeOverrides=[TypedInsetsSize: {windowType=INPUT_METHOD, insetsSize=null}]}</text:p>
      <text:p text:style-name="Standard">07-22 12:23:38.523 <text:s/>1364 <text:s/>3391 V WindowManager: <text:s text:c="8"/>InsetsFrameProvider: {id=#dfb10006, index=0, type=tappableElement, source=FRAME, flags=[]}</text:p>
      <text:p text:style-name="Standard">07-22 12:23:38.523 <text:s/>1364 <text:s/>3391 V WindowManager: <text:s text:c="8"/>InsetsFrameProvider: {id=#dfb10005, index=0, type=mandatorySystemGestures, source=FRAME, flags=[]}</text:p>
      <text:p text:style-name="Standard">07-22 12:23:38.523 <text:s/>1364 <text:s/>3391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523 <text:s/>1364 <text:s/>3391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523 <text:s/>1364 <text:s/>3391 V WindowManager: <text:s text:c="4"/>ROTATION_180={(0,0)(fillx135) gr=BOTTOM CENTER_VERTICAL layoutInDisplayCutoutMode=always ty=NAVIGATION_BAR fmt=TRANSLUCENT</text:p>
      <text:p text:style-name="Standard"><text:soft-page-break/>07-22 12:23:38.523 <text:s/>1364 <text:s/>3391 V WindowManager: <text:s text:c="6"/>fl=20840028</text:p>
      <text:p text:style-name="Standard">07-22 12:23:38.523 <text:s/>1364 <text:s/>3391 V WindowManager: <text:s text:c="6"/>pfl=31001000</text:p>
      <text:p text:style-name="Standard">07-22 12:23:38.523 <text:s/>1364 <text:s/>3391 V WindowManager: <text:s text:c="6"/>bhv=DEFAULT</text:p>
      <text:p text:style-name="Standard">07-22 12:23:38.523 <text:s/>1364 <text:s/>3391 V WindowManager: <text:s text:c="6"/>providedInsets:</text:p>
      <text:p text:style-name="Standard">07-22 12:23:38.523 <text:s/>1364 <text:s/>3391 V WindowManager: <text:s text:c="8"/>InsetsFrameProvider: {id=#dfb10001, index=0, type=navigationBars, source=FRAME, flags=[], insetsSize=Insets{left=0, top=0, right=0, bottom=135}, insetsSizeOverrides=[TypedInsetsSize: {windowType=INPUT_METHOD, insetsSize=null}]}</text:p>
      <text:p text:style-name="Standard">07-22 12:23:38.523 <text:s/>1364 <text:s/>3391 V WindowManager: <text:s text:c="8"/>InsetsFrameProvider: {id=#dfb10006, index=0, type=tappableElement, source=FRAME, flags=[]}</text:p>
      <text:p text:style-name="Standard">07-22 12:23:38.523 <text:s/>1364 <text:s/>3391 V WindowManager: <text:s text:c="8"/>InsetsFrameProvider: {id=#dfb10005, index=0, type=mandatorySystemGestures, source=FRAME, flags=[]}</text:p>
      <text:p text:style-name="Standard">07-22 12:23:38.524 <text:s/>1364 <text:s/>3391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524 <text:s/>1364 <text:s/>3391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524 <text:s/>1364 <text:s/>3391 V WindowManager: <text:s text:c="4"/>ROTATION_270={(0,0)(135xfill) gr=LEFT CENTER_HORIZONTAL layoutInDisplayCutoutMode=always ty=NAVIGATION_BAR fmt=TRANSLUCENT</text:p>
      <text:p text:style-name="Standard">07-22 12:23:38.524 <text:s/>1364 <text:s/>3391 V WindowManager: <text:s text:c="6"/>fl=20840028</text:p>
      <text:p text:style-name="Standard">07-22 12:23:38.524 <text:s/>1364 <text:s/>3391 V WindowManager: <text:s text:c="6"/>pfl=31001000</text:p>
      <text:p text:style-name="Standard">07-22 12:23:38.524 <text:s/>1364 <text:s/>3391 V WindowManager: <text:s text:c="6"/>bhv=DEFAULT</text:p>
      <text:p text:style-name="Standard">07-22 12:23:38.524 <text:s/>1364 <text:s/>3391 V WindowManager: <text:s text:c="6"/>providedInsets:</text:p>
      <text:p text:style-name="Standard">07-22 12:23:38.524 <text:s/>1364 <text:s/>3391 V WindowManager: <text:s text:c="8"/>InsetsFrameProvider: {id=#dfb10001, index=0, type=navigationBars, source=FRAME, flags=[], insetsSizeOverrides=[TypedInsetsSize: {windowType=INPUT_METHOD, insetsSize=null}]}</text:p>
      <text:p text:style-name="Standard">07-22 12:23:38.524 <text:s/>1364 <text:s/>3391 V WindowManager: <text:s text:c="8"/>InsetsFrameProvider: {id=#dfb10006, index=0, type=tappableElement, source=FRAME, flags=[]}</text:p>
      <text:p text:style-name="Standard">07-22 12:23:38.524 <text:s/>1364 <text:s/>3391 V WindowManager: <text:s text:c="8"/>InsetsFrameProvider: {id=#dfb10005, index=0, type=mandatorySystemGestures, source=FRAME, flags=[]}</text:p>
      <text:p text:style-name="Standard">07-22 12:23:38.524 <text:s/>1364 <text:s/>3391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524 <text:s/>1364 <text:s/>3391 V WindowManager: <text:s text:c="8"/>InsetsFrameProvider: {id=#dfb10024, index=1, type=systemGestures, source=DISPLAY, flags=[], insetsSize=Insets{left=0, top=0, right=0, bottom=0}, mMinimalInsetsSizeInDisplayCutoutSafe=Insets{left=0, top=0, right=0, bottom=0}} naviIconColor=0} naviIconColor=0}</text:p>
      <text:p text:style-name="Standard">07-22 12:23:38.526 <text:s text:c="2"/>858 <text:s/>1215 I SurfaceFlinger: NotifyHwcComposition(), id 0, mode 1</text:p>
      <text:p text:style-name="Standard">07-22 12:23:38.526 <text:s text:c="2"/>803 <text:s text:c="2"/>816 I mtkpower@impl: [setMode] type:6, enabled:0</text:p>
      <text:p text:style-name="Standard">07-22 12:23:38.526 <text:s text:c="2"/>803 <text:s text:c="2"/>816 E mtkpower@impl: [setMode] unknown type</text:p>
      <text:p text:style-name="Standard">07-22 12:23:38.526 <text:s text:c="2"/>792 <text:s text:c="2"/>792 I hwcomposer: [DBQ] (q2:0xb4000078dc832c00) Buffer queue is created with size(3), m_id(94), q2</text:p>
      <text:p text:style-name="Standard">07-22 12:23:38.526 <text:s text:c="2"/>792 <text:s text:c="2"/>792 I hwcomposer: [DBQ] (q2:0xb4000078dc832c00) Reallocate Slot(0), pool(0 -&gt; 0) size(0 -&gt; 10108800) secure(0 -&gt; 0)</text:p>
      <text:p text:style-name="Standard">07-22 12:23:38.528 <text:s text:c="2"/>792 <text:s text:c="2"/>792 I hwcomposer: [DBQ] (q2:0xb4000078dc832c00) Alloc Slot(0), handle=0xb4000078dc854c00 c=0 w=1080 h=2340 p=1088 ys=1088 vs=2340 f=1 sec=0 sh=0, usage=0x800</text:p>
      <text:p text:style-name="Standard"><text:soft-page-break/>07-22 12:23:38.528 <text:s text:c="2"/>792 <text:s/>1206 D PQ_HDR <text:s/>: DpAsyncBlit: in: job (863 39) (2352, 1080, 9408, 0, C2s, P0), sec0, flush 1 Buffer 431: plane=1 bufVA={0x2a,0x0,0x0} bufMVA={0x0,0x0,0x0} bufSize={0x9b0a00,0x0,0x0} proxy={0xb4000078dc833f60,0x0,0x0}fence=-1</text:p>
      <text:p text:style-name="Standard">07-22 12:23:38.528 <text:s text:c="2"/>792 <text:s/>1206 D PQ_HDR <text:s/>: DpAsyncBlit: out0: (1080, 2340, 4352, 0, C2s, P0), misc: (X:0, Y:0, R:90, F:0, S:0, A:0, D:0), sec0, flush 0 Buffer 431: plane=1 bufVA={0x47,0x0,0x0} bufMVA={0x0,0x0,0x0} bufSize={0x9b6400,0x0,0x0} proxy={0xb4000078dc833fa0,0x0,0x0}fence=-1</text:p>
      <text:p text:style-name="Standard">07-22 12:23:38.528 <text:s text:c="2"/>792 <text:s/>1206 D PQ_HDR <text:s/>: DpAsyncBlit: crop0: (0, 0, 2340, 1080, 0, 0, 0, 0)</text:p>
      <text:p text:style-name="Standard">07-22 12:23:38.529 <text:s text:c="2"/>858 <text:s text:c="2"/>858 D SurfaceFlinger: Display 4627039422300187648 HWC layers:</text:p>
      <text:p text:style-name="Standard">07-22 12:23:38.529 <text:s text:c="2"/>858 <text:s text:c="2"/>858 D SurfaceFlinger: <text:s text:c="5"/>DEVICE | 0xb40000794f048800 | 0100 | RGBA_8888 <text:s text:c="3"/>| <text:s/>720.0 <text:s/>195.0 1620.0 2145.0 | <text:s text:c="3"/>0 <text:s text:c="3"/>0 1080 2340 | Wallpaper BBQ wrapper 5_system#71</text:p>
      <text:p text:style-name="Standard">07-22 12:23:38.529 <text:s text:c="2"/>858 <text:s text:c="2"/>858 D SurfaceFlinger: <text:s/>SOLID_COLOR | <text:s text:c="13"/>| 0002 | <text:s/>Unknown <text:s/>| <text:s text:c="3"/>0.0 <text:s text:c="3"/>0.0 <text:s text:c="3"/>0.0 <text:s text:c="3"/>0.0 | <text:s text:c="3"/>0 <text:s text:c="2"/>80 1080 2205 | Background for SurfaceView[com.foxan[...]3d.player.UnityPlayerActivity]@0#394</text:p>
      <text:p text:style-name="Standard">07-22 12:23:38.529 <text:s text:c="2"/>858 <text:s text:c="2"/>858 D SurfaceFlinger: <text:s text:c="5"/>DEVICE | 0xb400007979500d4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38.529 <text:s text:c="2"/>858 <text:s text:c="2"/>858 D SurfaceFlinger: <text:s text:c="5"/>DEVICE | 0xb40000797b0451c0 | 0100 | RGBA_8888 <text:s text:c="3"/>| <text:s text:c="3"/>0.0 <text:s text:c="3"/>0.0 1080.0 <text:s/>135.0 | <text:s text:c="3"/>0 2205 1080 2340 | NavigationBar0$_1842#82</text:p>
      <text:p text:style-name="Standard">07-22 12:23:38.529 <text:s text:c="2"/>858 <text:s text:c="2"/>858 D SurfaceFlinger:</text:p>
      <text:p text:style-name="Standard">07-22 12:23:38.530 <text:s/>1364 <text:s/>3391 V WindowManager: Finish Transition: TransitionRecord{bd80c46 id=30 type=OPEN flags=0x0}, caller=com.android.server.wm.WindowOrganizerController.finishTransition:454 android.window.IWindowOrganizerController$Stub.onTransact:286 com.android.server.wm.WindowOrganizerController.onTransact:217</text:p>
      <text:p text:style-name="Standard">07-22 12:23:38.531 <text:s/>1364 <text:s/>1390 V WindowManager: Finish Transition #30: created at 07-22 12:23:38.154 collect-started=1.243ms request-sent=19.734ms started=24.363ms ready=47.768ms sent=83.603ms finished=376.278ms</text:p>
      <text:p text:style-name="Standard">07-22 12:23:38.531 <text:s/>1364 <text:s/>3391 V WindowManager: Setting visibility of Window{63c065a u0 com.sec.android.app.launcher/com.sec.android.app.launcher.activities.LauncherActivity}: false, caller=com.android.server.wm.WindowContainer.sendAppVisibilityToClients:1301 com.android.server.wm.WindowToken.setClientVisible:446 com.android.server.wm.ActivityRecord.setClientVisible:8121 com.android.server.wm.ActivityRecord.postApplyAnimation:6685 com.android.server.wm.ActivityRecord.commitVisibility:6628</text:p>
      <text:p text:style-name="Standard">07-22 12:23:38.532 <text:s/>1364 <text:s/>3391 V WindowManager: Setting visibility of Window{3d08e23 u0 com.android.systemui.wallpapers.ImageWallpaper_system}: false, caller=com.android.server.wm.WindowContainer.sendAppVisibilityToClients:1301 com.android.server.wm.WindowToken.setClientVisible:446 com.android.server.wm.WallpaperWindowToken.setVisible:192 com.android.server.wm.WallpaperWindowToken.commitVisibility:243 com.android.server.wm.Transition.finishTransition:1548</text:p>
      <text:p text:style-name="Standard">07-22 12:23:38.532 <text:s/>1364 <text:s/>3391 V WindowManager: rotationForOrientation(orient=SCREEN_ORIENTATION_USER_LANDSCAPE (11), last=ROTATION_0 (0)); user=ROTATION_0 (0)</text:p>
      <text:p text:style-name="Standard">07-22 12:23:38.532 <text:s/>1364 <text:s/>3391 D WindowManager: rotationForOrientation, orientationSource=ActivityRecord{2debe07 u0 com.foxandsheep.nightynight3/com.unity3d.player.UnityPlayerActivity t133}</text:p>
      <text:p text:style-name="Standard">07-22 12:23:38.532 <text:s/>1842 <text:s/>4795 I WallpaperService: dispatchAppVisibility: system, visible=false</text:p>
      <text:p text:style-name="Standard">07-22 12:23:38.532 <text:s/>1364 <text:s/>3391 V WindowManager: Computed rotation=ROTATION_90 (1) for display id=0 based on lastOrientation=SCREEN_ORIENTATION_USER_LANDSCAPE (11) and <text:soft-page-break/>oldRotation=ROTATION_0 (0), caller=com.android.server.wm.DisplayRotation.updateOrientation:517 com.android.server.wm.DisplayContent.continueUpdateOrientationForDiffOrienLaunchingApp:2495 com.android.server.wm.DisplayContent$FixedRotationTransitionListener.onAppTransitionFinishedLocked:8443 com.android.server.wm.TransitionController.dispatchLegacyAppTransitionFinished:1667 com.android.server.wm.Transition.finishTransition:1581 com.android.server.wm.TransitionController.finishTransition:1113</text:p>
      <text:p text:style-name="Standard">07-22 12:23:38.532 <text:s/>1364 <text:s/>3391 D PhoneWindowManagerExt: setRotation: rotation=1</text:p>
      <text:p text:style-name="Standard">07-22 12:23:38.532 <text:s/>1364 <text:s/>3391 D PhoneWindowManagerExt: HINT_PWM_ROTATION acquire()</text:p>
      <text:p text:style-name="Standard">07-22 12:23:38.532 <text:s/>1364 <text:s/>3391 I SemDvfsHyPerManager: acquire hyper - PWM_ROTATION/1364@21, type = -999</text:p>
      <text:p text:style-name="Standard">07-22 12:23:38.532 <text:s/>1842 <text:s/>2289 I WallpaperService: reportVisibility: visibility changed. visible=false</text:p>
      <text:p text:style-name="Standard">07-22 12:23:38.533 <text:s/>1842 <text:s/>2289 I ImageWallpaper[CanvasEngine_d0_w1]: <text:s/>onVisibilityChanged: visible=false , displayId=0</text:p>
      <text:p text:style-name="Standard">07-22 12:23:38.533 <text:s text:c="2"/>858 <text:s text:c="2"/>858 I Layer <text:s text:c="2"/>: id=388 removeFromCurrentState Surface(name=RemoteWallpaperAnim:1:1)/@0x8de758a - animation-leash of remote_wallpaper#388 (116)</text:p>
      <text:p text:style-name="Standard">07-22 12:23:38.533 <text:s text:c="2"/>858 <text:s text:c="2"/>858 I Layer <text:s text:c="2"/>: id=384 removeFromCurrentState Transition Root: Task=133#384 (116)</text:p>
      <text:p text:style-name="Standard">07-22 12:23:38.533 <text:s text:c="2"/>858 <text:s text:c="2"/>858 I Layer <text:s text:c="2"/>: id=387 removeFromCurrentState Surface(name=Task=1)/@0x1097f35_transition-leash#387 (116)</text:p>
      <text:p text:style-name="Standard">07-22 12:23:38.533 <text:s text:c="2"/>858 <text:s text:c="2"/>858 I Layer <text:s text:c="2"/>: id=386 removeFromCurrentState Surface(name=Task=133)/@0xaa4461f_transition-leash#386 (116)</text:p>
      <text:p text:style-name="Standard">07-22 12:23:38.533 <text:s text:c="2"/>798 <text:s text:c="2"/>841 I HYPER-HAL: [RequestManager.cpp]acquire(): Acquired ID : 959826 <text:s/>[1364 / 21] <text:s text:c="3"/>HINT : PWM_ROTATION <text:s text:c="3"/>list :</text:p>
      <text:p text:style-name="Standard">07-22 12:23:38.533 <text:s/>2357 <text:s/>2357 I ViewRootImpl@6eb75fe[LauncherActivity]: handleAppVisibility mAppVisible = true visible = false</text:p>
      <text:p text:style-name="Standard">07-22 12:23:38.534 <text:s text:c="2"/>798 <text:s text:c="2"/>841 I mtkpower_client: perf_lock_rel, hdl:311, tid:841</text:p>
      <text:p text:style-name="Standard">07-22 12:23:38.534 <text:s/>1364 <text:s/>3391 D WindowManager: Transition is created, t=TransitionRecord{cc72d3 id=-1 type=CHANGE flags=0x0}, caller=com.android.server.wm.TransitionController.createTransition:339 com.android.server.wm.TransitionController.requestTransitionIfNeeded:814 com.android.server.wm.DisplayContent.requestChangeTransitionIfNeeded:4352 com.android.server.wm.DisplayRotation.updateRotationUnchecked:708 com.android.server.wm.DisplayRotation.updateOrientation:517</text:p>
      <text:p text:style-name="Standard">07-22 12:23:38.534 <text:s/>1364 <text:s/>3391 D WindowManager: SyncGroup is created, id=31, name=Transition, caller=com.android.server.wm.BLASTSyncEngine$SyncGroup.&lt;init&gt;:0 com.android.server.wm.BLASTSyncEngine.prepareSyncSet:513 com.android.server.wm.BLASTSyncEngine.startSyncSet:518 com.android.server.wm.Transition.startCollecting:710 com.android.server.wm.TransitionController.moveToCollecting:360 com.android.server.wm.TransitionController.createTransition:341 com.android.server.wm.TransitionController.requestTransitionIfNeeded:814</text:p>
      <text:p text:style-name="Standard">07-22 12:23:38.534 <text:s/>1364 <text:s/>3391 W WindowManager: setSyncMethod, id=31, method=0, caller=com.android.server.wm.Transition.startCollecting:712 com.android.server.wm.TransitionController.moveToCollecting:360 com.android.server.wm.TransitionController.createTransition:341</text:p>
      <text:p text:style-name="Standard">07-22 12:23:38.534 <text:s text:c="2"/>798 <text:s text:c="2"/>841 I mtkpower_client: perf_lock_acq, hdl:0, dur:0, num:2, tid:841</text:p>
      <text:p text:style-name="Standard">07-22 12:23:38.534 <text:s/>1364 <text:s/>3391 V WindowManager: Start collecting in Transition: <text:soft-page-break/>TransitionRecord{cc72d3 id=31 type=CHANGE flags=0x0}, caller=com.android.server.wm.TransitionController.createTransition:341 com.android.server.wm.TransitionController.requestTransitionIfNeeded:814 com.android.server.wm.DisplayContent.requestChangeTransitionIfNeeded:4352 com.android.server.wm.DisplayRotation.updateRotationUnchecked:708 com.android.server.wm.DisplayRotation.updateOrientation:517</text:p>
      <text:p text:style-name="Standard">07-22 12:23:38.534 <text:s/>1364 <text:s/>3391 V WindowManager: Requesting StartTransition: TransitionRecord{cc72d3 id=31 type=CHANGE flags=0x0}, caller=com.android.server.wm.TransitionController.requestTransitionIfNeeded:814 com.android.server.wm.DisplayContent.requestChangeTransitionIfNeeded:4352 com.android.server.wm.DisplayRotation.updateRotationUnchecked:708 com.android.server.wm.DisplayRotation.updateOrientation:517 com.android.server.wm.DisplayContent.continueUpdateOrientationForDiffOrienLaunchingApp:2495</text:p>
      <text:p text:style-name="Standard">07-22 12:23:38.534 <text:s/>2357 <text:s/>2357 I ViewRootImpl@6eb75fe[LauncherActivity]: destroyHardwareResources: Callers=android.view.ViewRootImpl.performTraversals:3932 android.view.ViewRootImpl.doTraversal:3288 android.view.ViewRootImpl$TraversalRunnable.run:11344 android.view.Choreographer$CallbackRecord.run:1689 android.view.Choreographer$CallbackRecord.run:1698 android.view.Choreographer.doCallbacks:1153 android.view.Choreographer.doFrame:1079 android.view.Choreographer$FrameDisplayEventReceiver.run:1646 android.os.Handler.handleCallback:958 android.os.Handler.dispatchMessage:99</text:p>
      <text:p text:style-name="Standard">07-22 12:23:38.534 <text:s text:c="2"/>858 <text:s text:c="2"/>858 I SurfaceFlinger: id=384 Removed Transition Root: Task=133#384 (116)</text:p>
      <text:p text:style-name="Standard">07-22 12:23:38.534 <text:s text:c="2"/>858 <text:s text:c="2"/>858 I SurfaceFlinger: id=388 Removed Surface(name=RemoteWallpaperAnim:1:1)/@0x8de758a - animation-leash of remote_wallpaper#388 (116)</text:p>
      <text:p text:style-name="Standard">07-22 12:23:38.534 <text:s text:c="2"/>803 <text:s text:c="2"/>862 I libPowerHal: [perfLockRel] hdl:311, idx:0</text:p>
      <text:p text:style-name="Standard">07-22 12:23:38.535 <text:s/>1364 <text:s/>3391 V WindowManager: Collecting in transition 31: Display{#0 state=ON size=1080x2340 ROTATION_0}, caller=com.android.server.wm.Transition.collect:759 com.android.server.wm.TransitionController.collect:935 com.android.server.wm.TransitionController.requestTransitionIfNeeded:831 com.android.server.wm.DisplayContent.requestChangeTransitionIfNeeded:4352 com.android.server.wm.DisplayRotation.updateRotationUnchecked:708</text:p>
      <text:p text:style-name="Standard">07-22 12:23:38.535 <text:s/>1364 <text:s/>3391 D WindowManager: prepareSync &lt;SYNC_STATE_WAITING_FOR_DRAW&gt;, mPrepareSyncSeqId=0, win=Window{af79145 u0 LockscreenShortcutBlur}</text:p>
      <text:p text:style-name="Standard">07-22 12:23:38.535 <text:s/>1364 <text:s/>3391 D WindowManager: prepareSync &lt;SYNC_STATE_WAITING_FOR_DRAW&gt;, mPrepareSyncSeqId=0, win=Window{6c6a8d1 u0 NotificationShade}</text:p>
      <text:p text:style-name="Standard">07-22 12:23:38.535 <text:s/>1364 <text:s/>3391 D WindowManager: prepareSync &lt;SYNC_STATE_WAITING_FOR_DRAW&gt;, mPrepareSyncSeqId=0, win=Window{88b50da u0 InputMethod}</text:p>
      <text:p text:style-name="Standard">07-22 12:23:38.535 <text:s/>1364 <text:s/>3391 D WindowManager: prepareSync &lt;SYNC_STATE_WAITING_FOR_DRAW&gt;, mPrepareSyncSeqId=0, win=Window{9a70e20 u0 RecentsTransitionOverlay}</text:p>
      <text:p text:style-name="Standard">07-22 12:23:38.535 <text:s/>1364 <text:s/>3391 D WindowManager: prepareSync &lt;SYNC_STATE_WAITING_FOR_DRAW&gt;, mPrepareSyncSeqId=0, win=Window{9165e1e u0 Splash Screen com.foxandsheep.nightynight3 EXITING}</text:p>
      <text:p text:style-name="Standard">07-22 12:23:38.535 <text:s/>1364 <text:s/>3391 D WindowManager: prepareSync &lt;SYNC_STATE_WAITING_FOR_DRAW&gt;, mPrepareSyncSeqId=0, win=Window{39e9c9a u0 <text:soft-page-break/>com.foxandsheep.nightynight3/com.unity3d.player.UnityPlayerActivity}</text:p>
      <text:p text:style-name="Standard">07-22 12:23:38.535 <text:s/>1364 <text:s/>3391 D WindowManager: prepareSync &lt;SYNC_STATE_WAITING_FOR_DRAW&gt;, mPrepareSyncSeqId=0, win=Window{63c065a u0 com.sec.android.app.launcher/com.sec.android.app.launcher.activities.LauncherActivity}</text:p>
      <text:p text:style-name="Standard">07-22 12:23:38.535 <text:s/>1364 <text:s/>3391 D WindowManager: prepareSync &lt;SYNC_STATE_WAITING_FOR_DRAW&gt;, mPrepareSyncSeqId=0, win=Window{da46762 u0 com.sec.android.app.launcher/com.android.quickstep.RecentsActivity}</text:p>
      <text:p text:style-name="Standard">07-22 12:23:38.535 <text:s text:c="2"/>803 <text:s text:c="2"/>816 I mtkpower@impl: [setMode] type:5, enabled:1</text:p>
      <text:p text:style-name="Standard">07-22 12:23:38.535 <text:s/>1364 <text:s/>3391 V WindowManager: Override sync-method for 39e9c9a com.foxandsheep.nightynight3/com.unity3d.player.UnityPlayerActivity because seamless rotating, caller=com.android.server.wm.Transition.setSeamlessRotation:598 com.android.server.wm.DisplayContent.setSeamlessTransitionForFixedRotation:4412 com.android.server.wm.DisplayContent.requestChangeTransitionIfNeeded:4362 com.android.server.wm.DisplayRotation.updateRotationUnchecked:708 com.android.server.wm.DisplayRotation.updateOrientation:517</text:p>
      <text:p text:style-name="Standard">07-22 12:23:38.535 <text:s text:c="2"/>798 <text:s text:c="2"/>841 I mtkpower_client: ret_hdl:314</text:p>
      <text:p text:style-name="Standard">07-22 12:23:38.535 <text:s text:c="2"/>798 <text:s text:c="2"/>841 I mtkpower_client: perf_lock_rel, hdl:312, tid:841</text:p>
      <text:p text:style-name="Standard">07-22 12:23:38.535 <text:s text:c="2"/>803 <text:s text:c="2"/>862 I libPowerHal: cmdSetting - unknown cmd:1c3c000, scmd:(null) ,param_1:0</text:p>
      <text:p text:style-name="Standard">07-22 12:23:38.535 <text:s text:c="2"/>803 <text:s text:c="2"/>862 I libPowerHal: [perfLockAcq] idx:2 hdl:314 hint:-1 pid:798 tid:841 duration:0 lock_user:vendor.samsung. =&gt; ret_hdl:314</text:p>
      <text:p text:style-name="Standard">07-22 12:23:38.536 <text:s/>1364 14472 D SemInputDeviceManager: setProperty: (0) CMD,GRIP_DATA,2,1,45,15,25,25,46,46</text:p>
      <text:p text:style-name="Standard">07-22 12:23:38.536 <text:s text:c="2"/>798 <text:s text:c="2"/>841 I mtkpower_client: perf_lock_acq, hdl:0, dur:0, num:2, tid:841</text:p>
      <text:p text:style-name="Standard">07-22 12:23:38.536 <text:s text:c="2"/>803 <text:s text:c="2"/>862 I libPowerHal: [perfLockRel] hdl:312, idx:3</text:p>
      <text:p text:style-name="Standard">07-22 12:23:38.536 <text:s/>1364 14472 D TspStateManager: wrote command: cmd=2,1,45,15,25,25,46,46, type=2</text:p>
      <text:p text:style-name="Standard">07-22 12:23:38.536 <text:s text:c="2"/>803 <text:s text:c="2"/>862 I libPowerHal: [setClusterFreq] <text:s/>set cpu_ctrl cpufreq: -1 -1 -1 -1</text:p>
      <text:p text:style-name="Standard">07-22 12:23:38.536 <text:s/>1364 <text:s/>1568 D SemInputDevice:TSP: SetPropertyTask: CMD,set_grip_data,2,1,45,15,25,25,46,46 [07-22 12:23:38.536]</text:p>
      <text:p text:style-name="Standard">07-22 12:23:38.536 <text:s/>1364 <text:s/>3391 D WindowManager: applyWithNextDraw, mSyncSeqId=8, win=Window{38eb303 u0 NavigationBar0}, caller=com.android.server.wm.WindowState.applyWithNextDraw:7268 com.android.server.wm.AsyncRotationController.keepAppearanceInPreviousRotation:313 com.android.server.wm.DisplayContent.setSeamlessTransitionForFixedRotation:4416 com.android.server.wm.DisplayContent.requestChangeTransitionIfNeeded:4362 com.android.server.wm.DisplayRotation.updateRotationUnchecked:708 com.android.server.wm.DisplayRotation.updateOrientation:517</text:p>
      <text:p text:style-name="Standard">07-22 12:23:38.537 <text:s/>1364 <text:s/>3391 D AsyncRotation_WindowManager: Sync draw for Window{38eb303 u0 NavigationBar0}</text:p>
      <text:p text:style-name="Standard">07-22 12:23:38.537 <text:s/>1364 <text:s/>3391 D AsyncRotation_WindowManager: Requested to sync draw transaction</text:p>
      <text:p text:style-name="Standard">07-22 12:23:38.537 <text:s/>1364 <text:s/>3391 D DisplayManager.PersistentDataStore: saveToXml remembered active display fit status value:false</text:p>
      <text:p text:style-name="Standard">07-22 12:23:38.538 <text:s text:c="2"/>792 <text:s text:c="2"/>792 I hwcomposer: [DBQ] (q2:0xb4000078dc832c00) Reallocate Slot(1), pool(0 -&gt; 0) size(0 -&gt; 10108800) secure(0 -&gt; 0)</text:p>
      <text:p text:style-name="Standard">07-22 12:23:38.538 <text:s text:c="2"/>798 <text:s text:c="2"/>841 I mtkpower_client: ret_hdl:315</text:p>
      <text:p text:style-name="Standard">07-22 12:23:38.538 <text:s text:c="2"/>798 <text:s text:c="2"/>841 I mtkpower_client: perf_lock_rel, hdl:313, tid:841</text:p>
      <text:p text:style-name="Standard">07-22 12:23:38.538 <text:s text:c="2"/>803 <text:s text:c="2"/>862 I libPowerHal: [perfLockAcq] idx:0 hdl:315 hint:-1 pid:798 tid:841 duration:0 lock_user:vendor.samsung. =&gt; ret_hdl:315</text:p>
      <text:p text:style-name="Standard">07-22 12:23:38.538 <text:s text:c="2"/>803 <text:s text:c="2"/>862 I libPowerHal: [setClusterFreq] vendor.samsung. set cpufreq[0] min:2000000 max:-1 cpufreq[1] min:-1 max:-1</text:p>
      <text:p text:style-name="Standard"><text:soft-page-break/>07-22 12:23:38.538 <text:s text:c="2"/>803 <text:s text:c="2"/>862 I libPowerHal: [setClusterFreq] <text:s/>set cpu_ctrl cpufreq: 2000000 -1 -1 -1</text:p>
      <text:p text:style-name="Standard">07-22 12:23:38.539 <text:s text:c="2"/>798 <text:s text:c="2"/>841 I mtkpower_client: perf_lock_acq, hdl:0, dur:0, num:2, tid:841</text:p>
      <text:p text:style-name="Standard">07-22 12:23:38.539 <text:s text:c="2"/>803 <text:s text:c="2"/>862 I libPowerHal: [perfLockRel] hdl:313, idx:1</text:p>
      <text:p text:style-name="Standard">07-22 12:23:38.539 <text:s text:c="2"/>803 <text:s text:c="2"/>862 I libPowerHal: [PD] vendor.samsung. update cmd:1000000 param:-1</text:p>
      <text:p text:style-name="Standard">07-22 12:23:38.539 <text:s text:c="2"/>792 <text:s text:c="2"/>792 I hwcomposer: [DBQ] (q2:0xb4000078dc832c00) Alloc Slot(1), handle=0xb4000078dc852e00 c=0 w=1080 h=2340 p=1088 ys=1088 vs=2340 f=1 sec=0 sh=0, usage=0x800</text:p>
      <text:p text:style-name="Standard">07-22 12:23:38.540 <text:s text:c="2"/>798 <text:s text:c="2"/>841 I mtkpower_client: ret_hdl:316</text:p>
      <text:p text:style-name="Standard">07-22 12:23:38.540 <text:s text:c="2"/>814 <text:s text:c="2"/>814 I sysinput:Touch: writeInformation:249, OK</text:p>
      <text:p text:style-name="Standard">07-22 12:23:38.540 <text:s/>1364 <text:s/>1568 D SysinputHAL_V1_3(V1_2): runTspCmdNoRead(TSP(1)): set_grip_data,2,1,45,15,25,25,46,46 ret=0</text:p>
      <text:p text:style-name="Standard">07-22 12:23:38.540 <text:s text:c="2"/>803 <text:s text:c="2"/>862 I libPowerHal: [perfLockAcq] idx:3 hdl:316 hint:-1 pid:798 tid:841 duration:0 lock_user:vendor.samsung. =&gt; ret_hdl:316</text:p>
      <text:p text:style-name="Standard">07-22 12:23:38.541 <text:s text:c="2"/>803 <text:s text:c="2"/>862 I libPowerHal: [setDvfsrcDevFreqOpp] opp:0, freq:4266000000</text:p>
      <text:p text:style-name="Standard">07-22 12:23:38.541 <text:s text:c="2"/>803 <text:s text:c="2"/>862 I libPowerHal: [PE] vendor.samsung. update cmd:1000000 param:0</text:p>
      <text:p text:style-name="Standard">07-22 12:23:38.542 <text:s text:c="2"/>858 <text:s text:c="2"/>858 I BufferQueueDebug: [Transition Root: Task=133#384](this:0xb40000794b432ba0,id:-1,api:0,p:-1,c:858) onDestructor()</text:p>
      <text:p text:style-name="Standard">07-22 12:23:38.542 <text:s text:c="2"/>858 <text:s text:c="2"/>858 I Layer <text:s text:c="2"/>: id=384 Destroyed Transition Root: Task=133#384</text:p>
      <text:p text:style-name="Standard">07-22 12:23:38.542 <text:s text:c="2"/>858 <text:s text:c="2"/>858 I BufferQueueDebug: [Surface(name=RemoteWallpaperAnim:1:1)/@0x8de758a - animation-leash of remote_wallpaper#388](this:0xb40000794f158ba0,id:-1,api:0,p:-1,c:858) onDestructor()</text:p>
      <text:p text:style-name="Standard">07-22 12:23:38.542 <text:s text:c="2"/>858 <text:s text:c="2"/>858 I Layer <text:s text:c="2"/>: id=388 Destroyed Surface(name=RemoteWallpaperAnim:1:1)/@0x8de758a - animation-leash of remote_wallpaper#388</text:p>
      <text:p text:style-name="Standard">07-22 12:23:38.542 <text:s/>1364 <text:s/>3391 D TspStateManager: updateCustomValue customSetting=</text:p>
      <text:p text:style-name="Standard">07-22 12:23:38.542 <text:s text:c="2"/>858 <text:s/>2600 I SurfaceFlinger: id=387 Removed Surface(name=Task=1)/@0x1097f35_transition-leash#387 (114)</text:p>
      <text:p text:style-name="Standard">07-22 12:23:38.542 <text:s text:c="2"/>858 <text:s/>2600 I SurfaceFlinger: id=386 Removed Surface(name=Task=133)/@0xaa4461f_transition-leash#386 (114)</text:p>
      <text:p text:style-name="Standard">07-22 12:23:38.543 <text:s/>1364 <text:s/>3391 I ActivityTaskManager: Config changes=20000480 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1 fontWeightAdjustment=0 ff=0 bf=0 bts=0 cst=1.0 nightDim=0 themeSeq=0}</text:p>
      <text:p text:style-name="Standard">07-22 12:23:38.549 <text:s text:c="2"/>858 <text:s text:c="2"/>858 I BufferQueueDebug: [Surface(name=Task=133)/@0xaa4461f_transition-leash#386](this:0xb40000794f0f6ba0,id:-1,api:0,p:-1,c:858) onDestructor()</text:p>
      <text:p text:style-name="Standard">07-22 12:23:38.549 <text:s text:c="2"/>858 <text:s text:c="2"/>858 I Layer <text:s text:c="2"/>: id=386 Destroyed Surface(name=Task=133)/@0xaa4461f_transition-leash#386</text:p>
      <text:p text:style-name="Standard">07-22 12:23:38.549 <text:s text:c="2"/>858 <text:s text:c="2"/>858 I BufferQueueDebug: [Surface(name=Task=1)/@0x1097f35_transition-leash#387](this:0xb40000794f0feba0,id:-1,api:0,p:-1,c:858) onDestructor()</text:p>
      <text:p text:style-name="Standard">07-22 12:23:38.549 <text:s text:c="2"/>858 <text:s text:c="2"/>858 I Layer <text:s text:c="2"/>: id=387 Destroyed Surface(name=Task=1)/@0x1097f35_transition-leash#387</text:p>
      <text:p text:style-name="Standard">07-22 12:23:38.549 <text:s text:c="2"/>563 <text:s text:c="2"/>563 D io_stats: !@ <text:s text:c="2"/>8,32 r 254308 8019128 w 43813 442412 d 5767 380884 f 4134 12593 iot 103688 0 th 0 0 0 pt 0 inp 0 0 946.344</text:p>
      <text:p text:style-name="Standard"><text:soft-page-break/>07-22 12:23:38.550 <text:s text:c="2"/>563 <text:s text:c="2"/>563 D io_stats: !@ Read_top(KB): pageboostd(2984) 29524 ep.nightynight3(14433) 12772 ndroid.systemui(1842) 220</text:p>
      <text:p text:style-name="Standard">07-22 12:23:38.550 <text:s text:c="2"/>563 <text:s text:c="2"/>563 D io_stats: !@ Write_top(KB): f2fs_ckpt-254:5(625) 72 id.diagmonagent(3193) 60 vendor.samsung.(807) 8</text:p>
      <text:p text:style-name="Standard">07-22 12:23:38.553 <text:s/>1364 <text:s/>3391 I WindowManager: [d0] Override config changes=20000480 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1 fontWeightAdjustment=0 ff=0 bf=0 bts=0 cst=1.0 nightDim=0 themeSeq=0}, callers=com.android.server.wm.RootWindowContainer.dispatchConfigurationToChild:765 com.android.server.wm.RootWindowContainer.dispatchConfigurationToChild:201 com.android.server.wm.ConfigurationContainer.onConfigurationChanged:162 com.android.server.wm.WindowContainer.onConfigurationChanged:557 com.android.server.wm.ActivityTaskManagerService.updateGlobalConfigurationLocked:5782</text:p>
      <text:p text:style-name="Standard">07-22 12:23:38.554 <text:s/>1364 <text:s/>3391 D DisplayDevice: setProjectionLocked, orientation=1, layerStackRect=Rect(0, 0 - 2340, 1080), displayRect=Rect(0, 0 - 2340, 1080) for local:4627039422300187648</text:p>
      <text:p text:style-name="Standard">07-22 12:23:38.555 <text:s/>1364 <text:s/>3391 D WindowManager: setFixedRotationLaunchingAppUnchecked, rotation=-1, r=null, caller=com.android.server.wm.DisplayContent.setFixedRotationLaunchingAppUnchecked:2415 com.android.server.wm.DisplayContent.applyRotationAndFinishFixedRotation:7766 com.android.server.wm.DisplayContent.onRequestedOverrideConfigurationChanged:7730 com.android.server.wm.DisplayContent.performDisplayOverrideConfigUpdate:7629 com.android.server.wm.RootWindowContainer.dispatchConfigurationToChild:765</text:p>
      <text:p text:style-name="Standard">07-22 12:23:38.556 <text:s/>1364 <text:s/>3391 V WindowManager: Collecting in transition 31: Task{7273b34 #133 type=standard A=10327:com.foxandsheep.nightynight3}, caller=com.android.server.wm.Transition.collect:759 com.android.server.wm.TransitionController.lambda$collectForDisplayAreaChange$5:1005 com.android.server.wm.TransitionController.$r8$lambda$mjrxZh7KYBVdcx445LgkMtKVH5Q:0 com.android.server.wm.TransitionController$$ExternalSyntheticLambda4.accept:0 com.android.server.wm.Task.forAllLeafTasks:4028</text:p>
      <text:p text:style-name="Standard">07-22 12:23:38.557 <text:s/>1842 <text:s/>2162 I ImageWallpaper[CanvasEngine_d0_w1]: onRotationChanged: newRotation=1, mRotation=1</text:p>
      <text:p text:style-name="Standard">07-22 12:23:38.565 <text:s/>1364 <text:s/>3391 D TspStateManager: updateCustomValue customSetting=</text:p>
      <text:p text:style-name="Standard">07-22 12:23:38.566 <text:s/>1364 <text:s/>3391 I MultiTaskingController: onConfigurationChangedLocked: display#0, configChanges=0x20000480, scaleW=2.1666667, scaleH=0.46153846, prevScreenBounds=Rect(0, 0 - 1080, 2340), nextScreenBounds=Rect(0, 0 - 2340, 1080)</text:p>
      <text:p text:style-name="Standard">07-22 12:23:38.566 <text:s/>4827 <text:s/>4827 I HBD <text:s text:c="4"/>: HoneyBoardService onConfigurationChanged: newConfig = 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1 fontWeightAdjustment=0 ff=0 bf=0 bts=0 cst=1.0 nightDim=0 themeSeq=0}</text:p>
      <text:p text:style-name="Standard">07-22 12:23:38.567 <text:s/>4827 <text:s/>4827 I HBD <text:s text:c="4"/>: k isEnabledNightMode : false</text:p>
      <text:p text:style-name="Standard"><text:soft-page-break/>07-22 12:23:38.567 <text:s/>1364 <text:s/>3391 I WindowManager: Cancelling animation restarting=true, leash=Surface(name=Surface(name=35456d3 StatusBar)/@0x79343c8 - animation-leash of insets_animation)/@0xe51eb8d</text:p>
      <text:p text:style-name="Standard">07-22 12:23:38.567 <text:s/>1364 <text:s/>3391 I WindowManager: Reparenting to original parent: Surface(name=WindowToken{ec98c2 type=2000 android.os.BinderProxy@37fffa4})/@0xd0afc61, destroy=false, surface=Surface(name=35456d3 StatusBar)/@0x79343c8</text:p>
      <text:p text:style-name="Standard">07-22 12:23:38.567 <text:s/>4827 <text:s/>4827 I HBD <text:s text:c="4"/>: b updatePredictionStatus : 8, editorOpt</text:p>
      <text:p text:style-name="Standard">07-22 12:23:38.567 <text:s/>1364 <text:s/>3391 I WindowManager: Reparenting to leash, surface=Surface(name=35456d3 StatusBar)/@0x79343c8, leashParent=Surface(name=WindowToken{ec98c2 type=2000 android.os.BinderProxy@37fffa4})/@0xd0afc61</text:p>
      <text:p text:style-name="Standard">07-22 12:23:38.567 <text:s text:c="2"/>858 <text:s text:c="2"/>900 E BufferQueueDebug: [Surface(name=35456d3 StatusBar)/@0x79343c8 - animation-leash of insets_animation#397](this:0xb40000794f1b0ba0,id:-1,api:0,p:-1,c:-1) id info cannot be read from 'Surface(name=35456d3 StatusBar)/@0x79343c8 - animation-leash of insets_animation#397'</text:p>
      <text:p text:style-name="Standard">07-22 12:23:38.568 <text:s text:c="2"/>858 <text:s text:c="2"/>900 I BufferQueueDebug: [Surface(name=35456d3 StatusBar)/@0x79343c8 - animation-leash of insets_animation#397](this:0xb40000794f1b0ba0,id:-1,api:0,p:-1,c:-1) BufferQueue core=(858:/system/bin/surfaceflinger)</text:p>
      <text:p text:style-name="Standard">07-22 12:23:38.568 <text:s text:c="2"/>858 <text:s text:c="2"/>900 I SurfaceFlinger: id=397 createSurf, flag=24000, Surface(name=35456d3 StatusBar)/@0x79343c8 - animation-leash of insets_animation#397</text:p>
      <text:p text:style-name="Standard">07-22 12:23:38.568 <text:s/>4827 <text:s/>4827 I HBD <text:s text:c="4"/>: a [UpdatePolicy] [post] a: 2 cl: 1048576 kit: [0/6] vt: 4 ir: 1</text:p>
      <text:p text:style-name="Standard">07-22 12:23:38.569 13232 13903 I SCS@AiSearch user 0: (KeyboardManager) Keyboard current state: <text:s/>mIsSamsungKeyboardEnabled= true mIsKeysCafeEnabled= false isMainScreen= true currentViewType= SPLIT mMainLangWithInputType= {} mCoverLangWithInputType= {} mInputLocales= [de]</text:p>
      <text:p text:style-name="Standard">07-22 12:23:38.569 <text:s/>1364 <text:s/>3391 D WindowManager: makeSurface duration=2 leash=Surface(name=Surface(name=35456d3 StatusBar)/@0x79343c8 - animation-leash of insets_animation)/@0x6604b3c</text:p>
      <text:p text:style-name="Standard">07-22 12:23:38.570 <text:s/>1364 <text:s/>3391 D InsetsSourceProvider: updateControlForTarget: control=InsetsSourceControl: {e7e30000 mType=statusBars initiallyVisible mSurfacePosition=Point(0, 0) mInsetsHint=Insets{left=0, top=80, right=0, bottom=0}}, target=Window{39e9c9a u0 com.foxandsheep.nightynight3/com.unity3d.player.UnityPlayerActivity}, from=com.android.server.wm.InsetsStateController.onControlTargetChanged:358 com.android.server.wm.InsetsStateController.onBarControlTargetChanged:324 com.android.server.wm.InsetsPolicy.updateBarControlTarget:173 com.android.server.wm.InsetsPolicy.updateSystemBars:805 com.android.server.wm.DisplayPolicy.updateSystemBarsLw:3425</text:p>
      <text:p text:style-name="Standard">07-22 12:23:38.570 <text:s/>1364 <text:s/>3391 I WindowManager: Cancelling animation restarting=true, leash=Surface(name=Surface(name=38eb303 NavigationBar0)/@0x91f447 - animation-leash of insets_animation)/@0x4628553</text:p>
      <text:p text:style-name="Standard">07-22 12:23:38.570 <text:s/>1364 <text:s/>3391 I WindowManager: Reparenting to original parent: Surface(name=WindowToken{94307b2 type=2019 android.os.BinderProxy@95b914})/@0xc7cd474, destroy=false, surface=Surface(name=38eb303 NavigationBar0)/@0x91f447</text:p>
      <text:p text:style-name="Standard">07-22 12:23:38.570 <text:s/>1364 <text:s/>3391 I WindowManager: Reparenting to leash, surface=Surface(name=38eb303 NavigationBar0)/@0x91f447, leashParent=Surface(name=WindowToken{94307b2 type=2019 android.os.BinderProxy@95b914})/@0xc7cd474</text:p>
      <text:p text:style-name="Standard">07-22 12:23:38.570 <text:s text:c="2"/>858 <text:s text:c="2"/>900 E BufferQueueDebug: [Surface(name=38eb303 NavigationBar0)/@0x91f447 - animation-leash of insets_animation#398]<text:soft-page-break/>(this:0xb40000794f1faba0,id:-1,api:0,p:-1,c:-1) id info cannot be read from 'Surface(name=38eb303 NavigationBar0)/@0x91f447 - animation-leash of insets_animation#398'</text:p>
      <text:p text:style-name="Standard">07-22 12:23:38.570 <text:s text:c="2"/>858 <text:s text:c="2"/>900 I BufferQueueDebug: [Surface(name=38eb303 NavigationBar0)/@0x91f447 - animation-leash of insets_animation#398](this:0xb40000794f1faba0,id:-1,api:0,p:-1,c:-1) BufferQueue core=(858:/system/bin/surfaceflinger)</text:p>
      <text:p text:style-name="Standard">07-22 12:23:38.571 <text:s text:c="2"/>858 <text:s text:c="2"/>900 I SurfaceFlinger: id=398 createSurf, flag=24000, Surface(name=38eb303 NavigationBar0)/@0x91f447 - animation-leash of insets_animation#398</text:p>
      <text:p text:style-name="Standard">07-22 12:23:38.571 <text:s/>4827 <text:s/>4827 I HBD <text:s text:c="4"/>: HoneyBoardService [IMI] onStartInput - caller pid : 14433 , caller uid : 10327</text:p>
      <text:p text:style-name="Standard">07-22 12:23:38.571 <text:s/>4827 <text:s/>4827 I HBD <text:s text:c="4"/>: k updateConfigs</text:p>
      <text:p text:style-name="Standard">07-22 12:23:38.571 <text:s/>4827 <text:s/>4827 I HBD <text:s text:c="4"/>: k isEnabledNightMode : false</text:p>
      <text:p text:style-name="Standard">07-22 12:23:38.571 <text:s/>4827 <text:s/>4827 I HBD <text:s text:c="4"/>: a IC have been binding, RemoteInputConnection{idHash=#de7a10d}</text:p>
      <text:p text:style-name="Standard">07-22 12:23:38.571 <text:s/>4827 <text:s/>4827 I HBD <text:s text:c="4"/>: h [EditorInputType]setPrivateImeOptionsToTable privateImeOptions ( null )</text:p>
      <text:p text:style-name="Standard">07-22 12:23:38.571 <text:s/>4827 <text:s/>4827 I HBD <text:s text:c="4"/>: b incognitoMode : false</text:p>
      <text:p text:style-name="Standard">07-22 12:23:38.571 <text:s/>4827 <text:s/>4827 I HBD <text:s text:c="4"/>: b needOff = true , isForceOff = false, isNullInputClass : true</text:p>
      <text:p text:style-name="Standard">07-22 12:23:38.571 <text:s/>4827 <text:s/>4827 I HBD <text:s text:c="4"/>: h getDefaultInputRange : UNKNOWN</text:p>
      <text:p text:style-name="Standard">07-22 12:23:38.571 <text:s/>4827 <text:s/>4827 I HBD <text:s text:c="4"/>: h getDefaultInputRange : UNKNOWN</text:p>
      <text:p text:style-name="Standard">07-22 12:23:38.571 <text:s/>4827 <text:s/>4827 I HBD <text:s text:c="4"/>: h getDefaultInputRange : UNKNOWN</text:p>
      <text:p text:style-name="Standard">07-22 12:23:38.571 <text:s/>1364 <text:s/>3391 D WindowManager: makeSurface duration=1 leash=Surface(name=Surface(name=38eb303 NavigationBar0)/@0x91f447 - animation-leash of insets_animation)/@0x2950a1a</text:p>
      <text:p text:style-name="Standard">07-22 12:23:38.572 <text:s/>1364 <text:s/>3391 D InsetsSourceProvider: updateControlForTarget: control=InsetsSourceControl: {dfb10001 mType=navigationBars initiallyVisible mSurfacePosition=Point(0, 2205) mInsetsHint=Insets{left=0, top=0, right=0, bottom=135}}, target=Window{39e9c9a u0 com.foxandsheep.nightynight3/com.unity3d.player.UnityPlayerActivity}, from=com.android.server.wm.InsetsStateController.onControlTargetChanged:358 com.android.server.wm.InsetsStateController.onBarControlTargetChanged:327 com.android.server.wm.InsetsPolicy.updateBarControlTarget:173 com.android.server.wm.InsetsPolicy.updateSystemBars:805 com.android.server.wm.DisplayPolicy.updateSystemBarsLw:3425</text:p>
      <text:p text:style-name="Standard">07-22 12:23:38.572 <text:s/>1842 <text:s/>1842 D Navbar.Store: handleEvent(0) OnConfigChanged(newConfig=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2 fontWeightAdjustment=0 ff=0 bf=0 bts=0 cst=1.0 nightDim=0 themeSeq=0}) [Module] NavigationBarController</text:p>
      <text:p text:style-name="Standard">07-22 12:23:38.572 <text:s/>4827 <text:s/>4827 I HBD <text:s text:c="4"/>: b needOff = true , isForceOff = false, isNullInputClass : true</text:p>
      <text:p text:style-name="Standard">07-22 12:23:38.573 <text:s/>4827 <text:s/>4827 I HBD <text:s text:c="4"/>: b update cached prediction status : false</text:p>
      <text:p text:style-name="Standard">07-22 12:23:38.573 <text:s/>1842 <text:s/>1842 D Navbar.Store: --[Band]CONFIG_PACK_CONFIG_CHANGED</text:p>
      <text:p text:style-name="Standard">07-22 12:23:38.573 <text:s/>1842 <text:s/>1842 D Navbar.Store: handleEvent(0) OnNavBarConfigChanged(canMove=true, supportPhoneLayoutProvider=true, imeDownButtonForAllRotation=false, navigationMode=0) [Module] NavigationBarController</text:p>
      <text:p text:style-name="Standard">07-22 12:23:38.573 <text:s/>1842 <text:s/>1842 D Navbar.Store: --<text:soft-page-break/>[Band]STABLE_LAYOUT_PACK_NAVBAR_CONFIG_CHANGED</text:p>
      <text:p text:style-name="Standard">07-22 12:23:38.573 <text:s/>1842 <text:s/>1842 D Navbar.Store: --NavBarStates(0) supportLargeCoverScreenNavBar: false</text:p>
      <text:p text:style-name="Standard">07-22 12:23:38.573 <text:s/>1842 <text:s/>1842 D Navbar.Store: --updateLayoutProvider()</text:p>
      <text:p text:style-name="Standard">07-22 12:23:38.573 <text:s/>1842 <text:s/>1842 D Navbar.Store: --NavBarStates(0) supportLargeCoverScreenNavBar: false</text:p>
      <text:p text:style-name="Standard">07-22 12:23:38.573 <text:s/>1842 <text:s/>1842 D Navbar.Store: --[Band] (afterAction) STABLE_LAYOUT_PACK_NAVBAR_CONFIG_CHANGED</text:p>
      <text:p text:style-name="Standard">07-22 12:23:38.573 <text:s/>1842 <text:s/>1842 I NoBackGesture: NavbarController: newConfig=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2 fontWeightAdjustment=0 ff=0 bf=0 bts=0 cst=1.0 nightDim=0 themeSeq=0} mTaskbarDelegate initialized=false willApplyConfigToNavbars=false navBarCount=1</text:p>
      <text:p text:style-name="Standard">07-22 12:23:38.574 <text:s/>1842 <text:s/>1842 D Navbar.Store: handleEvent(0) OnUpdateRemoteViewContainer(leftContainer=android.widget.LinearLayout{71a4b3c I.E...... ......I. 0,0-118,135 #7f0a0597 app:id/left_remoteview}, rightContainer=android.widget.LinearLayout{58680c5 I.E...... ......I. 962,0-1080,135 #7f0a08aa app:id/right_remoteview}, contextualButtonVisible=false, darkIntensity=0.6935753, displayId=0) [Module] SamsungNavigationBarView</text:p>
      <text:p text:style-name="Standard">07-22 12:23:38.574 <text:s/>1842 <text:s/>1842 D Navbar.Store: --[Band]REMOTE_VIEW_PACK_SET_REMOTEVIEW_CONTAINER</text:p>
      <text:p text:style-name="Standard">07-22 12:23:38.574 <text:s/>1842 <text:s/>1842 D Navbar.Store: ----apply(0) NavBarStoreAction$UpdateRemoteViewContainer</text:p>
      <text:p text:style-name="Standard">07-22 12:23:38.574 <text:s/>1842 <text:s/>1842 D Navbar.Store: ----apply(0) NavBarStoreAction$UpdateRemoteViewDarkIntensity</text:p>
      <text:p text:style-name="Standard">07-22 12:23:38.575 <text:s/>1364 <text:s/>3391 D InsetsSourceProvider: updateVisibility: serverVisible=true, clientVisible=false, source=InsetsSource: {e7e30000 mType=statusBars mFrame=[0,0][2340,68] mVisible=false mFlags=[]}, controlTarget=Window{39e9c9a u0 com.foxandsheep.nightynight3/com.unity3d.player.UnityPlayerActivity}, from=com.android.server.wm.InsetsSourceProvider.setClientVisible:606 com.android.server.wm.InsetsSourceProvider.updateClientVisibility:593 com.android.server.wm.InsetsStateController.onInsetsModified:275 com.android.server.wm.InsetsStateController.lambda$notifyPendingInsetsControlChanged$3:434 com.android.server.wm.InsetsStateController.$r8$lambda$8yykPRG1GyNq_J17QvL9d5xANMc:0 com.android.server.wm.InsetsStateController$$ExternalSyntheticLambda2.run:0 com.android.server.wm.WindowAnimator.executeAfterPrepareSurfacesRunnables:294 com.android.server.wm.RootWindowContainer.performSurfacePlacementNoTrace:991 com.android.server.wm.RootWindowContainer.performSurfacePlacement:926 com.android.server.wm.WindowSurfacePlacer.performSurfacePlacementLoop:185</text:p>
      <text:p text:style-name="Standard">07-22 12:23:38.575 <text:s/>1364 <text:s/>3391 D InsetsSourceProvider: updateVisibility: serverVisible=true, clientVisible=false, source=InsetsSource: {dfb10001 mType=navigationBars mFrame=[2205,0][2340,1080] mVisible=false mFlags=[]}, controlTarget=Window{39e9c9a u0 com.foxandsheep.nightynight3/com.unity3d.player.UnityPlayerActivity}, from=com.android.server.wm.InsetsSourceProvider.setClientVisible:606 com.android.server.wm.InsetsSourceProvider.updateClientVisibility:593 com.android.server.wm.InsetsStateController.onInsetsModified:275 com.android.server.wm.InsetsStateController.lambda$notifyPendingInsetsControlChanged$3:434 <text:soft-page-break/>com.android.server.wm.InsetsStateController.$r8$lambda$8yykPRG1GyNq_J17QvL9d5xANMc:0 com.android.server.wm.InsetsStateController$$ExternalSyntheticLambda2.run:0 com.android.server.wm.WindowAnimator.executeAfterPrepareSurfacesRunnables:294 com.android.server.wm.RootWindowContainer.performSurfacePlacementNoTrace:991 com.android.server.wm.RootWindowContainer.performSurfacePlacement:926 com.android.server.wm.WindowSurfacePlacer.performSurfacePlacementLoop:185</text:p>
      <text:p text:style-name="Standard">07-22 12:23:38.575 <text:s/>1842 <text:s/>1842 D Navbar.Store: ----handleEvent(0) OnUpdateRemoteViewContainer(leftContainer=android.widget.LinearLayout{71a4b3c I.E...... ......I. 0,0-118,135 #7f0a0597 app:id/left_remoteview}, rightContainer=android.widget.LinearLayout{58680c5 I.E...... ......I. 962,0-1080,135 #7f0a08aa app:id/right_remoteview}, contextualButtonVisible=false, darkIntensity=0.6935753, displayId=0) [Module] SamsungNavigationBarView</text:p>
      <text:p text:style-name="Standard">07-22 12:23:38.575 <text:s/>1842 <text:s/>1842 D Navbar.Store: ------[Band]REMOTE_VIEW_PACK_SET_REMOTEVIEW_CONTAINER</text:p>
      <text:p text:style-name="Standard">07-22 12:23:38.575 <text:s/>1842 <text:s/>1842 D Navbar.Store: --------apply(0) NavBarStoreAction$UpdateRemoteViewContainer</text:p>
      <text:p text:style-name="Standard">07-22 12:23:38.575 <text:s/>1842 <text:s/>1842 D Navbar.Store: --------apply(0) NavBarStoreAction$UpdateRemoteViewDarkIntensity</text:p>
      <text:p text:style-name="Standard">07-22 12:23:38.575 <text:s/>1364 <text:s/>3391 D WindowManager: updateSystemBarAttributes: displayId=0, win=Window{39e9c9a u0 com.foxandsheep.nightynight3/com.unity3d.player.UnityPlayerActivity}, navColorWin=Window{39e9c9a u0 com.foxandsheep.nightynight3/com.unity3d.player.UnityPlayerActivity}, focusedCanBeNavColorWin=false, behavior=2, appearance=4, statusBarAppearanceRegions=[AppearanceRegion{ bounds=[0,0][2340,1080]}], requestedVisibilities=-12, from=com.android.server.wm.InsetsStateController.onInsetsModified:281 com.android.server.wm.InsetsStateController.lambda$notifyPendingInsetsControlChanged$3:434 com.android.server.wm.InsetsStateController.$r8$lambda$8yykPRG1GyNq_J17QvL9d5xANMc:0</text:p>
      <text:p text:style-name="Standard">07-22 12:23:38.576 14433 14445 I ViewRootImpl@5e45802[UnityPlayerActivity]: Resizing android.view.ViewRootImpl@a0d0686: frame = [0,0][2340,1080] reportDraw = true forceLayout = true syncSeqId = 1</text:p>
      <text:p text:style-name="Standard">07-22 12:23:38.576 <text:s/>1842 <text:s/>2162 I ViewRootImpl@86115e0[StatusBar]: Resizing android.view.ViewRootImpl@2d83285: frame = [0,0][2340,68] reportDraw = true forceLayout = false syncSeqId = -1</text:p>
      <text:p text:style-name="Standard">07-22 12:23:38.576 <text:s/>1842 <text:s/>1842 D Navbar.Store: handleEvent(0) OnUpdateSysUiStateFlag(noArguments=true) [Module] SamsungNavigationBarView</text:p>
      <text:p text:style-name="Standard">07-22 12:23:38.576 <text:s/>1842 <text:s/>3444 I ViewRootImpl@e692470[NavigationBar0]: Resizing android.view.ViewRootImpl@2ee009e: frame = [2205,0][2340,1080] reportDraw = true forceLayout = true syncSeqId = 8</text:p>
      <text:p text:style-name="Standard">07-22 12:23:38.576 <text:s/>1842 <text:s/>1842 D Navbar.Store: --[Band]GESTURE_PACK_UPDATE_SYSTEMUI_STATE_FLAG</text:p>
      <text:p text:style-name="Standard">07-22 12:23:38.576 <text:s/>1842 <text:s/>1842 D Navbar.Store: --[Band] (afterAction) GESTURE_PACK_UPDATE_SYSTEMUI_STATE_FLAG</text:p>
      <text:p text:style-name="Standard">07-22 12:23:38.577 <text:s/>1842 <text:s/>1842 D Navbar.Store: ----handleEvent(0) OnUpdateRemoteViewContainer(leftContainer=android.widget.LinearLayout{71a4b3c I.E...... ......I. 0,0-118,135 #7f0a0597 app:id/left_remoteview}, rightContainer=android.widget.LinearLayout{58680c5 I.E...... ......I. 962,0-1080,135 #7f0a08aa app:id/right_remoteview}, contextualButtonVisible=false, darkIntensity=0.6935753, displayId=0) [Module] SamsungNavigationBarView</text:p>
      <text:p text:style-name="Standard">07-22 12:23:38.577 <text:s/>1842 <text:s/>1842 D Navbar.Store: ------[Band]REMOTE_VIEW_PACK_SET_REMOTEVIEW_CONTAINER</text:p>
      <text:p text:style-name="Standard"><text:soft-page-break/>07-22 12:23:38.577 <text:s/>1842 <text:s/>1842 D Navbar.Store: --------apply(0) NavBarStoreAction$UpdateRemoteViewContainer</text:p>
      <text:p text:style-name="Standard">07-22 12:23:38.577 <text:s/>1842 <text:s/>1842 D Navbar.Store: --------apply(0) NavBarStoreAction$UpdateRemoteViewDarkIntensity</text:p>
      <text:p text:style-name="Standard">07-22 12:23:38.577 <text:s/>1842 <text:s/>1842 D Navbar.Store: handleEvent(0) OnNavBarUpdateA11YService(clickable=false, longClickable=false) [Module] NavigationBar</text:p>
      <text:p text:style-name="Standard">07-22 12:23:38.577 <text:s/>1842 <text:s/>1842 D Navbar.Store: --[Band]SETUPWIZARD_PACK_UPDATE_A11Y_SERVICE</text:p>
      <text:p text:style-name="Standard">07-22 12:23:38.577 14433 14445 I ViewRootImpl@5e45802[UnityPlayerActivity]: Resizing android.view.ViewRootImpl@a0d0686: frame = [0,0][2340,1080] reportDraw = false forceLayout = false syncSeqId = -1</text:p>
      <text:p text:style-name="Standard">07-22 12:23:38.578 <text:s/>1842 <text:s/>2108 V WindowManagerShell: Track 0 became idle</text:p>
      <text:p text:style-name="Standard">07-22 12:23:38.578 <text:s/>1842 <text:s/>2108 V WindowManagerShell: All active transition animations finished</text:p>
      <text:p text:style-name="Standard">07-22 12:23:38.578 <text:s/>1842 <text:s/>1842 D NavigationModeController: getCurrentUserContext: contextUser=0 currentUser=0</text:p>
      <text:p text:style-name="Standard">07-22 12:23:38.578 <text:s/>1842 <text:s/>2108 V WindowManagerShell: Transition requested: android.os.BinderProxy@b10df4e TransitionRequestInfo { type = CHANGE, triggerTask = null, remoteTransition = null, displayChange = DisplayChange { displayId = 0, startAbsBounds = null, endAbsBounds = null, startRotation = 0, endRotation = 1, physicalDisplayChanged = false, uiModeChanged = false } }</text:p>
      <text:p text:style-name="Standard">07-22 12:23:38.579 <text:s/>1842 <text:s/>2108 D WindowManagerShell: PipTaskOrganizer: Skip onMovementBoundsChanged on rotation change InSwipePipToHomeTransition=false mWaitForFixedRotation=true getTransitionState=0</text:p>
      <text:p text:style-name="Standard">07-22 12:23:38.580 <text:s/>1364 <text:s/>4444 V WindowManager: Relayout Window{63c065a u0 com.sec.android.app.launcher/com.sec.android.app.launcher.activities.LauncherActivity}: viewVisibility=8 req=1080x2340 ty=1 d0</text:p>
      <text:p text:style-name="Standard">07-22 12:23:38.582 <text:s/>1842 <text:s/>1842 D NavigationModeController: getCurrentUserContext: contextUser=0 currentUser=0</text:p>
      <text:p text:style-name="Standard">07-22 12:23:38.582 <text:s/>1364 <text:s/>3980 V WindowManager: Starting Transition 31, caller=com.android.server.wm.WindowOrganizerController.startTransition:382 com.android.server.wm.WindowOrganizerController.startTransition:313 android.window.IWindowOrganizerController$Stub.onTransact:257</text:p>
      <text:p text:style-name="Standard">07-22 12:23:38.583 <text:s/>1364 <text:s/>3980 V Transition: <text:s/>allReady query: used=false, override=false, defer=0, states=</text:p>
      <text:p text:style-name="Standard">07-22 12:23:38.583 <text:s text:c="2"/>858 <text:s text:c="2"/>858 I Layer <text:s text:c="2"/>: id=373 removeFromCurrentState Surface(name=35456d3 StatusBar)/@0x79343c8 - animation-leash of insets_animation#373 (114)</text:p>
      <text:p text:style-name="Standard">07-22 12:23:38.583 <text:s text:c="2"/>858 <text:s text:c="2"/>858 I Layer <text:s text:c="2"/>: id=374 removeFromCurrentState Surface(name=38eb303 NavigationBar0)/@0x91f447 - animation-leash of insets_animation#374 (114)</text:p>
      <text:p text:style-name="Standard">07-22 12:23:38.583 <text:s/>1364 <text:s/>4444 V WindowManager: Relayout hash=63c065a, pid=2357, syncId=-1: mAttrs={(0,0)(fillxfill) sim={adjust=nothing forwardNavigation} layoutInDisplayCutoutMode=shortEdges ty=BASE_APPLICATION fmt=TRANSPARENT wanim=0x10302f2</text:p>
      <text:p text:style-name="Standard">07-22 12:23:38.583 <text:s/>1364 <text:s/>4444 V WindowManager: <text:s text:c="2"/>fl=81910100</text:p>
      <text:p text:style-name="Standard">07-22 12:23:38.583 <text:s/>1364 <text:s/>4444 V WindowManager: <text:s text:c="2"/>pfl=1e008040</text:p>
      <text:p text:style-name="Standard">07-22 12:23:38.583 <text:s/>1364 <text:s/>4444 V WindowManager: <text:s text:c="2"/>bhv=SHOW_TRANSIENT_BARS_BY_SWIPE</text:p>
      <text:p text:style-name="Standard">07-22 12:23:38.583 <text:s/>1364 <text:s/>4444 V WindowManager: <text:s text:c="2"/>fitSides= screenDimDuration=200000 naviIconColor=0}</text:p>
      <text:p text:style-name="Standard">07-22 12:23:38.584 <text:s/>2357 <text:s/>2357 I InsetsController: onStateChanged: host=com.sec.android.app.launcher/com.sec.android.app.launcher.activities.LauncherActivity, from=android.view.ViewRootImpl.relayoutWindow:10072, state=InsetsState: {mDisplayFrame=Rect(0, 0 - 1080, 2340), mDisplayCutout=DisplayCutout{insets=Rect(0, 80 - 0, <text:soft-page-break/>0) waterfall=Insets{left=0, top=0, right=0, bottom=0} boundingRect={Bounds=[Rect(0, 0 - 0, 0), Rect(472, 0 - 608, 8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0} scale={1.0} physicalPixelDisplaySizeRatio={1.0}}}}, mRoundedCorners=RoundedCorners{[RoundedCorner{position=TopLeft, radius=0, center=Point(0, 0)}, RoundedCorner{position=TopRight, radius=0, center=Point(0, 0)}, RoundedCorner{position=BottomRight, radius=0, center=Point(0, 0)}, RoundedCorner{position=BottomLeft, radius=0, center=Point(0, 0)}]} <text:s/>mRoundedCornerFrame=Rect(0, 0 - 2340, 1080), mPrivacyIndicatorBounds=PrivacyIndicatorBounds {static bounds=Rect(956, 0 - 1080, 80) rotation=0}, mDisplayShape=DisplayShape{ spec=-311912193 displayWidth=1080 displayHeight=2340 physicalPixelDisplaySizeRatio=1.0 rotation=0 offsetX=0 offsetY=0 scale=1.0}, mSources= { InsetsSource: {dfb10001 mType=navigationBars mFrame=[0,2205][1080,2340] mVisible=true mFlags=[]}, InsetsSource: {dfb10004 mType=systemGestures mFrame=[0,0][0,0] mVisible=true mFlags=[]}, InsetsSource: {dfb10005 mType=mandatorySystemGestures mFrame=[0,2205][1080,2340] mVisible=true mFlags=[]}, InsetsSource: {dfb10006 mType=tappableElement mFrame=[0,2205][1080,2340] mVisible=true mFlags=[]}, InsetsSource: {dfb10024 mType=systemGestures mFrame=[0,0][0,0] mVisible=true mFlags=[]}, InsetsSource: {e7e30000 mType=statusBars mFrame=[0,0][1080,80] mVisible=true mFlags=[]}, InsetsSource: {e7e30005 mType=mandatorySystemGestures mFrame=[0,0][1080,114] mVisible=true mFlags=[]}, InsetsSource: {e7e30006 mType=tappableElement mFrame=[0,0][1080,80] mVisible=true mFlags=[]}, InsetsSource: {3 mType=ime mFrame=[0,0][0,0] mVisible=false mFlags=[]}, InsetsSource: {27 mType=displayCutout mFrame=[0,0][1080,80] mVisible=true mFlags=[]} }</text:p>
      <text:p text:style-name="Standard">07-22 12:23:38.584 <text:s text:c="2"/>858 <text:s text:c="2"/>900 I SurfaceFlinger: id=373 Removed Surface(name=35456d3 StatusBar)/@0x79343c8 - animation-leash of insets_animation#373 (114)</text:p>
      <text:p text:style-name="Standard">07-22 12:23:38.584 <text:s text:c="2"/>858 <text:s/>1198 I SurfaceFlinger: id=374 Removed Surface(name=38eb303 NavigationBar0)/@0x91f447 - animation-leash of insets_animation#374 (114)</text:p>
      <text:p text:style-name="Standard">07-22 12:23:38.585 <text:s/>2357 <text:s/>2357 I ViewRootImpl@6eb75fe[LauncherActivity]: Relayout returned: old=(0,0,1080,2340) new=(0,0,1080,2340) relayoutAsync=false req=(1080,2340)8 dur=34 res=0x402 s={false 0x0} ch=true seqId=9</text:p>
      <text:p text:style-name="Standard">07-22 12:23:38.586 <text:s/>2357 <text:s/>2357 I HoneySpace.WindowBounds: immersiveNavigation? false</text:p>
      <text:p text:style-name="Standard">07-22 12:23:38.586 <text:s/>2357 <text:s/>2357 I HoneySpace.WindowBounds: onApplyWindowInsets, Insets{left=0, top=80, right=0, bottom=135} -&gt; Insets{left=0, top=80, right=0, bottom=135}</text:p>
      <text:p text:style-name="Standard">07-22 12:23:38.587 <text:s/>1842 <text:s/>1842 D NavigationModeController: getCurrentUserContext: contextUser=0 currentUser=0</text:p>
      <text:p text:style-name="Standard">07-22 12:23:38.588 <text:s/>1364 <text:s/>3980 D TspStateManager: updateCustomValue customSetting=</text:p>
      <text:p text:style-name="Standard">07-22 12:23:38.589 <text:s/>1364 <text:s/>3980 V Transition: <text:s/>allReady query: used=true, override=false, defer=0, states=Display{#0 state=ON size=2340x1080 ROTATION_90}:true</text:p>
      <text:p text:style-name="Standard">07-22 12:23:38.590 <text:s/>1842 <text:s/>1842 D NavigationModeController: getCurrentUserContext: contextUser=0 currentUser=0</text:p>
      <text:p text:style-name="Standard">07-22 12:23:38.591 <text:s/>1364 <text:s/>3980 V WindowManager: SyncGroup 31: Finished!</text:p>
      <text:p text:style-name="Standard">07-22 12:23:38.592 <text:s/>1364 <text:s/>3980 D ChangeTransitionController: onTransactionReady: TransitionRecord{cc72d3 id=31 type=CHANGE flags=0x0}</text:p>
      <text:p text:style-name="Standard">07-22 12:23:38.592 <text:s/>1842 <text:s/>1842 D NavigationModeController: getCurrentUserContext: contextUser=0 currentUser=0</text:p>
      <text:p text:style-name="Standard">07-22 12:23:38.592 <text:s/>1364 <text:s/>3980 V WindowManager: Start calculating TransitionInfo based on participants: {Task{7273b34 #133 type=standard A=10327:com.foxandsheep.nightynight3}, Display{#0 state=ON size=2340x1080 ROTATION_90}}</text:p>
      <text:p text:style-name="Standard">07-22 12:23:38.592 <text:s/>1364 <text:s/>3980 V WindowManager: <text:s text:c="2"/>Final targets: [Task{7273b34 #133 <text:soft-page-break/>type=standard A=10327:com.foxandsheep.nightynight3}, DefaultTaskDisplayArea_d0@246441127, Display{#0 state=ON size=2340x1080 ROTATION_90}]</text:p>
      <text:p text:style-name="Standard">07-22 12:23:38.593 <text:s text:c="2"/>858 <text:s/>1198 E BufferQueueDebug: [Transition Root: Display 0 name="Built-in Screen"#399](this:0xb40000794b4ecba0,id:-1,api:0,p:-1,c:-1) id info cannot be read from 'Transition Root: Display 0 name="Built-in Screen"#399'</text:p>
      <text:p text:style-name="Standard">07-22 12:23:38.593 <text:s text:c="2"/>858 <text:s/>1198 I BufferQueueDebug: [Transition Root: Display 0 name="Built-in Screen"#399](this:0xb40000794b4ecba0,id:-1,api:0,p:-1,c:-1) BufferQueue core=(858:/system/bin/surfaceflinger)</text:p>
      <text:p text:style-name="Standard">07-22 12:23:38.593 <text:s text:c="2"/>858 <text:s/>1198 I SurfaceFlinger: id=399 createSurf, flag=84004, Transition Root: Display 0 name="Built-in Screen"#399</text:p>
      <text:p text:style-name="Standard">07-22 12:23:38.594 <text:s text:c="2"/>858 <text:s text:c="2"/>858 I BufferQueueDebug: [Surface(name=38eb303 NavigationBar0)/@0x91f447 - animation-leash of insets_animation#374](this:0xb40000794b49cba0,id:-1,api:0,p:-1,c:858) onDestructor()</text:p>
      <text:p text:style-name="Standard">07-22 12:23:38.594 <text:s text:c="2"/>858 <text:s text:c="2"/>858 I Layer <text:s text:c="2"/>: id=374 Destroyed Surface(name=38eb303 NavigationBar0)/@0x91f447 - animation-leash of insets_animation#374</text:p>
      <text:p text:style-name="Standard">07-22 12:23:38.594 <text:s text:c="2"/>858 <text:s text:c="2"/>858 I BufferQueueDebug: [Surface(name=35456d3 StatusBar)/@0x79343c8 - animation-leash of insets_animation#373](this:0xb40000794f008ba0,id:-1,api:0,p:-1,c:858) onDestructor()</text:p>
      <text:p text:style-name="Standard">07-22 12:23:38.594 <text:s text:c="2"/>858 <text:s text:c="2"/>858 I Layer <text:s text:c="2"/>: id=373 Destroyed Surface(name=35456d3 StatusBar)/@0x79343c8 - animation-leash of insets_animation#373</text:p>
      <text:p text:style-name="Standard">07-22 12:23:38.594 <text:s text:c="2"/>858 <text:s text:c="2"/>858 I BpBinder: onLastStrongRef automatically unlinking death recipients:</text:p>
      <text:p text:style-name="Standard">07-22 12:23:38.595 <text:s/>1842 <text:s/>1842 I NoBackGesture: Config changed: newConfig=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2 fontWeightAdjustment=0 ff=0 bf=0 bts=0 cst=1.0 nightDim=0 themeSeq=0} lastReportedConfig={1.0 ?mcc0mnc [en_DE,de_DE] ldltr sw384dp w384dp h756dp 450dpi nrml long port finger -keyb/v/h -nav/h winConfig={ mBounds=Rect(0, 0 - 1080, 2340) mAppBounds=Rect(0, 80 - 1080, 2205) mMaxBounds=Rect(0, 0 - 1080, 2340) mDisplayRotation=ROTATION_0 mWindowingMode=fullscreen mDisplayWindowingMode=fullscreen mActivityType=undefined mAlwaysOnTop=undefined mRotation=ROTATION_0 mPopOver=undefined mOverlappingWithCutout=false mStageConfig=undefined mFreeformTaskPinningState=undefined mFreeformTranslucent=UNDEFINED} s.373 fontWeightAdjustment=0 ff=0 bf=0 bts=0 cst=1.0 nightDim=0 themeSeq=0}</text:p>
      <text:p text:style-name="Standard">07-22 12:23:38.595 <text:s/>1842 <text:s/>1842 D LockscreenNotificationManager: Orientation updated : 2</text:p>
      <text:p text:style-name="Standard">07-22 12:23:38.595 <text:s/>1842 <text:s/>1842 D MediaLogger: Media config changed data size is [0]</text:p>
      <text:p text:style-name="Standard">07-22 12:23:38.595 <text:s/>1842 <text:s/>1842 D SecMediaControlPanel: Get Value for expanded: true</text:p>
      <text:p text:style-name="Standard">07-22 12:23:38.595 <text:s/>1842 <text:s/>1842 D SecMediaControlPanel: there is no media player, update player height returned.</text:p>
      <text:p text:style-name="Standard">07-22 12:23:38.595 <text:s/>1842 <text:s/>1842 D DeviceState: getDisplayWidth portrait? false <text:s/>displayWidth= 2340</text:p>
      <text:p text:style-name="Standard">07-22 12:23:38.595 <text:s/>1842 <text:s/>1842 D SecPanelConfigurationBellTower: New Cs.432 (cSeq.373 : vSeq.373) dState(dW:2340, dH:1080) rPicker(pW:1912, pH:1012, adH:1012, cH:0, nbH:0) Rotation(1, c:1, v:1) newOri:2</text:p>
      <text:p text:style-name="Standard">07-22 12:23:38.596 <text:s/>1364 <text:s/>3980 D AsyncRotation_WindowManager: Setup unrotate Window{38eb303 u0 NavigationBar0}</text:p>
      <text:p text:style-name="Standard"><text:soft-page-break/>07-22 12:23:38.596 <text:s/>1364 <text:s/>3980 D AsyncRotation_WindowManager: Setup unrotate Window{35456d3 u0 StatusBar}</text:p>
      <text:p text:style-name="Standard">07-22 12:23:38.597 <text:s/>1364 <text:s/>3980 V WindowManager: Calling onTransitionReady: {id=31 t=CHANGE f=0x0 trk=0 r=[0@Point(0, 0)] c=[</text:p>
      <text:p text:style-name="Standard">07-22 12:23:38.597 <text:s/>1364 <text:s/>3980 V WindowManager: <text:s text:c="8"/>{WCT{RemoteToken{e48158c Task{7273b34 #133 type=standard A=10327:com.foxandsheep.nightynight3}}} m=CHANGE f=NONE p=WCT{RemoteToken{407c905 DefaultTaskDisplayArea_d0@246441127}} leash=Surface(name=Task=133)/@0x2e658de sb=Rect(0, 0 - 1080, 2340) eb=Rect(0, 0 - 2340, 1080) d=0 r=0-&gt;1:0 inset=Rect(80, 0 - 0, 0)},</text:p>
      <text:p text:style-name="Standard">07-22 12:23:38.597 <text:s/>1364 <text:s/>3980 V WindowManager: <text:s text:c="8"/>{WCT{RemoteToken{407c905 DefaultTaskDisplayArea_d0@246441127}} m=CHANGE f=IS_TASK_DISPLAY_AREA p=WCT{RemoteToken{97ce229 Display{#0 state=ON size=2340x1080 ROTATION_90}}} leash=Surface(name=DefaultTaskDisplayArea_d0)/@0xb95ad0d sb=Rect(0, 0 - 1080, 2340) eb=Rect(0, 0 - 2340, 1080) d=0 r=0-&gt;1:-1 inset=Rect(0, 0 - 0, 0)},</text:p>
      <text:p text:style-name="Standard">07-22 12:23:38.597 <text:s/>1364 <text:s/>3980 V WindowManager: <text:s text:c="8"/>{WCT{RemoteToken{97ce229 Display{#0 state=ON size=2340x1080 ROTATION_90}}} m=CHANGE f=IS_DISPLAY leash=Surface(name=WindowedMagnification:0:31)/@0xb2cd6eb sb=Rect(0, 0 - 1080, 2340) eb=Rect(0, 0 - 2340, 1080) d=0 r=0-&gt;1:3 inset=Rect(0, 0 - 0, 0)}</text:p>
      <text:p text:style-name="Standard">07-22 12:23:38.597 <text:s/>1364 <text:s/>3980 V WindowManager: <text:s text:c="4"/>]}</text:p>
      <text:p text:style-name="Standard">07-22 12:23:38.599 <text:s/>1364 <text:s/>1390 V WindowManager: Sent Transition #31 createdAt=07-22 12:23:38.534 via request=TransitionRequestInfo { type = CHANGE, triggerTask = null, remoteTransition = null, displayChange = DisplayChange { displayId = 0, startAbsBounds = null, endAbsBounds = null, startRotation = 0, endRotation = 1, physicalDisplayChanged = false, uiModeChanged = false } }</text:p>
      <text:p text:style-name="Standard">07-22 12:23:38.599 <text:s/>1364 <text:s/>1390 V WindowManager: <text:s text:c="4"/>startWCT=WindowContainerTransaction { changes = {} hops = [] errorCallbackToken=null taskFragmentOrganizer=null }</text:p>
      <text:p text:style-name="Standard">07-22 12:23:38.599 <text:s/>1842 <text:s/>2108 I ImageWallpaper[CanvasEngine_d0_w1]: onFixedRotationFinished mRotation=1, displayRotation=1, configRotation=1, elapsed=393, 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2 fontWeightAdjustment=0 ff=0 bf=0 bts=0 cst=1.0 nightDim=0 themeSeq=0}</text:p>
      <text:p text:style-name="Standard">07-22 12:23:38.599 <text:s/>1364 <text:s/>1390 V WindowManager: <text:s text:c="4"/>info={id=31 t=CHANGE f=0x0 trk=0 r=[0@Point(0, 0)] c=[</text:p>
      <text:p text:style-name="Standard">07-22 12:23:38.599 <text:s/>1364 <text:s/>1390 V WindowManager: <text:s text:c="8"/>{WCT{RemoteToken{e48158c Task{7273b34 #133 type=standard A=10327:com.foxandsheep.nightynight3}}} m=CHANGE f=NONE p=WCT{RemoteToken{407c905 DefaultTaskDisplayArea_d0@246441127}} leash=Surface(name=Task=133)/@0x2e658de sb=Rect(0, 0 - 1080, 2340) eb=Rect(0, 0 - 2340, 1080) d=0 r=0-&gt;1:0 inset=Rect(80, 0 - 0, 0)},</text:p>
      <text:p text:style-name="Standard">07-22 12:23:38.599 <text:s/>1364 <text:s/>1390 V WindowManager: <text:s text:c="8"/>{WCT{RemoteToken{407c905 DefaultTaskDisplayArea_d0@246441127}} m=CHANGE f=IS_TASK_DISPLAY_AREA p=WCT{RemoteToken{97ce229 Display{#0 state=ON size=2340x1080 ROTATION_90}}} leash=Surface(name=DefaultTaskDisplayArea_d0)/@0xb95ad0d sb=Rect(0, 0 - 1080, 2340) eb=Rect(0, 0 - 2340, 1080) d=0 r=0-&gt;1:-1 inset=Rect(0, 0 - 0, 0)},</text:p>
      <text:p text:style-name="Standard">07-22 12:23:38.599 <text:s/>1364 <text:s/>1390 V WindowManager: <text:s text:c="8"/>{WCT{RemoteToken{97ce229 Display{#0 state=ON size=2340x1080 ROTATION_90}}} m=CHANGE f=IS_DISPLAY leash=Surface(name=WindowedMagnification:0:31)/@0xb2cd6eb sb=Rect(0, 0 - 1080, 2340) eb=Rect(0, 0 - 2340, 1080) d=0 r=0-&gt;1:3 inset=Rect(0, 0 - 0, 0)}</text:p>
      <text:p text:style-name="Standard"><text:soft-page-break/>07-22 12:23:38.599 <text:s/>1364 <text:s/>1390 V WindowManager: <text:s text:c="4"/>]}</text:p>
      <text:p text:style-name="Standard">07-22 12:23:38.599 <text:s/>1842 <text:s/>2108 D WindowManagerShell: onFixedRotationFinished: null, state=PipTransitionState(mState=undefined, mInSwipePipToHomeTransition=false)</text:p>
      <text:p text:style-name="Standard">07-22 12:23:38.599 <text:s/>1842 <text:s/>2108 D PipTaskOrganizer: onFixedRotationFinished: PipTaskOrganizer{mState=0, mTaskInfo=null, mLeash=null, mWaitForFixedRotation=true, inSwipePipToHome=false, mPictureInPictureParams=null}</text:p>
      <text:p text:style-name="Standard">07-22 12:23:38.599 <text:s/>1842 <text:s/>1842 D ExpandQSAtOnceController: updateResources(before), enabled:false, SidePosition:null, Ratio:0.0(setting:-1), Width:0</text:p>
      <text:p text:style-name="Standard">07-22 12:23:38.599 <text:s/>1364 <text:s/>1393 I InputManager-JNI: Viewport [0] to add: local:4627039422300187648, isActive: true</text:p>
      <text:p text:style-name="Standard">07-22 12:23:38.600 <text:s/>1364 <text:s/>1393 D InputManager-JNI: Viewport [0] type:1, displayId=0, uniqueId=local:4627039422300187648, orientation=1, logicalFrame=[0, 0][2340, 1080], physicalFrame=[0, 0][2340, 1080], deviceSize=[2340, 1080]</text:p>
      <text:p text:style-name="Standard">07-22 12:23:38.600 <text:s/>1364 <text:s/>2012 I AudioManager: setParameters keyValuePairs = g_hw_display_rotation=1</text:p>
      <text:p text:style-name="Standard">07-22 12:23:38.601 <text:s text:c="2"/>783 <text:s text:c="2"/>898 V sec_audio_hw: sec_dev_set_parameters : g_hw_display_rotation=1</text:p>
      <text:p text:style-name="Standard">07-22 12:23:38.601 <text:s text:c="2"/>783 <text:s text:c="2"/>898 D AudioALSAHardware: +setParameters(): g_hw_display_rotation=1</text:p>
      <text:p text:style-name="Standard">07-22 12:23:38.601 <text:s text:c="2"/>783 <text:s text:c="2"/>898 D AudioALSAHardware: -setParameters(): g_hw_display_rotation=1</text:p>
      <text:p text:style-name="Standard">07-22 12:23:38.602 <text:s/>1364 <text:s/>1551 I InputReader: Reconfiguring input devices, changes=DISPLAY_INFO</text:p>
      <text:p text:style-name="Standard">07-22 12:23:38.602 <text:s/>1842 <text:s/>2108 V WindowManagerShell: Display changed: 0</text:p>
      <text:p text:style-name="Standard">07-22 12:23:38.602 <text:s/>1842 <text:s/>2108 I ImageWallpaper[CanvasEngine_d0_w1]: onDisplayConfigurationChanged displayId=0, newConfig=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1 fontWeightAdjustment=0 ff=0 bf=0 bts=0 cst=1.0 nightDim=0 themeSeq=0}</text:p>
      <text:p text:style-name="Standard">07-22 12:23:38.603 <text:s/>1364 <text:s/>1551 D InputManager: notifyDisplayIdChangedByUser: 0</text:p>
      <text:p text:style-name="Standard">07-22 12:23:38.603 <text:s/>1364 <text:s/>1565 E SemInputDeviceManagerService: onDisplayChanged: 1</text:p>
      <text:p text:style-name="Standard">07-22 12:23:38.603 <text:s/>2357 <text:s/>2357 I HoneySpace.DisplayStyleRepository: onConfigurationChanged</text:p>
      <text:p text:style-name="Standard">07-22 12:23:38.603 <text:s/>1364 <text:s/>1565 D SemInputDevice:TSP: setProperty: not support cmd "ORIENTATION" at supportCommands</text:p>
      <text:p text:style-name="Standard">07-22 12:23:38.603 <text:s/>1364 <text:s/>1565 I SemInputCommandService: setPropertyAllTouch: ORIENTATION,1 retDefault=-5 retExtra=-2</text:p>
      <text:p text:style-name="Standard">07-22 12:23:38.604 <text:s/>1364 <text:s/>1565 I SemInputDeviceManagerService: setMotionControl: maybe not supported or not yet enabled</text:p>
      <text:p text:style-name="Standard">07-22 12:23:38.604 <text:s/>1364 <text:s/>3129 D LiftUpHandler: [LTW] Stopped already.</text:p>
      <text:p text:style-name="Standard">07-22 12:23:38.604 <text:s/>1364 <text:s/>1551 D InputDispatcher: Touchpad properties: xp=1.000, yp=1.000</text:p>
      <text:p text:style-name="Standard">07-22 12:23:38.604 <text:s/>1364 <text:s/>1551 I InputReader: Device reconfigured: id=6, name='sec_touchpad', size 1080x2340, orientation 1, mode 4, display id 0</text:p>
      <text:p text:style-name="Standard">07-22 12:23:38.605 <text:s/>1364 <text:s/>1551 I InputReader: support feature by TSP : 0x121</text:p>
      <text:p text:style-name="Standard">07-22 12:23:38.605 <text:s/>1842 <text:s/>2108 V WindowManagerShell: onTransitionReady android.os.BinderProxy@b10df4e: {id=31 t=CHANGE f=0x0 trk=0 r=[0@Point(0, 0)] c=[{WCT{android.window.IWindowContainerToken$Stub$Proxy@e5022b2} m=CHANGE f=NONE p=WCT{android.window.IWindowContainerToken$Stub$Proxy@a5d3203} <text:soft-page-break/>leash=Surface(name=Task=133)/@0x98bbc8b sb=Rect(0, 0 - 1080, 2340) eb=Rect(0, 0 - 2340, 1080) d=0 r=0-&gt;1:0 inset=Rect(80, 0 - 0, 0)},{WCT{android.window.IWindowContainerToken$Stub$Proxy@3d6580} m=CHANGE f=IS_TASK_DISPLAY_AREA p=WCT{android.window.IWindowContainerToken$Stub$Proxy@1167b9} leash=Surface(name=DefaultTaskDisplayArea_d0)/@0x273d168 sb=Rect(0, 0 - 1080, 2340) eb=Rect(0, 0 - 2340, 1080) d=0 r=0-&gt;1:-1 inset=Rect(0, 0 - 0, 0)},{WCT{android.window.IWindowContainerToken$Stub$Proxy@719b7fe} m=CHANGE f=IS_DISPLAY leash=Surface(name=WindowedMagnification:0:31)/@0x38e0981 sb=Rect(0, 0 - 1080, 2340) eb=Rect(0, 0 - 2340, 1080) d=0 r=0-&gt;1:3 inset=Rect(0, 0 - 0, 0)}]}</text:p>
      <text:p text:style-name="Standard">07-22 12:23:38.606 <text:s/>1842 <text:s/>2108 I SurfaceControl: show, t=StartTransaction_SyncId&lt;31&gt;, sc=Surface(name=DefaultTaskDisplayArea_d0)/@0x273d168, caller=com.android.wm.shell.transition.Transitions.dispatchReady:552 com.android.wm.shell.transition.Transitions.onTransitionReady:119 com.android.wm.shell.transition.Transitions$TransitionPlayerImpl$$ExternalSyntheticLambda0.run:13 android.os.Handler.handleCallback:958 android.os.Handler.dispatchMessage:99 android.os.Looper.loopOnce:230</text:p>
      <text:p text:style-name="Standard">07-22 12:23:38.606 <text:s/>1842 <text:s/>2108 I SurfaceControl: show, t=StartTransaction_SyncId&lt;31&gt;, sc=Surface(name=Task=133)/@0x98bbc8b, caller=com.android.wm.shell.transition.Transitions.dispatchReady:552 com.android.wm.shell.transition.Transitions.onTransitionReady:119 com.android.wm.shell.transition.Transitions$TransitionPlayerImpl$$ExternalSyntheticLambda0.run:13 android.os.Handler.handleCallback:958 android.os.Handler.dispatchMessage:99 android.os.Looper.loopOnce:230</text:p>
      <text:p text:style-name="Standard">07-22 12:23:38.606 <text:s/>1842 <text:s/>2108 V WindowManagerShell: Playing animation for (#31)android.os.BinderProxy@b10df4e@0</text:p>
      <text:p text:style-name="Standard">07-22 12:23:38.606 <text:s/>1842 <text:s/>2108 I SurfaceControl: show, t=StartTransaction_SyncId&lt;31&gt;, sc=Surface(name=Transition Root: Display 0 name="Built-in Screen")/@0x5258a26, caller=com.android.wm.shell.transition.Transitions.playTransition:80 com.android.wm.shell.transition.Transitions.processReadyQueue:195 com.android.wm.shell.transition.Transitions.dispatchReady:762 com.android.wm.shell.transition.Transitions.onTransitionReady:119 com.android.wm.shell.transition.Transitions$TransitionPlayerImpl$$ExternalSyntheticLambda0.run:13 android.os.Handler.handleCallback:958</text:p>
      <text:p text:style-name="Standard">07-22 12:23:38.606 <text:s/>1842 <text:s/>2108 V WindowManagerShell: <text:s/>try handler com.android.wm.shell.transition.DefaultMixedHandler@51b2b5e</text:p>
      <text:p text:style-name="Standard">07-22 12:23:38.606 <text:s/>1842 <text:s/>2108 V WindowManagerShell: <text:s/>try handler com.android.wm.shell.keyguard.KeyguardTransitionHandler@c7c4b3f</text:p>
      <text:p text:style-name="Standard">07-22 12:23:38.606 <text:s/>1842 <text:s/>2108 V WindowManagerShell: <text:s/>try handler com.android.wm.shell.activityembedding.ActivityEmbeddingController@5cce9e9</text:p>
      <text:p text:style-name="Standard">07-22 12:23:38.606 <text:s/>1842 <text:s/>2108 V WindowManagerShell: <text:s/>try handler com.android.wm.shell.recents.RecentsTransitionHandler@abac66e</text:p>
      <text:p text:style-name="Standard">07-22 12:23:38.606 <text:s/>1842 <text:s/>2108 V ShellRecents: RecentsTransitionHandler.startAnimation: no controller found</text:p>
      <text:p text:style-name="Standard">07-22 12:23:38.606 <text:s/>1842 <text:s/>2108 V WindowManagerShell: <text:s/>try handler com.android.wm.shell.pip.PipTransition@110310f</text:p>
      <text:p text:style-name="Standard">07-22 12:23:38.606 <text:s/>1842 <text:s/>2108 V WindowManagerShell: <text:s/>try handler com.android.wm.shell.splitscreen.StageCoordinator@16eed21</text:p>
      <text:p text:style-name="Standard">07-22 12:23:38.606 <text:s/>1842 <text:s/>2108 V WindowManagerShell: <text:s/>try handler com.android.wm.shell.transition.RemoteTransitionHandler@1013546</text:p>
      <text:p text:style-name="Standard">07-22 12:23:38.606 <text:s/>1842 <text:s/>2108 V WindowManagerShell: <text:s/>try handler com.android.wm.shell.transition.DefaultTransitionHandler@5e33307</text:p>
      <text:p text:style-name="Standard"><text:soft-page-break/>07-22 12:23:38.606 <text:s/>1842 <text:s/>2108 V WindowManagerShell: start default transition animation, info = {id=31 t=CHANGE f=0x0 trk=0 r=[0@Point(0, 0)] c=[{WCT{android.window.IWindowContainerToken$Stub$Proxy@e5022b2} m=CHANGE f=NONE p=WCT{android.window.IWindowContainerToken$Stub$Proxy@a5d3203} leash=Surface(name=Task=133)/@0x98bbc8b sb=Rect(0, 0 - 1080, 2340) eb=Rect(0, 0 - 2340, 1080) d=0 r=0-&gt;1:0 inset=Rect(80, 0 - 0, 0)},{WCT{android.window.IWindowContainerToken$Stub$Proxy@3d6580} m=CHANGE f=IS_TASK_DISPLAY_AREA p=WCT{android.window.IWindowContainerToken$Stub$Proxy@1167b9} leash=Surface(name=DefaultTaskDisplayArea_d0)/@0x273d168 sb=Rect(0, 0 - 1080, 2340) eb=Rect(0, 0 - 2340, 1080) d=0 r=0-&gt;1:-1 inset=Rect(0, 0 - 0, 0)},{WCT{android.window.IWindowContainerToken$Stub$Proxy@719b7fe} m=CHANGE f=IS_DISPLAY leash=Surface(name=WindowedMagnification:0:31)/@0x38e0981 sb=Rect(0, 0 - 1080, 2340) eb=Rect(0, 0 - 2340, 1080) d=0 r=0-&gt;1:3 inset=Rect(0, 0 - 0, 0)}]}</text:p>
      <text:p text:style-name="Standard">07-22 12:23:38.606 <text:s/>1842 <text:s/>2108 V WindowManagerShell: Display is changing, resolve the animation hint.</text:p>
      <text:p text:style-name="Standard">07-22 12:23:38.606 <text:s/>1842 <text:s/>2108 V WindowManagerShell: <text:s text:c="2"/>display requests explicit seamless</text:p>
      <text:p text:style-name="Standard">07-22 12:23:38.606 <text:s/>1842 <text:s/>2108 I SurfaceControl: apply is called, name=StartTransaction_SyncId&lt;31&gt;, caller=android.view.SurfaceControl$Transaction.apply:2921 com.android.wm.shell.transition.DefaultTransitionHandler.startAnimation:3226 com.android.wm.shell.transition.Transitions.dispatchTransition:80 com.android.wm.shell.transition.Transitions.playTransition:793 com.android.wm.shell.transition.Transitions.processReadyQueue:195 com.android.wm.shell.transition.Transitions.dispatchReady:762</text:p>
      <text:p text:style-name="Standard">07-22 12:23:38.607 <text:s/>1842 <text:s/>1842 D KeyguardSecIndicationPolicy: <text:s/>remove Item pos = DEFAULT, type = <text:s text:c="4"/>LEGACY_TRANSIENT</text:p>
      <text:p text:style-name="Standard">07-22 12:23:38.607 <text:s/>1842 <text:s/>2153 D StackScroller: onDisplayChanged for predraw skip to 2</text:p>
      <text:p text:style-name="Standard">07-22 12:23:38.608 <text:s/>1842 <text:s/>2108 V WindowManagerShell: Transition animation finished (aborted=false), notifying core (#31)android.os.BinderProxy@b10df4e@0</text:p>
      <text:p text:style-name="Standard">07-22 12:23:38.608 <text:s/>1364 <text:s/>1364 D SGM:GameManager: onDisplayChanged. displyId: 0, state: 2</text:p>
      <text:p text:style-name="Standard">07-22 12:23:38.608 <text:s/>1842 <text:s/>2108 I SurfaceControl: apply is called, name=FinishTransaction_SyncId&lt;31&gt;, caller=android.view.SurfaceControl$Transaction.apply:2921 com.android.wm.shell.transition.Transitions.onFinish:302 com.android.wm.shell.transition.Transitions$$ExternalSyntheticLambda6.onTransitionFinished:15 com.android.wm.shell.transition.DefaultTransitionHandler$$ExternalSyntheticLambda5.run:125 com.android.wm.shell.transition.DefaultTransitionHandler.startAnimation:3329 com.android.wm.shell.transition.Transitions.dispatchTransition:80</text:p>
      <text:p text:style-name="Standard">07-22 12:23:38.608 <text:s/>1364 <text:s/>2077 V WindowManager: Relayout Window{39e9c9a u0 com.foxandsheep.nightynight3/com.unity3d.player.UnityPlayerActivity}: viewVisibility=0 req=2340x1080 ty=1 d0</text:p>
      <text:p text:style-name="Standard">07-22 12:23:38.608 <text:s/>1364 <text:s/>1364 D AODManagerService: requestReCalToTSP IsSingleTouchMode = falserequestedReCalToTSP = false / previousDisplayState = ON</text:p>
      <text:p text:style-name="Standard">07-22 12:23:38.609 <text:s/>1364 <text:s/>1604 D SGM:FgCheckThread: onLooperPrepared(), msg: MSG_LCD_ON</text:p>
      <text:p text:style-name="Standard">07-22 12:23:38.609 <text:s/>1364 <text:s/>1630 D MotionRecognitionService: Receiver: CONFIGURATION_CHANGED</text:p>
      <text:p text:style-name="Standard">07-22 12:23:38.611 <text:s text:c="2"/>803 <text:s text:c="2"/>816 I mtkpower@impl: [setMode] type:5, enabled:0</text:p>
      <text:p text:style-name="Standard">07-22 12:23:38.611 <text:s/>1364 <text:s/>3391 V WindowManager: Finish Transition: TransitionRecord{cc72d3 id=31 type=CHANGE flags=0x0}, caller=com.android.server.wm.WindowOrganizerController.finishTransition:454 android.window.IWindowOrganizerController$Stub.onTransact:286 com.android.server.wm.WindowOrganizerController.onTransact:217</text:p>
      <text:p text:style-name="Standard"><text:soft-page-break/>07-22 12:23:38.612 <text:s/>1364 <text:s/>1390 V WindowManager: Finish Transition #31: created at 07-22 12:23:38.534 collect-started=0.394ms request-sent=0.609ms started=49.018ms ready=55.237ms sent=63.167ms finished=77.544ms</text:p>
      <text:p text:style-name="Standard">07-22 12:23:38.612 <text:s/>1364 <text:s/>2077 V WindowManager: Relayout hash=39e9c9a, pid=14433, syncId=-1: mAttrs={(0,0)(fillxfill) sim={adjust=pan} layoutInDisplayCutoutMode=shortEdges ty=BASE_APPLICATION fmt=TRANSLUCENT wanim=0x10302fc sysuil=true</text:p>
      <text:p text:style-name="Standard">07-22 12:23:38.612 <text:s/>1364 <text:s/>2077 V WindowManager: <text:s text:c="2"/>fl=810580</text:p>
      <text:p text:style-name="Standard">07-22 12:23:38.612 <text:s/>1364 <text:s/>2077 V WindowManager: <text:s text:c="2"/>pfl=12008040</text:p>
      <text:p text:style-name="Standard">07-22 12:23:38.612 <text:s/>1364 <text:s/>2077 V WindowManager: <text:s text:c="2"/>vsysui=1707</text:p>
      <text:p text:style-name="Standard">07-22 12:23:38.612 <text:s/>1364 <text:s/>2077 V WindowManager: <text:s text:c="2"/>apr=LOW_PROFILE_BARS LIGHT_NAVIGATION_BARS</text:p>
      <text:p text:style-name="Standard">07-22 12:23:38.612 <text:s/>1364 <text:s/>2077 V WindowManager: <text:s text:c="2"/>bhv=SHOW_TRANSIENT_BARS_BY_SWIPE</text:p>
      <text:p text:style-name="Standard">07-22 12:23:38.612 <text:s/>1364 <text:s/>2077 V WindowManager: <text:s text:c="2"/>fitSides= naviIconColor=0</text:p>
      <text:p text:style-name="Standard">07-22 12:23:38.612 <text:s/>1364 <text:s/>2077 V WindowManager: <text:s text:c="2"/>sfl=100000}</text:p>
      <text:p text:style-name="Standard">07-22 12:23:38.612 <text:s/>1364 <text:s/>1364 D WALLPAPER_SVC:SemWallpaperManagerService: onReceive: android.intent.action.CONFIGURATION_CHANGED, densityDpi=450, orientation [old=1, new=2]</text:p>
      <text:p text:style-name="Standard">07-22 12:23:38.612 <text:s/>1364 <text:s/>3391 D AsyncRotation_WindowManager: onTransitionFinished {WindowToken{ec98c2 type=2000 android.os.BinderProxy@37fffa4}=com.android.server.wm.AsyncRotationController$Operation@33f037d, WindowToken{94307b2 type=2019 android.os.BinderProxy@95b914}=com.android.server.wm.AsyncRotationController$Operation@492c272}</text:p>
      <text:p text:style-name="Standard">07-22 12:23:38.612 <text:s/>1364 <text:s/>3391 D AsyncRotation_WindowManager: Complete set pending Window{38eb303 u0 NavigationBar0}</text:p>
      <text:p text:style-name="Standard">07-22 12:23:38.612 <text:s/>1364 <text:s/>3391 D AsyncRotation_WindowManager: Complete set pending Window{35456d3 u0 StatusBar}</text:p>
      <text:p text:style-name="Standard">07-22 12:23:38.613 <text:s/>1364 <text:s/>3391 I WindowManager: Destroying surface Surface(name=Splash Screen com.foxandsheep.nightynight3$_1842)/@0xe646367 called by com.android.server.wm.WindowStateAnimator.destroySurface:799 com.android.server.wm.WindowStateAnimator.destroySurfaceLocked:472 com.android.server.wm.WindowState.removeImmediately:2937 com.android.server.wm.WindowState.handleCompleteDeferredRemoval:5777 com.android.server.wm.WindowContainer.handleCompleteDeferredRemoval:1476 com.android.server.wm.ActivityRecord.handleCompleteDeferredRemoval:5171 com.android.server.wm.WindowContainer.handleCompleteDeferredRemoval:1476 com.android.server.wm.TaskFragment.handleCompleteDeferredRemoval:3413</text:p>
      <text:p text:style-name="Standard">07-22 12:23:38.613 <text:s/>1364 <text:s/>1364 D WALLPAPER_SVC:WallpaperManagerService: orientation is changed, notifySemColorListeners</text:p>
      <text:p text:style-name="Standard">07-22 12:23:38.613 14433 14433 I InsetsController: onStateChanged: host=com.foxandsheep.nightynight3/com.unity3d.player.UnityPlayerActivity, from=android.view.ViewRootImpl.relayoutWindow:10072, state=InsetsState: {mDisplayFrame=Rect(0, 0 - 2340, 1080), m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mRoundedCorners=RoundedCorners{[RoundedCorner{position=TopLeft, radius=0, center=Point(0, 0)}, RoundedCorner{position=TopRight, radius=0, center=Point(0, 0)}, <text:soft-page-break/>RoundedCorner{position=BottomRight, radius=0, center=Point(0, 0)}, RoundedCorner{position=BottomLeft, radius=0, center=Point(0, 0)}]} <text:s/>mRoundedCornerFrame=Rect(0, 0 - 2340, 1080), mPrivacyIndicatorBounds=PrivacyIndicatorBounds {static bounds=Rect(2216, 0 - 2340, 68) rotation=1}, mDisplayShape=DisplayShape{ spec=-311912193 displayWidth=1080 displayHeight=2340 physicalPixelDisplaySizeRatio=1.0 rotation=1 offsetX=0 offsetY=0 scale=1.0}, mSources= { InsetsSource: {dfb10001 mType=navigationBars mFrame=[2205,0][2340,1080] mVisible=false mFlags=[]}, InsetsSource: {dfb10004 mType=systemGestures mFrame=[0,0][0,0] mVisible=true mFlags=[]}, InsetsSource: {dfb10005 mType=mandatorySystemGestures mFrame=[2205,0][2340,1080] mVisible=true mFlags=[]}, InsetsSource: {dfb10006 mType=tappableElement mFrame=[2205,0][2340,1080] mVisible=true mFlags=[]}, InsetsSource: {dfb10024 mType=systemGestures mFrame=[0,0][0,0] mVisible=true mFlags=[]}, InsetsSource: {e7e30000 mType=statusBars mFrame=[0,0][2340,68] mVisible=false mFlags=[]}, InsetsSource: {e7e30005 mType=mandatorySystemGestures mFrame=[0,0][2340,68] mVisible=true mFlags=[]}, InsetsSource: {e7e30006 mType=tappableElement mFrame=[0,0][2340,68] mVisible=true mFlags=[]}, InsetsSource: {3 mType=ime mFrame=[0,0][0,0] mVisible=false mFlags=[]}, InsetsSource: {7 mType=displayCutout mFrame=[0,0][80,1080] mVisible=true mFlags=[]} }</text:p>
      <text:p text:style-name="Standard">07-22 12:23:38.614 <text:s/>1364 <text:s/>1630 D MotionRecognitionService: Inject auto rotation : 1</text:p>
      <text:p text:style-name="Standard">07-22 12:23:38.615 <text:s/>1364 <text:s/>3391 V WindowManager: rotationForOrientation(orient=SCREEN_ORIENTATION_USER_LANDSCAPE (11), last=ROTATION_90 (1)); user=ROTATION_0 (0)</text:p>
      <text:p text:style-name="Standard">07-22 12:23:38.615 <text:s/>1364 <text:s/>3391 D WindowManager: rotationForOrientation, orientationSource=ActivityRecord{2debe07 u0 com.foxandsheep.nightynight3/com.unity3d.player.UnityPlayerActivity t133}</text:p>
      <text:p text:style-name="Standard">07-22 12:23:38.615 <text:s/>1364 <text:s/>1630 D SensorService: Motion injection</text:p>
      <text:p text:style-name="Standard">07-22 12:23:38.615 <text:s/>1364 <text:s/>1630 D SensorService: [EAR_TOUCH] : INJECT_AUTO_ROTATION ++++</text:p>
      <text:p text:style-name="Standard">07-22 12:23:38.615 <text:s/>1364 <text:s/>3391 V WindowManager: Computed rotation=ROTATION_90 (1) for display id=0 based on lastOrientation=SCREEN_ORIENTATION_USER_LANDSCAPE (11) and oldRotation=ROTATION_90 (1), caller=com.android.server.wm.DisplayContent.updateRotationUnchecked:2674 com.android.server.wm.WindowManagerService.updateRotationUnchecked:4859 com.android.server.wm.WindowManagerService.updateRotation:4840 com.android.server.wm.Transition.finishTransition:1721 com.android.server.wm.TransitionController.finishTransition:1113 com.android.server.wm.WindowOrganizerController.finishTransition:454</text:p>
      <text:p text:style-name="Standard">07-22 12:23:38.615 <text:s/>1842 <text:s/>2108 V WindowManagerShell: Track 0 became idle</text:p>
      <text:p text:style-name="Standard">07-22 12:23:38.616 <text:s/>1842 <text:s/>2108 V WindowManagerShell: All active transition animations finished</text:p>
      <text:p text:style-name="Standard">07-22 12:23:38.616 <text:s/>1842 <text:s/>2108 V WindowManagerShell: <text:s/>animated by com.android.wm.shell.transition.DefaultTransitionHandler@5e33307</text:p>
      <text:p text:style-name="Standard">07-22 12:23:38.616 <text:s/>1842 <text:s/>2108 V WindowManagerShell: Track 0 became idle</text:p>
      <text:p text:style-name="Standard">07-22 12:23:38.616 <text:s/>1842 <text:s/>2108 V WindowManagerShell: All active transition animations finished</text:p>
      <text:p text:style-name="Standard">07-22 12:23:38.616 <text:s text:c="2"/>858 <text:s text:c="2"/>858 I Layer <text:s text:c="2"/>: id=399 removeFromCurrentState Transition Root: Display 0 name="Built-in Screen"#399 (113)</text:p>
      <text:p text:style-name="Standard">07-22 12:23:38.616 <text:s text:c="2"/>858 <text:s text:c="2"/>858 I Layer <text:s text:c="2"/>: id=3 removeFromCurrentState WindowedMagnification:0:31#3 (113)</text:p>
      <text:p text:style-name="Standard">07-22 12:23:38.616 <text:s text:c="2"/>858 <text:s text:c="2"/>858 I Layer <text:s text:c="2"/>: id=4 removeFromCurrentState HideDisplayCutout:0:14#4 (113)</text:p>
      <text:p text:style-name="Standard">07-22 12:23:38.616 <text:s text:c="2"/>858 <text:s text:c="2"/>858 I Layer <text:s text:c="2"/>: id=5 removeFromCurrentState OneHanded:0:14#5 (113)</text:p>
      <text:p text:style-name="Standard">07-22 12:23:38.616 <text:s text:c="2"/>858 <text:s text:c="2"/>858 I Layer <text:s text:c="2"/>: id=6 removeFromCurrentState FullscreenMagnification:0:0#6 (113)</text:p>
      <text:p text:style-name="Standard"><text:soft-page-break/>07-22 12:23:38.616 <text:s text:c="2"/>858 <text:s text:c="2"/>858 I Layer <text:s text:c="2"/>: id=7 removeFromCurrentState Leaf:0:0#7 (113)</text:p>
      <text:p text:style-name="Standard">07-22 12:23:38.616 <text:s text:c="2"/>858 <text:s text:c="2"/>858 I Layer <text:s text:c="2"/>: id=8 removeFromCurrentState RemoteWallpaperAnim:1:1#8 (113)</text:p>
      <text:p text:style-name="Standard">07-22 12:23:38.616 <text:s text:c="2"/>858 <text:s text:c="2"/>858 I Layer <text:s text:c="2"/>: id=9 removeFromCurrentState FullscreenMagnification:1:1#9 (113)</text:p>
      <text:p text:style-name="Standard">07-22 12:23:38.616 <text:s text:c="2"/>858 <text:s text:c="2"/>858 I Layer <text:s text:c="2"/>: id=10 removeFromCurrentState Leaf:1:1#10 (113)</text:p>
      <text:p text:style-name="Standard">07-22 12:23:38.616 <text:s text:c="2"/>858 <text:s text:c="2"/>858 I Layer <text:s text:c="2"/>: id=68 removeFromCurrentState WallpaperWindowToken{683caf2 token=android.os.Binder@de205a7}#68 (113)</text:p>
      <text:p text:style-name="Standard">07-22 12:23:38.616 <text:s text:c="2"/>858 <text:s text:c="2"/>858 I Layer <text:s text:c="2"/>: id=69 removeFromCurrentState 3d08e23 com.android.systemui.wallpapers.ImageWallpaper_system#69 (113)</text:p>
      <text:p text:style-name="Standard">07-22 12:23:38.616 <text:s text:c="2"/>858 <text:s text:c="2"/>858 I Layer <text:s text:c="2"/>: id=70 removeFromCurrentState com.android.systemui.wallpapers.ImageWallpaper_system$_1842#70 (113)</text:p>
      <text:p text:style-name="Standard">07-22 12:23:38.616 <text:s text:c="2"/>858 <text:s text:c="2"/>858 I Layer <text:s text:c="2"/>: id=71 removeFromCurrentState Wallpaper BBQ wrapper 5_system#71 (113)</text:p>
      <text:p text:style-name="Standard">07-22 12:23:38.616 <text:s text:c="2"/>858 <text:s text:c="2"/>858 I Layer <text:s text:c="2"/>: id=11 removeFromCurrentState FullscreenMagnification:2:12#11 (113)</text:p>
      <text:p text:style-name="Standard">07-22 12:23:38.616 <text:s text:c="2"/>858 <text:s text:c="2"/>858 I Layer <text:s text:c="2"/>: id=12 removeFromCurrentState DefaultTaskDisplayArea_d0#12 (113)</text:p>
      <text:p text:style-name="Standard">07-22 12:23:38.616 <text:s text:c="2"/>858 <text:s text:c="2"/>858 I Layer <text:s text:c="2"/>: id=52 removeFromCurrentState Task=1#52 (113)</text:p>
      <text:p text:style-name="Standard">07-22 12:23:38.616 <text:s text:c="2"/>858 <text:s text:c="2"/>858 I Layer <text:s text:c="2"/>: id=88 removeFromCurrentState Task=126#88 (113)</text:p>
      <text:p text:style-name="Standard">07-22 12:23:38.616 <text:s text:c="2"/>858 <text:s text:c="2"/>858 I Layer <text:s text:c="2"/>: id=89 removeFromCurrentState ActivityRecord{630aadd u0 com.sec.android.app.launcher/.activities.LauncherActivity t126}#89 (113)</text:p>
      <text:p text:style-name="Standard">07-22 12:23:38.616 <text:s text:c="2"/>858 <text:s text:c="2"/>858 I Layer <text:s text:c="2"/>: id=101 removeFromCurrentState 2c4f4ee ActivityRecordInputSink com.sec.android.app.launcher/.Launcher#101 (113)</text:p>
      <text:p text:style-name="Standard">07-22 12:23:38.616 <text:s text:c="2"/>858 <text:s text:c="2"/>858 I Layer <text:s text:c="2"/>: id=90 removeFromCurrentState 63c065a com.sec.android.app.launcher/com.sec.android.app.launcher.activities.LauncherActivity#90 (113)</text:p>
      <text:p text:style-name="Standard">07-22 12:23:38.616 <text:s text:c="2"/>858 <text:s text:c="2"/>858 I Layer <text:s text:c="2"/>: id=372 removeFromCurrentState com.sec.android.app.launcher/com.sec.android.app.launcher.activities.LauncherActivity$_2357#372 (113)</text:p>
      <text:p text:style-name="Standard">07-22 12:23:38.616 <text:s text:c="2"/>858 <text:s text:c="2"/>858 I Layer <text:s text:c="2"/>: id=93 removeFromCurrentState Task=127#93 (113)</text:p>
      <text:p text:style-name="Standard">07-22 12:23:38.616 <text:s text:c="2"/>858 <text:s text:c="2"/>858 I Layer <text:s text:c="2"/>: id=94 removeFromCurrentState ActivityRecord{893a0ee u0 com.sec.android.app.launcher/com.android.quickstep.RecentsActivity t127}#94 (113)</text:p>
      <text:p text:style-name="Standard">07-22 12:23:38.616 <text:s text:c="2"/>858 <text:s text:c="2"/>858 I Layer <text:s text:c="2"/>: id=142 removeFromCurrentState a6788f0 ActivityRecordInputSink com.sec.android.app.launcher/com.android.quickstep.RecentsActivity#142 (113)</text:p>
      <text:p text:style-name="Standard">07-22 12:23:38.616 <text:s text:c="2"/>858 <text:s text:c="2"/>858 I Layer <text:s text:c="2"/>: id=102 removeFromCurrentState da46762 com.sec.android.app.launcher/com.android.quickstep.RecentsActivity#102 (113)</text:p>
      <text:p text:style-name="Standard">07-22 12:23:38.616 <text:s text:c="2"/>858 <text:s text:c="2"/>858 I Layer <text:s text:c="2"/>: id=54 removeFromCurrentState Task=2#54 (113)</text:p>
      <text:p text:style-name="Standard">07-22 12:23:38.616 <text:s text:c="2"/>858 <text:s text:c="2"/>858 I Layer <text:s text:c="2"/>: id=59 removeFromCurrentState Split Background Layer#59 (113)</text:p>
      <text:p text:style-name="Standard">07-22 12:23:38.616 <text:s text:c="2"/>858 <text:s text:c="2"/>858 I Layer <text:s text:c="2"/>: id=55 removeFromCurrentState Task=3#55 (113)</text:p>
      <text:p text:style-name="Standard">07-22 12:23:38.616 <text:s text:c="2"/>858 <text:s text:c="2"/>858 I Layer <text:s text:c="2"/>: id=60 removeFromCurrentState Dim layer#60 (113)</text:p>
      <text:p text:style-name="Standard">07-22 12:23:38.616 <text:s text:c="2"/>858 <text:s text:c="2"/>858 I Layer <text:s text:c="2"/>: id=56 removeFromCurrentState Task=4#56 (113)</text:p>
      <text:p text:style-name="Standard">07-22 12:23:38.616 <text:s text:c="2"/>858 <text:s text:c="2"/>858 I Layer <text:s text:c="2"/>: id=61 removeFromCurrentState Dim layer#61 (113)</text:p>
      <text:p text:style-name="Standard">07-22 12:23:38.616 <text:s text:c="2"/>858 <text:s text:c="2"/>858 I Layer <text:s text:c="2"/>: id=379 removeFromCurrentState Task=133#379 (113)</text:p>
      <text:p text:style-name="Standard">07-22 12:23:38.616 <text:s text:c="2"/>858 <text:s text:c="2"/>858 I Layer <text:s text:c="2"/>: id=380 removeFromCurrentState ActivityRecord{2debe07 u0 com.foxandsheep.nightynight3/com.unity3d.player.UnityPlayerActivity t133}#380 (113)</text:p>
      <text:p text:style-name="Standard">07-22 12:23:38.616 <text:s text:c="2"/>858 <text:s text:c="2"/>858 I Layer <text:s text:c="2"/>: id=385 removeFromCurrentState e8ec021 ActivityRecordInputSink com.foxandsheep.nightynight3/com.unity3d.player.UnityPlayerActivity#385 (113)</text:p>
      <text:p text:style-name="Standard">07-22 12:23:38.616 <text:s text:c="2"/>858 <text:s text:c="2"/>858 I Layer <text:s text:c="2"/>: id=389 removeFromCurrentState 39e9c9a <text:soft-page-break/>com.foxandsheep.nightynight3/com.unity3d.player.UnityPlayerActivity#389 (113)</text:p>
      <text:p text:style-name="Standard">07-22 12:23:38.616 <text:s text:c="2"/>858 <text:s text:c="2"/>858 I Layer <text:s text:c="2"/>: id=390 removeFromCurrentState com.foxandsheep.nightynight3/com.unity3d.player.UnityPlayerActivity$_14433#390 (113)</text:p>
      <text:p text:style-name="Standard">07-22 12:23:38.616 <text:s text:c="2"/>858 <text:s text:c="2"/>858 I Layer <text:s text:c="2"/>: id=391 removeFromCurrentState Bounds for - com.foxandsheep.nightynight3/com.unity3d.player.UnityPlayerActivity@0#391 (113)</text:p>
      <text:p text:style-name="Standard">07-22 12:23:38.616 <text:s text:c="2"/>858 <text:s text:c="2"/>858 I Layer <text:s text:c="2"/>: id=392 removeFromCurrentState SurfaceView[com.foxandsheep.nightynight3/com.unity3d.player.UnityPlayerActivity]@0#392 (113)</text:p>
      <text:p text:style-name="Standard">07-22 12:23:38.616 <text:s/>1842 <text:s/>2576 I DateTimeView: updateAll - getTimeFormat</text:p>
      <text:p text:style-name="Standard">07-22 12:23:38.616 <text:s text:c="2"/>858 <text:s text:c="2"/>858 I Layer <text:s text:c="2"/>: id=394 removeFromCurrentState Background for SurfaceView[com.foxandsheep.nightynight3/com.unity3d.player.UnityPlayerActivity]@0#394 (113)</text:p>
      <text:p text:style-name="Standard">07-22 12:23:38.616 <text:s text:c="2"/>858 <text:s text:c="2"/>858 I Layer <text:s text:c="2"/>: id=393 removeFromCurrentState SurfaceView[com.foxandsheep.nightynight3/com.unity3d.player.UnityPlayerActivity]@0(BLAST)#393 (113)</text:p>
      <text:p text:style-name="Standard">07-22 12:23:38.616 <text:s text:c="2"/>858 <text:s text:c="2"/>858 I Layer <text:s text:c="2"/>: id=17 removeFromCurrentState ImeContainer#17 (113)</text:p>
      <text:p text:style-name="Standard">07-22 12:23:38.616 <text:s text:c="2"/>858 <text:s text:c="2"/>858 I Layer <text:s text:c="2"/>: id=106 removeFromCurrentState WindowToken{74805dc type=2011 android.os.Binder@d3eea4f}#106 (113)</text:p>
      <text:p text:style-name="Standard">07-22 12:23:38.616 <text:s text:c="2"/>858 <text:s text:c="2"/>858 I Layer <text:s text:c="2"/>: id=396 removeFromCurrentState Surface(name=88b50da InputMethod)/@0xb566a01 - animation-leash of insets_animation#396 (113)</text:p>
      <text:p text:style-name="Standard">07-22 12:23:38.616 <text:s text:c="2"/>858 <text:s text:c="2"/>858 I Layer <text:s text:c="2"/>: id=108 removeFromCurrentState 88b50da InputMethod#108 (113)</text:p>
      <text:p text:style-name="Standard">07-22 12:23:38.616 <text:s text:c="2"/>858 <text:s text:c="2"/>858 I Layer <text:s text:c="2"/>: id=381 removeFromCurrentState 9165e1e Splash Screen com.foxandsheep.nightynight3#381 (113)</text:p>
      <text:p text:style-name="Standard">07-22 12:23:38.616 <text:s text:c="2"/>858 <text:s text:c="2"/>858 I Layer <text:s text:c="2"/>: id=383 removeFromCurrentState Splash Screen com.foxandsheep.nightynight3$_1842#383 (113)</text:p>
      <text:p text:style-name="Standard">07-22 12:23:38.616 <text:s text:c="2"/>858 <text:s text:c="2"/>858 I Layer <text:s text:c="2"/>: id=13 removeFromCurrentState ChangeLeashAnchor#13 (113)</text:p>
      <text:p text:style-name="Standard">07-22 12:23:38.616 <text:s text:c="2"/>858 <text:s text:c="2"/>858 I Layer <text:s text:c="2"/>: id=14 removeFromCurrentState FloatingLeashAnchor#14 (113)</text:p>
      <text:p text:style-name="Standard">07-22 12:23:38.616 <text:s text:c="2"/>858 <text:s text:c="2"/>858 I Layer <text:s text:c="2"/>: id=15 removeFromCurrentState Leaf:3:12#15 (113)</text:p>
      <text:p text:style-name="Standard">07-22 12:23:38.616 <text:s text:c="2"/>858 <text:s text:c="2"/>858 I Layer <text:s text:c="2"/>: id=95 removeFromCurrentState TransientLaunchOverlayToken{fb3cb87 token=android.os.BinderProxy@cadfc6}#95 (113)</text:p>
      <text:p text:style-name="Standard">07-22 12:23:38.616 <text:s text:c="2"/>858 <text:s text:c="2"/>858 I Layer <text:s text:c="2"/>: id=96 removeFromCurrentState 9a70e20 RecentsTransitionOverlay#96 (113)</text:p>
      <text:p text:style-name="Standard">07-22 12:23:38.616 <text:s text:c="2"/>858 <text:s text:c="2"/>858 I Layer <text:s text:c="2"/>: id=97 removeFromCurrentState RecentsTransitionOverlay$_2357#97 (113)</text:p>
      <text:p text:style-name="Standard">07-22 12:23:38.616 <text:s text:c="2"/>858 <text:s text:c="2"/>858 I Layer <text:s text:c="2"/>: id=16 removeFromCurrentState ImePlaceholder:13:14#16 (113)</text:p>
      <text:p text:style-name="Standard">07-22 12:23:38.616 <text:s text:c="2"/>858 <text:s text:c="2"/>858 I Layer <text:s text:c="2"/>: id=18 removeFromCurrentState OneHanded:15:15#18 (113)</text:p>
      <text:p text:style-name="Standard">07-22 12:23:38.616 <text:s text:c="2"/>858 <text:s text:c="2"/>858 I Layer <text:s text:c="2"/>: id=19 removeFromCurrentState FullscreenMagnification:15:15#19 (113)</text:p>
      <text:p text:style-name="Standard">07-22 12:23:38.616 <text:s text:c="2"/>858 <text:s text:c="2"/>858 I Layer <text:s text:c="2"/>: id=20 removeFromCurrentState Leaf:15:15#20 (113)</text:p>
      <text:p text:style-name="Standard">07-22 12:23:38.616 <text:s text:c="2"/>858 <text:s text:c="2"/>858 I Layer <text:s text:c="2"/>: id=382 removeFromCurrentState Surface(name=WindowToken{ec98c2 type=2000 android.os.BinderProxy@37fffa4})/@0xd0afc61 - animation-leash of token_transform#382 (113)</text:p>
      <text:p text:style-name="Standard">07-22 12:23:38.616 <text:s text:c="2"/>858 <text:s text:c="2"/>858 I Layer <text:s text:c="2"/>: id=80 removeFromCurrentState WindowToken{ec98c2 type=2000 android.os.BinderProxy@37fffa4}#80 (113)</text:p>
      <text:p text:style-name="Standard">07-22 12:23:38.616 <text:s text:c="2"/>858 <text:s text:c="2"/>858 I Layer <text:s text:c="2"/>: id=397 removeFromCurrentState Surface(name=35456d3 StatusBar)/@0x79343c8 - animation-leash of insets_animation#397 (113)</text:p>
      <text:p text:style-name="Standard">07-22 12:23:38.616 <text:s text:c="2"/>858 <text:s text:c="2"/>858 I Layer <text:s text:c="2"/>: id=81 removeFromCurrentState 35456d3 StatusBar#81 <text:soft-page-break/>(113)</text:p>
      <text:p text:style-name="Standard">07-22 12:23:38.616 <text:s text:c="2"/>858 <text:s text:c="2"/>858 I Layer <text:s text:c="2"/>: id=86 removeFromCurrentState StatusBar$_1842#86 (113)</text:p>
      <text:p text:style-name="Standard">07-22 12:23:38.616 <text:s text:c="2"/>858 <text:s text:c="2"/>858 I Layer <text:s text:c="2"/>: id=21 removeFromCurrentState HideDisplayCutout:16:16#21 (113)</text:p>
      <text:p text:style-name="Standard">07-22 12:23:38.616 <text:s text:c="2"/>858 <text:s text:c="2"/>858 I Layer <text:s text:c="2"/>: id=22 removeFromCurrentState OneHanded:16:16#22 (113)</text:p>
      <text:p text:style-name="Standard">07-22 12:23:38.616 <text:s text:c="2"/>858 <text:s text:c="2"/>858 I Layer <text:s text:c="2"/>: id=23 removeFromCurrentState FullscreenMagnification:16:16#23 (113)</text:p>
      <text:p text:style-name="Standard">07-22 12:23:38.616 <text:s text:c="2"/>858 <text:s text:c="2"/>858 I Layer <text:s text:c="2"/>: id=24 removeFromCurrentState Leaf:16:16#24 (113)</text:p>
      <text:p text:style-name="Standard">07-22 12:23:38.616 <text:s text:c="2"/>858 <text:s text:c="2"/>858 I Layer <text:s text:c="2"/>: id=25 removeFromCurrentState OneHanded:17:17#25 (113)</text:p>
      <text:p text:style-name="Standard">07-22 12:23:38.616 <text:s text:c="2"/>858 <text:s text:c="2"/>858 I Layer <text:s text:c="2"/>: id=26 removeFromCurrentState FullscreenMagnification:17:17#26 (113)</text:p>
      <text:p text:style-name="Standard">07-22 12:23:38.616 <text:s text:c="2"/>858 <text:s text:c="2"/>858 I Layer <text:s text:c="2"/>: id=27 removeFromCurrentState Leaf:17:17#27 (113)</text:p>
      <text:p text:style-name="Standard">07-22 12:23:38.616 <text:s text:c="2"/>858 <text:s text:c="2"/>858 I Layer <text:s text:c="2"/>: id=78 removeFromCurrentState WindowToken{2d91bf8 type=2040 android.os.BinderProxy@21a66a}#78 (113)</text:p>
      <text:p text:style-name="Standard">07-22 12:23:38.616 <text:s text:c="2"/>858 <text:s text:c="2"/>858 I Layer <text:s text:c="2"/>: id=79 removeFromCurrentState 6c6a8d1 NotificationShade#79 (113)</text:p>
      <text:p text:style-name="Standard">07-22 12:23:38.616 <text:s text:c="2"/>858 <text:s text:c="2"/>858 I Layer <text:s text:c="2"/>: id=28 removeFromCurrentState HideDisplayCutout:18:23#28 (113)</text:p>
      <text:p text:style-name="Standard">07-22 12:23:38.616 <text:s text:c="2"/>858 <text:s text:c="2"/>858 I Layer <text:s text:c="2"/>: id=29 removeFromCurrentState OneHanded:18:23#29 (113)</text:p>
      <text:p text:style-name="Standard">07-22 12:23:38.616 <text:s text:c="2"/>858 <text:s text:c="2"/>858 I Layer <text:s text:c="2"/>: id=30 removeFromCurrentState FullscreenMagnification:18:23#30 (113)</text:p>
      <text:p text:style-name="Standard">07-22 12:23:38.616 <text:s text:c="2"/>858 <text:s text:c="2"/>858 I Layer <text:s text:c="2"/>: id=31 removeFromCurrentState Leaf:18:23#31 (113)</text:p>
      <text:p text:style-name="Standard">07-22 12:23:38.616 <text:s text:c="2"/>858 <text:s text:c="2"/>858 I Layer <text:s text:c="2"/>: id=72 removeFromCurrentState WindowToken{35b4dbc type=2415 android.os.BinderProxy@4b4e5af}#72 (113)</text:p>
      <text:p text:style-name="Standard">07-22 12:23:38.616 <text:s text:c="2"/>858 <text:s text:c="2"/>858 I Layer <text:s text:c="2"/>: id=73 removeFromCurrentState af79145 LockscreenShortcutBlur#73 (113)</text:p>
      <text:p text:style-name="Standard">07-22 12:23:38.616 <text:s text:c="2"/>858 <text:s text:c="2"/>858 I Layer <text:s text:c="2"/>: id=32 removeFromCurrentState Leaf:24:25#32 (113)</text:p>
      <text:p text:style-name="Standard">07-22 12:23:38.616 <text:s text:c="2"/>858 <text:s text:c="2"/>858 I Layer <text:s text:c="2"/>: id=75 removeFromCurrentState WindowToken{94307b2 type=2019 android.os.BinderProxy@95b914}#75 (113)</text:p>
      <text:p text:style-name="Standard">07-22 12:23:38.616 <text:s text:c="2"/>858 <text:s text:c="2"/>858 I Layer <text:s text:c="2"/>: id=398 removeFromCurrentState Surface(name=38eb303 NavigationBar0)/@0x91f447 - animation-leash of insets_animation#398 (113)</text:p>
      <text:p text:style-name="Standard">07-22 12:23:38.616 <text:s text:c="2"/>858 <text:s text:c="2"/>858 I Layer <text:s text:c="2"/>: id=76 removeFromCurrentState 38eb303 NavigationBar0#76 (113)</text:p>
      <text:p text:style-name="Standard">07-22 12:23:38.616 <text:s text:c="2"/>858 <text:s text:c="2"/>858 I Layer <text:s text:c="2"/>: id=82 removeFromCurrentState NavigationBar0$_1842#82 (113)</text:p>
      <text:p text:style-name="Standard">07-22 12:23:38.616 <text:s text:c="2"/>858 <text:s text:c="2"/>858 I Layer <text:s text:c="2"/>: id=33 removeFromCurrentState HideDisplayCutout:26:31#33 (113)</text:p>
      <text:p text:style-name="Standard">07-22 12:23:38.616 <text:s text:c="2"/>858 <text:s text:c="2"/>858 I Layer <text:s text:c="2"/>: id=34 removeFromCurrentState OneHanded:26:31#34 (113)</text:p>
      <text:p text:style-name="Standard">07-22 12:23:38.616 <text:s text:c="2"/>858 <text:s text:c="2"/>858 I Layer <text:s text:c="2"/>: id=35 removeFromCurrentState FullscreenMagnification:26:27#35 (113)</text:p>
      <text:p text:style-name="Standard">07-22 12:23:38.616 <text:s text:c="2"/>858 <text:s text:c="2"/>858 I Layer <text:s text:c="2"/>: id=36 removeFromCurrentState Leaf:26:27#36 (113)</text:p>
      <text:p text:style-name="Standard">07-22 12:23:38.616 <text:s text:c="2"/>858 <text:s text:c="2"/>858 I Layer <text:s text:c="2"/>: id=37 removeFromCurrentState Leaf:28:28#37 (113)</text:p>
      <text:p text:style-name="Standard">07-22 12:23:38.616 <text:s text:c="2"/>858 <text:s text:c="2"/>858 I Layer <text:s text:c="2"/>: id=38 removeFromCurrentState FullscreenMagnification:29:31#38 (113)</text:p>
      <text:p text:style-name="Standard">07-22 12:23:38.616 <text:s text:c="2"/>858 <text:s text:c="2"/>858 I Layer <text:s text:c="2"/>: id=39 removeFromCurrentState Leaf:29:31#39 (113)</text:p>
      <text:p text:style-name="Standard">07-22 12:23:38.616 <text:s text:c="2"/>858 <text:s text:c="2"/>858 I Layer <text:s text:c="2"/>: id=57 removeFromCurrentState WindowToken{14916e0 type=2016 android.os.BinderProxy@4d10317}#57 (113)</text:p>
      <text:p text:style-name="Standard"><text:soft-page-break/>07-22 12:23:38.616 <text:s text:c="2"/>858 <text:s text:c="2"/>858 I Layer <text:s text:c="2"/>: id=58 removeFromCurrentState b4670ba ShellDropTarget#58 (113)</text:p>
      <text:p text:style-name="Standard">07-22 12:23:38.616 <text:s text:c="2"/>858 <text:s text:c="2"/>858 I Layer <text:s text:c="2"/>: id=107 removeFromCurrentState WindowToken{b807f17 type=2032 android.os.Binder@472e796}#107 (113)</text:p>
      <text:p text:style-name="Standard">07-22 12:23:38.617 <text:s text:c="2"/>858 <text:s text:c="2"/>858 I Layer <text:s text:c="2"/>: id=12 removeFromCurrentState DefaultTaskDisplayArea_d0#12 (113)</text:p>
      <text:p text:style-name="Standard">07-22 12:23:38.617 <text:s text:c="2"/>858 <text:s text:c="2"/>858 I Layer <text:s text:c="2"/>: id=52 removeFromCurrentState Task=1#52 (113)</text:p>
      <text:p text:style-name="Standard">07-22 12:23:38.617 <text:s text:c="2"/>858 <text:s text:c="2"/>858 I Layer <text:s text:c="2"/>: id=88 removeFromCurrentState Task=126#88 (113)</text:p>
      <text:p text:style-name="Standard">07-22 12:23:38.617 <text:s text:c="2"/>858 <text:s text:c="2"/>858 I Layer <text:s text:c="2"/>: id=89 removeFromCurrentState ActivityRecord{630aadd u0 com.sec.android.app.launcher/.activities.LauncherActivity t126}#89 (113)</text:p>
      <text:p text:style-name="Standard">07-22 12:23:38.617 <text:s text:c="2"/>858 <text:s text:c="2"/>858 I Layer <text:s text:c="2"/>: id=101 removeFromCurrentState 2c4f4ee ActivityRecordInputSink com.sec.android.app.launcher/.Launcher#101 (113)</text:p>
      <text:p text:style-name="Standard">07-22 12:23:38.617 <text:s text:c="2"/>858 <text:s text:c="2"/>858 I Layer <text:s text:c="2"/>: id=90 removeFromCurrentState 63c065a com.sec.android.app.launcher/com.sec.android.app.launcher.activities.LauncherActivity#90 (113)</text:p>
      <text:p text:style-name="Standard">07-22 12:23:38.617 <text:s text:c="2"/>858 <text:s text:c="2"/>858 I Layer <text:s text:c="2"/>: id=372 removeFromCurrentState com.sec.android.app.launcher/com.sec.android.app.launcher.activities.LauncherActivity$_2357#372 (113)</text:p>
      <text:p text:style-name="Standard">07-22 12:23:38.617 <text:s text:c="2"/>858 <text:s text:c="2"/>858 I Layer <text:s text:c="2"/>: id=93 removeFromCurrentState Task=127#93 (113)</text:p>
      <text:p text:style-name="Standard">07-22 12:23:38.617 <text:s text:c="2"/>858 <text:s text:c="2"/>858 I Layer <text:s text:c="2"/>: id=94 removeFromCurrentState ActivityRecord{893a0ee u0 com.sec.android.app.launcher/com.android.quickstep.RecentsActivity t127}#94 (113)</text:p>
      <text:p text:style-name="Standard">07-22 12:23:38.617 <text:s text:c="2"/>858 <text:s text:c="2"/>858 I Layer <text:s text:c="2"/>: id=142 removeFromCurrentState a6788f0 ActivityRecordInputSink com.sec.android.app.launcher/com.android.quickstep.RecentsActivity#142 (113)</text:p>
      <text:p text:style-name="Standard">07-22 12:23:38.617 <text:s text:c="2"/>858 <text:s text:c="2"/>858 I Layer <text:s text:c="2"/>: id=102 removeFromCurrentState da46762 com.sec.android.app.launcher/com.android.quickstep.RecentsActivity#102 (113)</text:p>
      <text:p text:style-name="Standard">07-22 12:23:38.617 <text:s text:c="2"/>858 <text:s text:c="2"/>858 I Layer <text:s text:c="2"/>: id=54 removeFromCurrentState Task=2#54 (113)</text:p>
      <text:p text:style-name="Standard">07-22 12:23:38.617 <text:s text:c="2"/>858 <text:s text:c="2"/>858 I Layer <text:s text:c="2"/>: id=59 removeFromCurrentState Split Background Layer#59 (113)</text:p>
      <text:p text:style-name="Standard">07-22 12:23:38.617 <text:s text:c="2"/>858 <text:s text:c="2"/>858 I Layer <text:s text:c="2"/>: id=55 removeFromCurrentState Task=3#55 (113)</text:p>
      <text:p text:style-name="Standard">07-22 12:23:38.617 <text:s text:c="2"/>858 <text:s text:c="2"/>858 I Layer <text:s text:c="2"/>: id=60 removeFromCurrentState Dim layer#60 (113)</text:p>
      <text:p text:style-name="Standard">07-22 12:23:38.617 <text:s text:c="2"/>858 <text:s text:c="2"/>858 I Layer <text:s text:c="2"/>: id=56 removeFromCurrentState Task=4#56 (113)</text:p>
      <text:p text:style-name="Standard">07-22 12:23:38.617 <text:s text:c="2"/>858 <text:s text:c="2"/>858 I Layer <text:s text:c="2"/>: id=61 removeFromCurrentState Dim layer#61 (113)</text:p>
      <text:p text:style-name="Standard">07-22 12:23:38.617 <text:s text:c="2"/>858 <text:s text:c="2"/>858 I Layer <text:s text:c="2"/>: id=379 removeFromCurrentState Task=133#379 (113)</text:p>
      <text:p text:style-name="Standard">07-22 12:23:38.617 <text:s text:c="2"/>858 <text:s text:c="2"/>858 I Layer <text:s text:c="2"/>: id=380 removeFromCurrentState ActivityRecord{2debe07 u0 com.foxandsheep.nightynight3/com.unity3d.player.UnityPlayerActivity t133}#380 (113)</text:p>
      <text:p text:style-name="Standard">07-22 12:23:38.617 <text:s text:c="2"/>858 <text:s text:c="2"/>858 I Layer <text:s text:c="2"/>: id=385 removeFromCurrentState e8ec021 ActivityRecordInputSink com.foxandsheep.nightynight3/com.unity3d.player.UnityPlayerActivity#385 (113)</text:p>
      <text:p text:style-name="Standard">07-22 12:23:38.617 <text:s text:c="2"/>858 <text:s text:c="2"/>858 I Layer <text:s text:c="2"/>: id=389 removeFromCurrentState 39e9c9a com.foxandsheep.nightynight3/com.unity3d.player.UnityPlayerActivity#389 (113)</text:p>
      <text:p text:style-name="Standard">07-22 12:23:38.617 <text:s text:c="2"/>858 <text:s text:c="2"/>858 I Layer <text:s text:c="2"/>: id=390 removeFromCurrentState com.foxandsheep.nightynight3/com.unity3d.player.UnityPlayerActivity$_14433#390 (113)</text:p>
      <text:p text:style-name="Standard">07-22 12:23:38.617 <text:s text:c="2"/>858 <text:s text:c="2"/>858 I Layer <text:s text:c="2"/>: id=391 removeFromCurrentState Bounds for - com.foxandsheep.nightynight3/com.unity3d.player.UnityPlayerActivity@0#391 (113)</text:p>
      <text:p text:style-name="Standard">07-22 12:23:38.617 <text:s text:c="2"/>858 <text:s text:c="2"/>858 I Layer <text:s text:c="2"/>: id=392 removeFromCurrentState SurfaceView[com.foxandsheep.nightynight3/com.unity3d.player.UnityPlayerActivity]@0#392 (113)</text:p>
      <text:p text:style-name="Standard">07-22 12:23:38.617 <text:s text:c="2"/>858 <text:s text:c="2"/>858 I Layer <text:s text:c="2"/>: id=394 removeFromCurrentState Background for SurfaceView[com.foxandsheep.nightynight3/com.unity3d.player.UnityPlayerActivity]@0#394 (113)</text:p>
      <text:p text:style-name="Standard">07-22 12:23:38.617 <text:s text:c="2"/>858 <text:s text:c="2"/>858 I Layer <text:s text:c="2"/>: id=393 removeFromCurrentState <text:soft-page-break/>SurfaceView[com.foxandsheep.nightynight3/com.unity3d.player.UnityPlayerActivity]@0(BLAST)#393 (113)</text:p>
      <text:p text:style-name="Standard">07-22 12:23:38.617 <text:s text:c="2"/>858 <text:s text:c="2"/>858 I Layer <text:s text:c="2"/>: id=17 removeFromCurrentState ImeContainer#17 (113)</text:p>
      <text:p text:style-name="Standard">07-22 12:23:38.617 <text:s text:c="2"/>858 <text:s text:c="2"/>858 I Layer <text:s text:c="2"/>: id=106 removeFromCurrentState WindowToken{74805dc type=2011 android.os.Binder@d3eea4f}#106 (113)</text:p>
      <text:p text:style-name="Standard">07-22 12:23:38.617 <text:s text:c="2"/>858 <text:s text:c="2"/>858 I Layer <text:s text:c="2"/>: id=396 removeFromCurrentState Surface(name=88b50da InputMethod)/@0xb566a01 - animation-leash of insets_animation#396 (113)</text:p>
      <text:p text:style-name="Standard">07-22 12:23:38.617 <text:s text:c="2"/>858 <text:s text:c="2"/>858 I Layer <text:s text:c="2"/>: id=108 removeFromCurrentState 88b50da InputMethod#108 (113)</text:p>
      <text:p text:style-name="Standard">07-22 12:23:38.617 <text:s text:c="2"/>858 <text:s text:c="2"/>858 I Layer <text:s text:c="2"/>: id=381 removeFromCurrentState 9165e1e Splash Screen com.foxandsheep.nightynight3#381 (113)</text:p>
      <text:p text:style-name="Standard">07-22 12:23:38.617 <text:s text:c="2"/>858 <text:s text:c="2"/>858 I Layer <text:s text:c="2"/>: id=383 removeFromCurrentState Splash Screen com.foxandsheep.nightynight3$_1842#383 (113)</text:p>
      <text:p text:style-name="Standard">07-22 12:23:38.617 <text:s text:c="2"/>858 <text:s text:c="2"/>858 I Layer <text:s text:c="2"/>: id=13 removeFromCurrentState ChangeLeashAnchor#13 (113)</text:p>
      <text:p text:style-name="Standard">07-22 12:23:38.617 <text:s text:c="2"/>858 <text:s text:c="2"/>858 I Layer <text:s text:c="2"/>: id=14 removeFromCurrentState FloatingLeashAnchor#14 (113)</text:p>
      <text:p text:style-name="Standard">07-22 12:23:38.617 <text:s text:c="2"/>858 <text:s text:c="2"/>858 I Layer <text:s text:c="2"/>: id=3 addToCurrentState WindowedMagnification:0:31#3 (113)</text:p>
      <text:p text:style-name="Standard">07-22 12:23:38.617 <text:s text:c="2"/>858 <text:s text:c="2"/>858 I Layer <text:s text:c="2"/>: id=4 addToCurrentState HideDisplayCutout:0:14#4 (113)</text:p>
      <text:p text:style-name="Standard">07-22 12:23:38.617 <text:s text:c="2"/>858 <text:s text:c="2"/>858 I Layer <text:s text:c="2"/>: id=5 addToCurrentState OneHanded:0:14#5 (113)</text:p>
      <text:p text:style-name="Standard">07-22 12:23:38.617 <text:s text:c="2"/>858 <text:s text:c="2"/>858 I Layer <text:s text:c="2"/>: id=6 addToCurrentState FullscreenMagnification:0:0#6 (113)</text:p>
      <text:p text:style-name="Standard">07-22 12:23:38.617 <text:s text:c="2"/>858 <text:s text:c="2"/>858 I Layer <text:s text:c="2"/>: id=7 addToCurrentState Leaf:0:0#7 (113)</text:p>
      <text:p text:style-name="Standard">07-22 12:23:38.617 <text:s text:c="2"/>858 <text:s text:c="2"/>858 I Layer <text:s text:c="2"/>: id=8 addToCurrentState RemoteWallpaperAnim:1:1#8 (113)</text:p>
      <text:p text:style-name="Standard">07-22 12:23:38.617 <text:s text:c="2"/>858 <text:s text:c="2"/>858 I Layer <text:s text:c="2"/>: id=9 addToCurrentState FullscreenMagnification:1:1#9 (113)</text:p>
      <text:p text:style-name="Standard">07-22 12:23:38.617 <text:s text:c="2"/>858 <text:s text:c="2"/>858 I Layer <text:s text:c="2"/>: id=10 addToCurrentState Leaf:1:1#10 (113)</text:p>
      <text:p text:style-name="Standard">07-22 12:23:38.617 <text:s text:c="2"/>858 <text:s text:c="2"/>858 I Layer <text:s text:c="2"/>: id=68 addToCurrentState WallpaperWindowToken{683caf2 token=android.os.Binder@de205a7}#68 (113)</text:p>
      <text:p text:style-name="Standard">07-22 12:23:38.617 <text:s text:c="2"/>858 <text:s text:c="2"/>858 I Layer <text:s text:c="2"/>: id=69 addToCurrentState 3d08e23 com.android.systemui.wallpapers.ImageWallpaper_system#69 (113)</text:p>
      <text:p text:style-name="Standard">07-22 12:23:38.617 <text:s text:c="2"/>858 <text:s text:c="2"/>858 I Layer <text:s text:c="2"/>: id=70 addToCurrentState com.android.systemui.wallpapers.ImageWallpaper_system$_1842#70 (113)</text:p>
      <text:p text:style-name="Standard">07-22 12:23:38.617 <text:s text:c="2"/>858 <text:s text:c="2"/>858 I Layer <text:s text:c="2"/>: id=71 addToCurrentState Wallpaper BBQ wrapper 5_system#71 (113)</text:p>
      <text:p text:style-name="Standard">07-22 12:23:38.617 <text:s text:c="2"/>858 <text:s text:c="2"/>858 I Layer <text:s text:c="2"/>: id=11 addToCurrentState FullscreenMagnification:2:12#11 (113)</text:p>
      <text:p text:style-name="Standard">07-22 12:23:38.617 <text:s text:c="2"/>858 <text:s text:c="2"/>858 I Layer <text:s text:c="2"/>: id=12 addToCurrentState DefaultTaskDisplayArea_d0#12 (113)</text:p>
      <text:p text:style-name="Standard">07-22 12:23:38.617 <text:s text:c="2"/>858 <text:s text:c="2"/>858 I Layer <text:s text:c="2"/>: id=52 addToCurrentState Task=1#52 (113)</text:p>
      <text:p text:style-name="Standard">07-22 12:23:38.617 <text:s text:c="2"/>858 <text:s text:c="2"/>858 I Layer <text:s text:c="2"/>: id=88 addToCurrentState Task=126#88 (113)</text:p>
      <text:p text:style-name="Standard">07-22 12:23:38.617 <text:s text:c="2"/>858 <text:s text:c="2"/>858 I Layer <text:s text:c="2"/>: id=89 addToCurrentState ActivityRecord{630aadd u0 com.sec.android.app.launcher/.activities.LauncherActivity t126}#89 (113)</text:p>
      <text:p text:style-name="Standard">07-22 12:23:38.617 <text:s text:c="2"/>858 <text:s text:c="2"/>858 I Layer <text:s text:c="2"/>: id=101 addToCurrentState 2c4f4ee ActivityRecordInputSink com.sec.android.app.launcher/.Launcher#101 (113)</text:p>
      <text:p text:style-name="Standard">07-22 12:23:38.617 <text:s text:c="2"/>858 <text:s text:c="2"/>858 I Layer <text:s text:c="2"/>: id=90 addToCurrentState 63c065a com.sec.android.app.launcher/com.sec.android.app.launcher.activities.LauncherActivity#90 (113)</text:p>
      <text:p text:style-name="Standard">07-22 12:23:38.617 <text:s text:c="2"/>858 <text:s text:c="2"/>858 I Layer <text:s text:c="2"/>: id=372 addToCurrentState com.sec.android.app.launcher/com.sec.android.app.launcher.activities.LauncherActivity$_2357#372 (113)</text:p>
      <text:p text:style-name="Standard"><text:soft-page-break/>07-22 12:23:38.617 <text:s text:c="2"/>858 <text:s text:c="2"/>858 I Layer <text:s text:c="2"/>: id=93 addToCurrentState Task=127#93 (113)</text:p>
      <text:p text:style-name="Standard">07-22 12:23:38.617 <text:s text:c="2"/>858 <text:s text:c="2"/>858 I Layer <text:s text:c="2"/>: id=94 addToCurrentState ActivityRecord{893a0ee u0 com.sec.android.app.launcher/com.android.quickstep.RecentsActivity t127}#94 (113)</text:p>
      <text:p text:style-name="Standard">07-22 12:23:38.617 <text:s text:c="2"/>858 <text:s text:c="2"/>858 I Layer <text:s text:c="2"/>: id=142 addToCurrentState a6788f0 ActivityRecordInputSink com.sec.android.app.launcher/com.android.quickstep.RecentsActivity#142 (113)</text:p>
      <text:p text:style-name="Standard">07-22 12:23:38.617 <text:s text:c="2"/>858 <text:s text:c="2"/>858 I Layer <text:s text:c="2"/>: id=102 addToCurrentState da46762 com.sec.android.app.launcher/com.android.quickstep.RecentsActivity#102 (113)</text:p>
      <text:p text:style-name="Standard">07-22 12:23:38.617 <text:s text:c="2"/>858 <text:s text:c="2"/>858 I Layer <text:s text:c="2"/>: id=54 addToCurrentState Task=2#54 (113)</text:p>
      <text:p text:style-name="Standard">07-22 12:23:38.617 <text:s text:c="2"/>858 <text:s text:c="2"/>858 I Layer <text:s text:c="2"/>: id=59 addToCurrentState Split Background Layer#59 (113)</text:p>
      <text:p text:style-name="Standard">07-22 12:23:38.617 <text:s text:c="2"/>858 <text:s text:c="2"/>858 I Layer <text:s text:c="2"/>: id=55 addToCurrentState Task=3#55 (113)</text:p>
      <text:p text:style-name="Standard">07-22 12:23:38.617 <text:s text:c="2"/>858 <text:s text:c="2"/>858 I Layer <text:s text:c="2"/>: id=60 addToCurrentState Dim layer#60 (113)</text:p>
      <text:p text:style-name="Standard">07-22 12:23:38.617 <text:s text:c="2"/>858 <text:s text:c="2"/>858 I Layer <text:s text:c="2"/>: id=56 addToCurrentState Task=4#56 (113)</text:p>
      <text:p text:style-name="Standard">07-22 12:23:38.617 <text:s text:c="2"/>858 <text:s text:c="2"/>858 I Layer <text:s text:c="2"/>: id=61 addToCurrentState Dim layer#61 (113)</text:p>
      <text:p text:style-name="Standard">07-22 12:23:38.617 <text:s text:c="2"/>858 <text:s text:c="2"/>858 I Layer <text:s text:c="2"/>: id=379 addToCurrentState Task=133#379 (113)</text:p>
      <text:p text:style-name="Standard">07-22 12:23:38.617 <text:s text:c="2"/>858 <text:s text:c="2"/>858 I Layer <text:s text:c="2"/>: id=380 addToCurrentState ActivityRecord{2debe07 u0 com.foxandsheep.nightynight3/com.unity3d.player.UnityPlayerActivity t133}#380 (113)</text:p>
      <text:p text:style-name="Standard">07-22 12:23:38.617 <text:s text:c="2"/>858 <text:s text:c="2"/>858 I Layer <text:s text:c="2"/>: id=385 addToCurrentState e8ec021 ActivityRecordInputSink com.foxandsheep.nightynight3/com.unity3d.player.UnityPlayerActivity#385 (113)</text:p>
      <text:p text:style-name="Standard">07-22 12:23:38.617 <text:s text:c="2"/>858 <text:s text:c="2"/>858 I Layer <text:s text:c="2"/>: id=389 addToCurrentState 39e9c9a com.foxandsheep.nightynight3/com.unity3d.player.UnityPlayerActivity#389 (113)</text:p>
      <text:p text:style-name="Standard">07-22 12:23:38.617 <text:s text:c="2"/>858 <text:s text:c="2"/>858 I Layer <text:s text:c="2"/>: id=390 addToCurrentState com.foxandsheep.nightynight3/com.unity3d.player.UnityPlayerActivity$_14433#390 (113)</text:p>
      <text:p text:style-name="Standard">07-22 12:23:38.617 <text:s text:c="2"/>858 <text:s text:c="2"/>858 I Layer <text:s text:c="2"/>: id=391 addToCurrentState Bounds for - com.foxandsheep.nightynight3/com.unity3d.player.UnityPlayerActivity@0#391 (113)</text:p>
      <text:p text:style-name="Standard">07-22 12:23:38.617 <text:s text:c="2"/>858 <text:s text:c="2"/>858 I Layer <text:s text:c="2"/>: id=392 addToCurrentState SurfaceView[com.foxandsheep.nightynight3/com.unity3d.player.UnityPlayerActivity]@0#392 (113)</text:p>
      <text:p text:style-name="Standard">07-22 12:23:38.617 <text:s text:c="2"/>858 <text:s text:c="2"/>858 I Layer <text:s text:c="2"/>: id=394 addToCurrentState Background for SurfaceView[com.foxandsheep.nightynight3/com.unity3d.player.UnityPlayerActivity]@0#394 (113)</text:p>
      <text:p text:style-name="Standard">07-22 12:23:38.617 <text:s text:c="2"/>858 <text:s text:c="2"/>858 I Layer <text:s text:c="2"/>: id=393 addToCurrentState SurfaceView[com.foxandsheep.nightynight3/com.unity3d.player.UnityPlayerActivity]@0(BLAST)#393 (113)</text:p>
      <text:p text:style-name="Standard">07-22 12:23:38.617 <text:s text:c="2"/>858 <text:s text:c="2"/>858 I Layer <text:s text:c="2"/>: id=17 addToCurrentState ImeContainer#17 (113)</text:p>
      <text:p text:style-name="Standard">07-22 12:23:38.617 <text:s text:c="2"/>858 <text:s text:c="2"/>858 I Layer <text:s text:c="2"/>: id=106 addToCurrentState WindowToken{74805dc type=2011 android.os.Binder@d3eea4f}#106 (113)</text:p>
      <text:p text:style-name="Standard">07-22 12:23:38.617 <text:s text:c="2"/>858 <text:s text:c="2"/>858 I Layer <text:s text:c="2"/>: id=396 addToCurrentState Surface(name=88b50da InputMethod)/@0xb566a01 - animation-leash of insets_animation#396 (113)</text:p>
      <text:p text:style-name="Standard">07-22 12:23:38.617 <text:s text:c="2"/>858 <text:s text:c="2"/>858 I Layer <text:s text:c="2"/>: id=108 addToCurrentState 88b50da InputMethod#108 (113)</text:p>
      <text:p text:style-name="Standard">07-22 12:23:38.617 <text:s text:c="2"/>858 <text:s text:c="2"/>858 I Layer <text:s text:c="2"/>: id=381 addToCurrentState 9165e1e Splash Screen com.foxandsheep.nightynight3#381 (113)</text:p>
      <text:p text:style-name="Standard">07-22 12:23:38.617 <text:s text:c="2"/>858 <text:s text:c="2"/>858 I Layer <text:s text:c="2"/>: id=383 addToCurrentState Splash Screen com.foxandsheep.nightynight3$_1842#383 (113)</text:p>
      <text:p text:style-name="Standard">07-22 12:23:38.617 <text:s text:c="2"/>858 <text:s text:c="2"/>858 I Layer <text:s text:c="2"/>: id=13 addToCurrentState ChangeLeashAnchor#13 (113)</text:p>
      <text:p text:style-name="Standard">07-22 12:23:38.617 <text:s text:c="2"/>858 <text:s text:c="2"/>858 I Layer <text:s text:c="2"/>: id=14 addToCurrentState FloatingLeashAnchor#14 (113)</text:p>
      <text:p text:style-name="Standard">07-22 12:23:38.617 <text:s text:c="2"/>858 <text:s text:c="2"/>858 I Layer <text:s text:c="2"/>: id=15 addToCurrentState Leaf:3:12#15 (113)</text:p>
      <text:p text:style-name="Standard">07-22 12:23:38.617 <text:s text:c="2"/>858 <text:s text:c="2"/>858 I Layer <text:s text:c="2"/>: id=95 addToCurrentState TransientLaunchOverlayToken{fb3cb87 token=android.os.BinderProxy@cadfc6}#95 (113)</text:p>
      <text:p text:style-name="Standard"><text:soft-page-break/>07-22 12:23:38.617 <text:s text:c="2"/>858 <text:s text:c="2"/>858 I Layer <text:s text:c="2"/>: id=96 addToCurrentState 9a70e20 RecentsTransitionOverlay#96 (113)</text:p>
      <text:p text:style-name="Standard">07-22 12:23:38.617 <text:s text:c="2"/>858 <text:s text:c="2"/>858 I Layer <text:s text:c="2"/>: id=97 addToCurrentState RecentsTransitionOverlay$_2357#97 (113)</text:p>
      <text:p text:style-name="Standard">07-22 12:23:38.617 <text:s text:c="2"/>858 <text:s text:c="2"/>858 I Layer <text:s text:c="2"/>: id=16 addToCurrentState ImePlaceholder:13:14#16 (113)</text:p>
      <text:p text:style-name="Standard">07-22 12:23:38.617 <text:s text:c="2"/>858 <text:s text:c="2"/>858 I Layer <text:s text:c="2"/>: id=18 addToCurrentState OneHanded:15:15#18 (113)</text:p>
      <text:p text:style-name="Standard">07-22 12:23:38.617 <text:s text:c="2"/>858 <text:s text:c="2"/>858 I Layer <text:s text:c="2"/>: id=19 addToCurrentState FullscreenMagnification:15:15#19 (113)</text:p>
      <text:p text:style-name="Standard">07-22 12:23:38.617 <text:s text:c="2"/>858 <text:s text:c="2"/>858 I Layer <text:s text:c="2"/>: id=20 addToCurrentState Leaf:15:15#20 (113)</text:p>
      <text:p text:style-name="Standard">07-22 12:23:38.617 <text:s text:c="2"/>858 <text:s text:c="2"/>858 I Layer <text:s text:c="2"/>: id=382 addToCurrentState Surface(name=WindowToken{ec98c2 type=2000 android.os.BinderProxy@37fffa4})/@0xd0afc61 - animation-leash of token_transform#382 (113)</text:p>
      <text:p text:style-name="Standard">07-22 12:23:38.617 <text:s text:c="2"/>858 <text:s text:c="2"/>858 I Layer <text:s text:c="2"/>: id=80 addToCurrentState WindowToken{ec98c2 type=2000 android.os.BinderProxy@37fffa4}#80 (113)</text:p>
      <text:p text:style-name="Standard">07-22 12:23:38.617 <text:s text:c="2"/>858 <text:s text:c="2"/>858 I Layer <text:s text:c="2"/>: id=397 addToCurrentState Surface(name=35456d3 StatusBar)/@0x79343c8 - animation-leash of insets_animation#397 (113)</text:p>
      <text:p text:style-name="Standard">07-22 12:23:38.617 <text:s text:c="2"/>858 <text:s text:c="2"/>858 I Layer <text:s text:c="2"/>: id=81 addToCurrentState 35456d3 StatusBar#81 (113)</text:p>
      <text:p text:style-name="Standard">07-22 12:23:38.617 <text:s text:c="2"/>858 <text:s text:c="2"/>858 I Layer <text:s text:c="2"/>: id=86 addToCurrentState StatusBar$_1842#86 (113)</text:p>
      <text:p text:style-name="Standard">07-22 12:23:38.617 <text:s text:c="2"/>858 <text:s text:c="2"/>858 I Layer <text:s text:c="2"/>: id=21 addToCurrentState HideDisplayCutout:16:16#21 (113)</text:p>
      <text:p text:style-name="Standard">07-22 12:23:38.617 <text:s text:c="2"/>858 <text:s text:c="2"/>858 I Layer <text:s text:c="2"/>: id=22 addToCurrentState OneHanded:16:16#22 (113)</text:p>
      <text:p text:style-name="Standard">07-22 12:23:38.617 <text:s text:c="2"/>858 <text:s text:c="2"/>858 I Layer <text:s text:c="2"/>: id=23 addToCurrentState FullscreenMagnification:16:16#23 (113)</text:p>
      <text:p text:style-name="Standard">07-22 12:23:38.617 <text:s text:c="2"/>858 <text:s text:c="2"/>858 I Layer <text:s text:c="2"/>: id=24 addToCurrentState Leaf:16:16#24 (113)</text:p>
      <text:p text:style-name="Standard">07-22 12:23:38.617 <text:s text:c="2"/>858 <text:s text:c="2"/>858 I Layer <text:s text:c="2"/>: id=25 addToCurrentState OneHanded:17:17#25 (113)</text:p>
      <text:p text:style-name="Standard">07-22 12:23:38.617 <text:s text:c="2"/>858 <text:s text:c="2"/>858 I Layer <text:s text:c="2"/>: id=26 addToCurrentState FullscreenMagnification:17:17#26 (113)</text:p>
      <text:p text:style-name="Standard">07-22 12:23:38.617 <text:s text:c="2"/>858 <text:s text:c="2"/>858 I Layer <text:s text:c="2"/>: id=27 addToCurrentState Leaf:17:17#27 (113)</text:p>
      <text:p text:style-name="Standard">07-22 12:23:38.617 <text:s text:c="2"/>858 <text:s text:c="2"/>858 I Layer <text:s text:c="2"/>: id=78 addToCurrentState WindowToken{2d91bf8 type=2040 android.os.BinderProxy@21a66a}#78 (113)</text:p>
      <text:p text:style-name="Standard">07-22 12:23:38.617 <text:s text:c="2"/>858 <text:s text:c="2"/>858 I Layer <text:s text:c="2"/>: id=79 addToCurrentState 6c6a8d1 NotificationShade#79 (113)</text:p>
      <text:p text:style-name="Standard">07-22 12:23:38.617 <text:s text:c="2"/>858 <text:s text:c="2"/>858 I Layer <text:s text:c="2"/>: id=28 addToCurrentState HideDisplayCutout:18:23#28 (113)</text:p>
      <text:p text:style-name="Standard">07-22 12:23:38.617 <text:s text:c="2"/>858 <text:s text:c="2"/>858 I Layer <text:s text:c="2"/>: id=29 addToCurrentState OneHanded:18:23#29 (113)</text:p>
      <text:p text:style-name="Standard">07-22 12:23:38.617 <text:s text:c="2"/>858 <text:s text:c="2"/>858 I Layer <text:s text:c="2"/>: id=30 addToCurrentState FullscreenMagnification:18:23#30 (113)</text:p>
      <text:p text:style-name="Standard">07-22 12:23:38.617 <text:s text:c="2"/>858 <text:s text:c="2"/>858 I Layer <text:s text:c="2"/>: id=31 addToCurrentState Leaf:18:23#31 (113)</text:p>
      <text:p text:style-name="Standard">07-22 12:23:38.617 <text:s text:c="2"/>858 <text:s text:c="2"/>858 I Layer <text:s text:c="2"/>: id=72 addToCurrentState WindowToken{35b4dbc type=2415 android.os.BinderProxy@4b4e5af}#72 (113)</text:p>
      <text:p text:style-name="Standard">07-22 12:23:38.617 <text:s text:c="2"/>858 <text:s text:c="2"/>858 I Layer <text:s text:c="2"/>: id=73 addToCurrentState af79145 LockscreenShortcutBlur#73 (113)</text:p>
      <text:p text:style-name="Standard">07-22 12:23:38.617 <text:s text:c="2"/>858 <text:s text:c="2"/>858 I Layer <text:s text:c="2"/>: id=32 addToCurrentState Leaf:24:25#32 (113)</text:p>
      <text:p text:style-name="Standard">07-22 12:23:38.617 <text:s text:c="2"/>858 <text:s text:c="2"/>858 I Layer <text:s text:c="2"/>: id=75 addToCurrentState WindowToken{94307b2 type=2019 android.os.BinderProxy@95b914}#75 (113)</text:p>
      <text:p text:style-name="Standard">07-22 12:23:38.617 <text:s text:c="2"/>858 <text:s text:c="2"/>858 I Layer <text:s text:c="2"/>: id=398 addToCurrentState Surface(name=38eb303 NavigationBar0)/@0x91f447 - animation-leash of insets_animation#398 (113)</text:p>
      <text:p text:style-name="Standard">07-22 12:23:38.617 <text:s text:c="2"/>858 <text:s text:c="2"/>858 I Layer <text:s text:c="2"/>: id=76 addToCurrentState 38eb303 NavigationBar0#76 (113)</text:p>
      <text:p text:style-name="Standard">07-22 12:23:38.617 <text:s text:c="2"/>858 <text:s text:c="2"/>858 I Layer <text:s text:c="2"/>: id=82 addToCurrentState NavigationBar0$_1842#82 (113)</text:p>
      <text:p text:style-name="Standard">07-22 12:23:38.617 <text:s text:c="2"/>858 <text:s text:c="2"/>858 I Layer <text:s text:c="2"/>: id=33 addToCurrentState HideDisplayCutout:26:31#33 <text:soft-page-break/>(113)</text:p>
      <text:p text:style-name="Standard">07-22 12:23:38.617 <text:s text:c="2"/>858 <text:s text:c="2"/>858 I Layer <text:s text:c="2"/>: id=34 addToCurrentState OneHanded:26:31#34 (113)</text:p>
      <text:p text:style-name="Standard">07-22 12:23:38.617 <text:s text:c="2"/>858 <text:s text:c="2"/>858 I Layer <text:s text:c="2"/>: id=35 addToCurrentState FullscreenMagnification:26:27#35 (113)</text:p>
      <text:p text:style-name="Standard">07-22 12:23:38.617 <text:s text:c="2"/>858 <text:s text:c="2"/>858 I Layer <text:s text:c="2"/>: id=36 addToCurrentState Leaf:26:27#36 (113)</text:p>
      <text:p text:style-name="Standard">07-22 12:23:38.617 <text:s text:c="2"/>858 <text:s text:c="2"/>858 I Layer <text:s text:c="2"/>: id=37 addToCurrentState Leaf:28:28#37 (113)</text:p>
      <text:p text:style-name="Standard">07-22 12:23:38.617 <text:s text:c="2"/>858 <text:s text:c="2"/>858 I Layer <text:s text:c="2"/>: id=38 addToCurrentState FullscreenMagnification:29:31#38 (113)</text:p>
      <text:p text:style-name="Standard">07-22 12:23:38.617 <text:s text:c="2"/>858 <text:s text:c="2"/>858 I Layer <text:s text:c="2"/>: id=39 addToCurrentState Leaf:29:31#39 (113)</text:p>
      <text:p text:style-name="Standard">07-22 12:23:38.617 <text:s text:c="2"/>858 <text:s text:c="2"/>858 I Layer <text:s text:c="2"/>: id=57 addToCurrentState WindowToken{14916e0 type=2016 android.os.BinderProxy@4d10317}#57 (113)</text:p>
      <text:p text:style-name="Standard">07-22 12:23:38.617 <text:s text:c="2"/>858 <text:s text:c="2"/>858 I Layer <text:s text:c="2"/>: id=58 addToCurrentState b4670ba ShellDropTarget#58 (113)</text:p>
      <text:p text:style-name="Standard">07-22 12:23:38.617 <text:s text:c="2"/>858 <text:s text:c="2"/>858 I Layer <text:s text:c="2"/>: id=107 addToCurrentState WindowToken{b807f17 type=2032 android.os.Binder@472e796}#107 (113)</text:p>
      <text:p text:style-name="Standard">07-22 12:23:38.617 <text:s text:c="2"/>858 <text:s text:c="2"/>858 I Layer <text:s text:c="2"/>: id=399 removeFromCurrentState Transition Root: Display 0 name="Built-in Screen"#399 (113)</text:p>
      <text:p text:style-name="Standard">07-22 12:23:38.618 <text:s/>1842 <text:s/>1842 D IndicatorBasicGardener: PhoneStatusBarViewController update is done height=68 hasCameraTopMargin=false cameraTopMargin=0paddingLeft=59 paddingRight=59 maxWidthLeftContainer=935 maxWidthCenterContainer=136 maxWidthRightContainer=935 cutout=DisplayCutout{insets=Rect(0, 80 - 0, 0) waterfall=Insets{left=0, top=0, right=0, bottom=0} boundingRect={Bounds=[Rect(0, 0 - 0, 0), Rect(472, 0 - 608, 8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0} scale={1.0} physicalPixelDisplaySizeRatio={1.0}}}}</text:p>
      <text:p text:style-name="Standard">07-22 12:23:38.620 <text:s text:c="2"/>792 <text:s text:c="2"/>792 I hwcomposer: [DBQ] (q2:0xb4000078dc832c00) Reallocate Slot(2), pool(0 -&gt; 0) size(0 -&gt; 10108800) secure(0 -&gt; 0)</text:p>
      <text:p text:style-name="Standard">07-22 12:23:38.620 <text:s/>1842 <text:s/>1842 D Navbar.Store: handleEvent(0) OnRotationChanged(rotation=1) [Module] NavigationBar</text:p>
      <text:p text:style-name="Standard">07-22 12:23:38.620 <text:s/>1842 <text:s/>2576 D QSClockBellTower: onReceive(android.intent.action.CONFIGURATION_CHANGED) mTimeZoneString:Europe/Berlin</text:p>
      <text:p text:style-name="Standard">07-22 12:23:38.620 <text:s/>1842 <text:s/>1842 D Navbar.Store: handleEvent(0) OnUpdateRemoteViewContainer(leftContainer=android.widget.LinearLayout{71a4b3c I.E...... ......I. 0,0-118,135 #7f0a0597 app:id/left_remoteview}, rightContainer=android.widget.LinearLayout{58680c5 I.E...... ......I. 962,0-1080,135 #7f0a08aa app:id/right_remoteview}, contextualButtonVisible=false, darkIntensity=0.6935753, displayId=0) [Module] SamsungNavigationBarView</text:p>
      <text:p text:style-name="Standard">07-22 12:23:38.620 <text:s/>1842 <text:s/>1842 D Navbar.Store: --[Band]REMOTE_VIEW_PACK_SET_REMOTEVIEW_CONTAINER</text:p>
      <text:p text:style-name="Standard">07-22 12:23:38.621 <text:s/>1842 <text:s/>1842 D Navbar.Store: ----apply(0) NavBarStoreAction$UpdateRemoteViewContainer</text:p>
      <text:p text:style-name="Standard">07-22 12:23:38.621 <text:s/>1842 <text:s/>1842 D Navbar.Store: ----apply(0) NavBarStoreAction$UpdateRemoteViewDarkIntensity</text:p>
      <text:p text:style-name="Standard">07-22 12:23:38.621 <text:s/>1842 <text:s/>1842 D Navbar.Store: ----handleEvent(0) OnUpdateRemoteViewContainer(leftContainer=android.widget.LinearLayout{71a4b3c I.E...... ......I. 0,0-118,135 #7f0a0597 app:id/left_remoteview}, rightContainer=android.widget.LinearLayout{58680c5 I.E...... ......I. 962,0-1080,135 #7f0a08aa app:id/right_remoteview}, contextualButtonVisible=false, darkIntensity=0.6935753, displayId=0) [Module] SamsungNavigationBarView</text:p>
      <text:p text:style-name="Standard"><text:soft-page-break/>07-22 12:23:38.621 <text:s/>1842 <text:s/>1842 D Navbar.Store: ------[Band]REMOTE_VIEW_PACK_SET_REMOTEVIEW_CONTAINER</text:p>
      <text:p text:style-name="Standard">07-22 12:23:38.621 <text:s/>1842 <text:s/>1842 D Navbar.Store: --------apply(0) NavBarStoreAction$UpdateRemoteViewContainer</text:p>
      <text:p text:style-name="Standard">07-22 12:23:38.621 <text:s/>1842 <text:s/>1842 D Navbar.Store: --------apply(0) NavBarStoreAction$UpdateRemoteViewDarkIntensity</text:p>
      <text:p text:style-name="Standard">07-22 12:23:38.621 <text:s/>1842 <text:s/>1842 D Navbar.Store: handleEvent(0) OnUpdateSysUiStateFlag(noArguments=true) [Module] SamsungNavigationBarView</text:p>
      <text:p text:style-name="Standard">07-22 12:23:38.621 <text:s/>1842 <text:s/>1842 D Navbar.Store: --[Band]GESTURE_PACK_UPDATE_SYSTEMUI_STATE_FLAG</text:p>
      <text:p text:style-name="Standard">07-22 12:23:38.621 <text:s/>1842 <text:s/>1842 D Navbar.Store: --[Band] (afterAction) GESTURE_PACK_UPDATE_SYSTEMUI_STATE_FLAG</text:p>
      <text:p text:style-name="Standard">07-22 12:23:38.622 <text:s/>1842 <text:s/>1842 D Navbar.Store: ----handleEvent(0) OnUpdateRemoteViewContainer(leftContainer=android.widget.LinearLayout{71a4b3c I.E...... ......I. 0,0-118,135 #7f0a0597 app:id/left_remoteview}, rightContainer=android.widget.LinearLayout{58680c5 I.E...... ......I. 962,0-1080,135 #7f0a08aa app:id/right_remoteview}, contextualButtonVisible=false, darkIntensity=0.6935753, displayId=0) [Module] SamsungNavigationBarView</text:p>
      <text:p text:style-name="Standard">07-22 12:23:38.622 <text:s/>1842 <text:s/>1842 D Navbar.Store: ------[Band]REMOTE_VIEW_PACK_SET_REMOTEVIEW_CONTAINER</text:p>
      <text:p text:style-name="Standard">07-22 12:23:38.622 <text:s/>1842 <text:s/>1842 D Navbar.Store: --------apply(0) NavBarStoreAction$UpdateRemoteViewContainer</text:p>
      <text:p text:style-name="Standard">07-22 12:23:38.622 <text:s/>1842 <text:s/>1842 D Navbar.Store: --------apply(0) NavBarStoreAction$UpdateRemoteViewDarkIntensity</text:p>
      <text:p text:style-name="Standard">07-22 12:23:38.622 <text:s/>1842 <text:s/>1842 D Navbar.Store: handleEvent(0) OnNavBarUpdateA11YService(clickable=false, longClickable=false) [Module] NavigationBar</text:p>
      <text:p text:style-name="Standard">07-22 12:23:38.622 <text:s/>1842 <text:s/>1842 D Navbar.Store: --[Band]SETUPWIZARD_PACK_UPDATE_A11Y_SERVICE</text:p>
      <text:p text:style-name="Standard">07-22 12:23:38.622 <text:s text:c="2"/>792 <text:s text:c="2"/>792 I hwcomposer: [DBQ] (q2:0xb4000078dc832c00) Alloc Slot(2), handle=0xb4000078dc851640 c=0 w=1080 h=2340 p=1088 ys=1088 vs=2340 f=2 sec=0 sh=0, usage=0x800</text:p>
      <text:p text:style-name="Standard">07-22 12:23:38.622 <text:s text:c="2"/>792 <text:s/>1203 W hwcomposer: [DRMDEV] paramIsSame(), id 94, w 1080/1080, h 2340/2340, pitch 1088/1088, format 0x1/0x2, secure 0/0</text:p>
      <text:p text:style-name="Standard">07-22 12:23:38.623 <text:s text:c="2"/>858 <text:s text:c="2"/>858 D SurfaceFlinger: Display 4627039422300187648 HWC layers:</text:p>
      <text:p text:style-name="Standard">07-22 12:23:38.623 <text:s text:c="2"/>858 <text:s text:c="2"/>858 D SurfaceFlinger: <text:s/>SOLID_COLOR | <text:s text:c="13"/>| 0002 | <text:s/>Unknown <text:s/>| <text:s text:c="3"/>0.0 <text:s text:c="3"/>0.0 <text:s text:c="3"/>0.0 <text:s text:c="3"/>0.0 | <text:s text:c="3"/>0 <text:s text:c="2"/>80 1080 2205 | Background for SurfaceView[com.foxan[...]3d.player.UnityPlayerActivity]@0#394</text:p>
      <text:p text:style-name="Standard">07-22 12:23:38.623 <text:s text:c="2"/>858 <text:s text:c="2"/>858 D SurfaceFlinger: <text:s text:c="5"/>DEVICE | 0xb40000797b094ec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38.623 <text:s text:c="2"/>858 <text:s text:c="2"/>858 D SurfaceFlinger: <text:s text:c="5"/>DEVICE | 0xb40000794f38c500 | 0100 | RGBA_8888 <text:s text:c="3"/>| <text:s text:c="3"/>0.0 <text:s text:c="3"/>0.0 1080.0 <text:s/>135.0 | <text:s text:c="3"/>0 2205 1080 2340 | NavigationBar0$_1842#82</text:p>
      <text:p text:style-name="Standard">07-22 12:23:38.623 <text:s text:c="2"/>858 <text:s text:c="2"/>858 D SurfaceFlinger:</text:p>
      <text:p text:style-name="Standard">07-22 12:23:38.623 <text:s/>1842 <text:s/>1842 D NavigationModeController: getCurrentUserContext: contextUser=0 currentUser=0</text:p>
      <text:p text:style-name="Standard">07-22 12:23:38.623 <text:s/>1364 <text:s/>1393 D RefreshRateModeManager: updateDefaultDisplayToken: android.os.BinderProxy@2cc9de8, isChanged: false</text:p>
      <text:p text:style-name="Standard">07-22 12:23:38.624 14433 14433 I InsetsController: controlAnimationUncheckedInner: Added types=statusBars navigationBars, animType=1, host=com.foxandsheep.nightynight3/com.unity3d.player.UnityPlayerActivity, from=android.view.InsetsController.controlAnimationUnchecked:1449 android.view.InsetsController.applyAnimation:2005 <text:soft-page-break/>android.view.InsetsController.applyAnimation:1968</text:p>
      <text:p text:style-name="Standard">07-22 12:23:38.624 14433 14433 I BLASTBufferQueue_Java: update, w= 2340 h= 1080 mName = ViewRootImpl@5e45802[UnityPlayerActivity] mNativeObject= 0xb400007de1affc80 sc.mNativeObject= 0xb400007de1bfcac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8.624 14433 14433 I ViewRootImpl@5e45802[UnityPlayerActivity]: Relayout returned: old=(0,0,2340,1080) new=(0,0,2340,1080) relayoutAsync=false req=(2340,1080)0 dur=91 res=0x400 s={true 0xb400007ddf712800} ch=false seqId=0</text:p>
      <text:p text:style-name="Standard">07-22 12:23:38.624 <text:s/>1364 <text:s/>1393 D InputManagerGlobal: setPointerIconType iconId = 1000, callingPid = 1364</text:p>
      <text:p text:style-name="Standard">07-22 12:23:38.624 <text:s/>1364 <text:s/>1393 D MouseCursorController: updatePointerIcon, 20001 -&gt; 1000</text:p>
      <text:p text:style-name="Standard">07-22 12:23:38.624 <text:s/>1364 <text:s/>1393 D MouseCursorController: PRESENTATION_SPOT: 1000 -&gt; 20001</text:p>
      <text:p text:style-name="Standard">07-22 12:23:38.624 14433 14433 I SurfaceView: 48892534 Changes: creating=false format=false size=true visible=false alpha=false hint=false visible=false left=true top=false z=false attached=true lifecycleStrategy=false</text:p>
      <text:p text:style-name="Standard">07-22 12:23:38.625 14433 14433 I SurfaceView@2ea0a76: 48892534 Cur surface: Surface(name=null)/@0x7a6c5b2</text:p>
      <text:p text:style-name="Standard">07-22 12:23:38.625 14433 14433 I BLASTBufferQueue_Java: update, w= 2340 h= 1080 mName = null mNativeObject= 0xb400007de1b49100 sc.mNativeObject= 0xb400007de1bfb080 format= 4 caller= android.view.SurfaceView.setBufferSize:1438 android.view.SurfaceView.performSurfaceTransaction:994 android.view.SurfaceView.updateSurface:1210 android.view.SurfaceView.setFrame:559 android.view.View.layout:25765 android.widget.FrameLayout.layoutChildren:332</text:p>
      <text:p text:style-name="Standard">07-22 12:23:38.625 <text:s/>1013 <text:s/>1013 I CameraService: onUidStateChanged: uid=10063, procState is changed. (0 -&gt; 1)</text:p>
      <text:p text:style-name="Standard">07-22 12:23:38.625 14433 14433 I SurfaceView@2ea0a76: pST: sr = Rect(0, 0 - 2340, 1080) sw = 2340 sh = 1080</text:p>
      <text:p text:style-name="Standard">07-22 12:23:38.625 14433 14433 I SurfaceView@2ea0a76: onSSPAndSRT: pl = 0 pt = 0 sx = 1.0 sy = 1.0</text:p>
      <text:p text:style-name="Standard">07-22 12:23:38.625 14433 14433 D SurfaceView@2ea0a76: 48892534 performSurfaceTransaction UI Thread position = [0, 0, 2340, 1080] surfaceSize = 2340x1080</text:p>
      <text:p text:style-name="Standard">07-22 12:23:38.625 14433 14433 I SurfaceView@2ea0a76: updateSurface: mVisible = true mSurface.isValid() = true</text:p>
      <text:p text:style-name="Standard">07-22 12:23:38.625 14433 14433 I SurfaceView@2ea0a76: updateSurface: mSurfaceCreated = true surfaceChanged = false visibleChanged = false</text:p>
      <text:p text:style-name="Standard">07-22 12:23:38.625 14433 14433 I SurfaceView: 48892534 surfaceChanged -- format=4 w=2340 h=1080</text:p>
      <text:p text:style-name="Standard">07-22 12:23:38.625 14433 14433 I SurfaceView@2ea0a76: surfaceChanged (2340,1080) 1 #5 com.unity3d.player.a{2ea0a76 VFE...... .F....ID 0,0-2340,1080 #7f050054 app:id/unitySurfaceView aid=1073741824}</text:p>
      <text:p text:style-name="Standard">07-22 12:23:38.626 14433 14433 I SurfaceView: 48892534 surfaceRedrawNeeded</text:p>
      <text:p text:style-name="Standard">07-22 12:23:38.626 14433 14433 I SurfaceView: 48892534 finishedDrawing</text:p>
      <text:p text:style-name="Standard">07-22 12:23:38.626 14433 14433 V SurfaceView@2ea0a76: Layout: x=0 y=0 w=2340 h=1080, frame=Rect(0, 0 - 2340, 1080)</text:p>
      <text:p text:style-name="Standard">07-22 12:23:38.629 <text:s/>1842 <text:s/>2289 I ImageWallpaperCanvasHelper_1: <text:s/>onConfigurationChanged <text:s text:c="2"/>{1.0 ?mcc0mnc [en_DE,de_DE] ldltr sw384dp w756dp h360dp 450dpi nrml long land finger -keyb/v/h -nav/h winConfig={ mBounds=Rect(0, 0 - 2340, 1080) mAppBounds=Rect(80, 0 - 2205, <text:soft-page-break/>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2 fontWeightAdjustment=0 ff=0 bf=0 bts=0 cst=1.0 nightDim=0 themeSeq=0} isNeedReDraw false</text:p>
      <text:p text:style-name="Standard">07-22 12:23:38.636 <text:s/>1364 <text:s/>1393 D PowerManagerService: [api] setScreenDimDurationOverrideFromWindowManagerInternal: timeoutMillis: -1</text:p>
      <text:p text:style-name="Standard">07-22 12:23:38.636 <text:s text:c="2"/>858 <text:s/>1198 I SurfaceFlinger: id=399 Removed Transition Root: Display 0 name="Built-in Screen"#399 (113)</text:p>
      <text:p text:style-name="Standard">07-22 12:23:38.637 <text:s/>1842 <text:s/>2108 W Bubbles : update positioner: rotation: 0 insets: Insets{left=80, top=68, right=135, bottom=0} isLargeScreen: false isSmallTablet: false showingInBubbleBar: false bounds: Rect(0, 0 - 2340, 1080)</text:p>
      <text:p text:style-name="Standard">07-22 12:23:38.638 <text:s/>1842 <text:s/>2108 I ViewRootImpl@5c2edd8[ShellDropTarget]: onDisplayChanged oldDisplayState=2 newDisplayState=2</text:p>
      <text:p text:style-name="Standard">07-22 12:23:38.638 <text:s text:c="2"/>858 <text:s text:c="2"/>858 I Layer <text:s text:c="2"/>: id=383 removeFromCurrentState Splash Screen com.foxandsheep.nightynight3$_1842#383 (113)</text:p>
      <text:p text:style-name="Standard">07-22 12:23:38.638 <text:s text:c="2"/>858 <text:s text:c="2"/>858 I Layer <text:s text:c="2"/>: id=381 removeFromCurrentState 9165e1e Splash Screen com.foxandsheep.nightynight3#381 (113)</text:p>
      <text:p text:style-name="Standard">07-22 12:23:38.638 <text:s text:c="2"/>858 <text:s text:c="2"/>858 I Layer <text:s text:c="2"/>: Layer [com.sec.android.app.launcher/com.sec.android.app.launcher.activities.LauncherActivity$_2357#372] hidden!! flag(1)</text:p>
      <text:p text:style-name="Standard">07-22 12:23:38.638 <text:s text:c="2"/>858 <text:s text:c="2"/>858 I BufferQueueDebug: [Transition Root: Display 0 name="Built-in Screen"#399](this:0xb40000794b4ecba0,id:-1,api:0,p:-1,c:858) onDestructor()</text:p>
      <text:p text:style-name="Standard">07-22 12:23:38.638 <text:s text:c="2"/>858 <text:s text:c="2"/>858 I Layer <text:s text:c="2"/>: id=399 Destroyed Transition Root: Display 0 name="Built-in Screen"#399</text:p>
      <text:p text:style-name="Standard">07-22 12:23:38.639 <text:s text:c="2"/>858 <text:s text:c="2"/>858 I SurfaceFlinger: id=381 Removed 9165e1e Splash Screen com.foxandsheep.nightynight3#381 (112)</text:p>
      <text:p text:style-name="Standard">07-22 12:23:38.639 <text:s text:c="2"/>858 <text:s text:c="2"/>858 I SurfaceFlinger: id=383 Removed Splash Screen com.foxandsheep.nightynight3$_1842#383 (112)</text:p>
      <text:p text:style-name="Standard">07-22 12:23:38.641 <text:s/>2357 <text:s/>2357 I HoneySpace.DisplayStyleRepository: DisplayStyle(bounds=Rect(0, 0 - 2340, 1080), insetsIgnoreCutout=Insets{left=80, top=68, right=135, bottom=0})</text:p>
      <text:p text:style-name="Standard">07-22 12:23:38.642 <text:s/>2357 <text:s/>3997 I HoneySpace.RecentStyler: collect displayStyle info, DisplayStyle(bounds=Rect(0, 0 - 2340, 1080), insetsIgnoreCutout=Insets{left=80, top=68, right=135, bottom=0})</text:p>
      <text:p text:style-name="Standard">07-22 12:23:38.643 <text:s/>4827 <text:s/>4827 I HBD <text:s text:c="4"/>: a [NRIC] resetNoResponseState</text:p>
      <text:p text:style-name="Standard">07-22 12:23:38.643 14433 14433 I InsetsController: onStateChanged: host=com.foxandsheep.nightynight3/com.unity3d.player.UnityPlayerActivity, from=android.view.ViewRootImpl$ViewRootHandler.handleMessageImpl:7209, state=InsetsState: {mDisplayFrame=Rect(0, 0 - 2340, 1080), m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mRoundedCorners=RoundedCorners{[RoundedCorner{position=TopLeft, radius=0, center=Point(0, 0)}, RoundedCorner{position=TopRight, radius=0, center=Point(0, 0)}, RoundedCorner{position=BottomRight, radius=0, center=Point(0, 0)}, RoundedCorner{position=BottomLeft, radius=0, center=Point(0, 0)}]} <text:s/>mRoundedCornerFrame=Rect(0, 0 - 2340, 1080), <text:soft-page-break/>mPrivacyIndicatorBounds=PrivacyIndicatorBounds {static bounds=Rect(2216, 0 - 2340, 68) rotation=1}, mDisplayShape=DisplayShape{ spec=-311912193 displayWidth=1080 displayHeight=2340 physicalPixelDisplaySizeRatio=1.0 rotation=1 offsetX=0 offsetY=0 scale=1.0}, mSources= { InsetsSource: {dfb10001 mType=navigationBars mFrame=[2205,0][2340,1080] mVisible=true mFlags=[]}, InsetsSource: {dfb10004 mType=systemGestures mFrame=[0,0][0,0] mVisible=true mFlags=[]}, InsetsSource: {dfb10005 mType=mandatorySystemGestures mFrame=[2205,0][2340,1080] mVisible=true mFlags=[]}, InsetsSource: {dfb10006 mType=tappableElement mFrame=[2205,0][2340,1080] mVisible=true mFlags=[]}, InsetsSource: {dfb10024 mType=systemGestures mFrame=[0,0][0,0] mVisible=true mFlags=[]}, InsetsSource: {e7e30000 mType=statusBars mFrame=[0,0][2340,68] mVisible=true mFlags=[]}, InsetsSource: {e7e30005 mType=mandatorySystemGestures mFrame=[0,0][2340,68] mVisible=true mFlags=[]}, InsetsSource: {e7e30006 mType=tappableElement mFrame=[0,0][2340,68] mVisible=true mFlags=[]}, InsetsSource: {3 mType=ime mFrame=[0,0][0,0] mVisible=false mFlags=[]}, InsetsSource: {7 mType=displayCutout mFrame=[0,0][80,1080] mVisible=true mFlags=[]} }</text:p>
      <text:p text:style-name="Standard">07-22 12:23:38.643 <text:s/>2357 <text:s/>2357 I HoneySpace.DisplaySource: onConfigurationChanged</text:p>
      <text:p text:style-name="Standard">07-22 12:23:38.643 <text:s/>4827 <text:s/>4827 I HBD <text:s text:c="4"/>: b needOff = true , isForceOff = false, isNullInputClass : true</text:p>
      <text:p text:style-name="Standard">07-22 12:23:38.643 <text:s/>4827 <text:s/>4827 I HBD <text:s text:c="4"/>: b update cached prediction status : false</text:p>
      <text:p text:style-name="Standard">07-22 12:23:38.644 14433 14433 I InsetsController: onStateChanged: host=com.foxandsheep.nightynight3/com.unity3d.player.UnityPlayerActivity, from=android.view.ViewRootImpl$ViewRootHandler.handleMessageImpl:7196, state=InsetsState: {mDisplayFrame=Rect(0, 0 - 2340, 1080), m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mRoundedCorners=RoundedCorners{[RoundedCorner{position=TopLeft, radius=0, center=Point(0, 0)}, RoundedCorner{position=TopRight, radius=0, center=Point(0, 0)}, RoundedCorner{position=BottomRight, radius=0, center=Point(0, 0)}, RoundedCorner{position=BottomLeft, radius=0, center=Point(0, 0)}]} <text:s/>mRoundedCornerFrame=Rect(0, 0 - 2340, 1080), mPrivacyIndicatorBounds=PrivacyIndicatorBounds {static bounds=Rect(2216, 0 - 2340, 68) rotation=1}, mDisplayShape=DisplayShape{ spec=-311912193 displayWidth=1080 displayHeight=2340 physicalPixelDisplaySizeRatio=1.0 rotation=1 offsetX=0 offsetY=0 scale=1.0}, mSources= { InsetsSource: {dfb10001 mType=navigationBars mFrame=[2205,0][2340,1080] mVisible=false mFlags=[]}, InsetsSource: {dfb10004 mType=systemGestures mFrame=[0,0][0,0] mVisible=true mFlags=[]}, InsetsSource: {dfb10005 mType=mandatorySystemGestures mFrame=[2205,0][2340,1080] mVisible=true mFlags=[]}, InsetsSource: {dfb10006 mType=tappableElement mFrame=[2205,0][2340,1080] mVisible=true mFlags=[]}, InsetsSource: {dfb10024 mType=systemGestures mFrame=[0,0][0,0] mVisible=true mFlags=[]}, InsetsSource: {e7e30000 mType=statusBars mFrame=[0,0][2340,68] mVisible=false mFlags=[]}, InsetsSource: {e7e30005 mType=mandatorySystemGestures mFrame=[0,0][2340,68] mVisible=true mFlags=[]}, InsetsSource: {e7e30006 mType=tappableElement mFrame=[0,0][2340,68] mVisible=true mFlags=[]}, InsetsSource: {3 mType=ime mFrame=[0,0][0,0] mVisible=false mFlags=[]}, InsetsSource: {7 mType=displayCutout mFrame=[0,0][80,1080] mVisible=true mFlags=[]} }</text:p>
      <text:p text:style-name="Standard">07-22 12:23:38.644 <text:s/>2357 <text:s/>2357 I HoneySpace.DisplaySource: DisplayInfo(rotation=1, displayId=0, displaySize=Point(2340, 1080), displayCutout=DisplayCutout{insets=Rect(80, 0 - 0, 0) waterfall=Insets{left=0, top=0, right=0, bottom=0} boundingRect={Bounds=[Rect(0, 472 - 80, <text:soft-page-break/>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isNavCanMove=true, isTablet=false)</text:p>
      <text:p text:style-name="Standard">07-22 12:23:38.644 <text:s/>2357 <text:s/>2357 I HoneySpace.DisplaySource: onConfigurationChanged</text:p>
      <text:p text:style-name="Standard">07-22 12:23:38.644 14433 14433 I ViewRootImpl@5e45802[UnityPlayerActivity]: handleResized, msg = 5 frames=ClientWindowFrames{frame=[0,0][2340,1080] display=[0,0][2340,1080] parentFrame=[0,0][0,0]} forceNextWindowRelayout=true displayId=0 dragResizing=false compatScale=1.0 frameChanged=false attachedFrameChanged=false configChanged=false displayChanged=false compatScaleChanged=false</text:p>
      <text:p text:style-name="Standard">07-22 12:23:38.644 14433 14433 I ViewRootImpl@5e45802[UnityPlayerActivity]: handleResized mSyncSeqId = 1</text:p>
      <text:p text:style-name="Standard">07-22 12:23:38.644 <text:s/>1842 <text:s/>1842 D NavigationModeController: getCurrentUserContext: contextUser=0 currentUser=0</text:p>
      <text:p text:style-name="Standard">07-22 12:23:38.644 14433 14433 D ViewRootImpl@5e45802[UnityPlayerActivity]: reportNextDraw android.view.ViewRootImpl.handleResized:2530 android.view.ViewRootImpl.-$$Nest$mhandleResized:0 android.view.ViewRootImpl$ViewRootHandler.handleMessageImpl:7197 android.view.ViewRootImpl$ViewRootHandler.handleMessage:7166 android.os.Handler.dispatchMessage:106</text:p>
      <text:p text:style-name="Standard">07-22 12:23:38.644 14433 14433 I ViewRootImpl@5e45802[UnityPlayerActivity]: handleResized, msg = 4 frames=ClientWindowFrames{frame=[0,0][2340,1080] display=[0,0][2340,1080] parentFrame=[0,0][0,0]} forceNextWindowRelayout=false displayId=0 dragResizing=false compatScale=1.0 frameChanged=false attachedFrameChanged=false configChanged=false displayChanged=false compatScaleChanged=false</text:p>
      <text:p text:style-name="Standard">07-22 12:23:38.644 14433 14433 I ViewRootImpl@5e45802[UnityPlayerActivity]: onDisplayChanged oldDisplayState=2 newDisplayState=2</text:p>
      <text:p text:style-name="Standard">07-22 12:23:38.645 <text:s/>4827 <text:s/>4827 I HBD <text:s text:c="4"/>: HoneyBoardService [PF_OP][onStartInput] <text:s/>73 ms</text:p>
      <text:p text:style-name="Standard">07-22 12:23:38.645 <text:s/>2357 <text:s/>2357 I HoneySpace.DisplaySource: DisplayInfo(rotation=1, displayId=0, displaySize=Point(2340, 1080), 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isNavCanMove=true, isTablet=false)</text:p>
      <text:p text:style-name="Standard">07-22 12:23:38.645 <text:s/>1364 <text:s/>3395 V WindowManager: Relayout Window{39e9c9a u0 com.foxandsheep.nightynight3/com.unity3d.player.UnityPlayerActivity}: viewVisibility=0 req=2340x1080 ty=1 d0</text:p>
      <text:p text:style-name="Standard">07-22 12:23:38.645 <text:s/>2357 <text:s/>3997 I HoneySpace.DeviceStateUseCase: changed: THREE_BUTTON, 135, true, false, DisplayInfo(rotation=1, displayId=0, displaySize=Point(2340, 1080), 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isNavCanMove=true, isTablet=false), ExtraDisplayInfo(rotation=-1, displayId=-1, displaySize=Point(0, 0), displayCutout=null, foldState=-1), false</text:p>
      <text:p text:style-name="Standard">07-22 12:23:38.646 <text:s/>1364 <text:s/>3980 W InputMethodManagerService: showAgainInputMehtodPicker</text:p>
      <text:p text:style-name="Standard">07-22 12:23:38.646 <text:s/>1842 <text:s/>1842 D NavigationModeController: getCurrentUserContext: contextUser=0 currentUser=0</text:p>
      <text:p text:style-name="Standard"><text:soft-page-break/>07-22 12:23:38.647 <text:s/>4827 <text:s/>4827 I HBD <text:s text:c="4"/>: b updatePredictionStatus : 9, editorOpt</text:p>
      <text:p text:style-name="Standard">07-22 12:23:38.648 <text:s/>4827 <text:s/>4827 I HBD <text:s text:c="4"/>: HoneyBoardService [PF_CF][onConfigurationChanged] <text:s/>82 ms</text:p>
      <text:p text:style-name="Standard">07-22 12:23:38.648 <text:s/>2357 <text:s/>2357 I HoneySpace.LauncherApplication: onConfigurationChanged -1</text:p>
      <text:p text:style-name="Standard">07-22 12:23:38.649 <text:s/>1842 <text:s/>1842 D NavigationModeController: getCurrentUserContext: contextUser=0 currentUser=0</text:p>
      <text:p text:style-name="Standard">07-22 12:23:38.649 <text:s text:c="2"/>858 <text:s text:c="2"/>858 I BufferQueueDebug: [Splash Screen com.foxandsheep.nightynight3$_1842#383](this:0xb40000794b3a8ba0,id:-1,api:0,p:-1,c:858) onDestructor()</text:p>
      <text:p text:style-name="Standard">07-22 12:23:38.649 <text:s text:c="2"/>858 <text:s text:c="2"/>858 I Layer <text:s text:c="2"/>: id=383 Destroyed Splash Screen com.foxandsheep.nightynight3$_1842#383</text:p>
      <text:p text:style-name="Standard">07-22 12:23:38.650 <text:s text:c="2"/>858 <text:s text:c="2"/>858 I BufferQueueDebug: [9165e1e Splash Screen com.foxandsheep.nightynight3#381](this:0xb40000794f0eeba0,id:-1,api:0,p:-1,c:858) onDestructor()</text:p>
      <text:p text:style-name="Standard">07-22 12:23:38.650 <text:s text:c="2"/>858 <text:s text:c="2"/>858 I Layer <text:s text:c="2"/>: id=381 Destroyed 9165e1e Splash Screen com.foxandsheep.nightynight3#381</text:p>
      <text:p text:style-name="Standard">07-22 12:23:38.650 <text:s/>2357 <text:s/>2357 I HoneySpace.WindowBounds: updateNavigationMode? BUTTON</text:p>
      <text:p text:style-name="Standard">07-22 12:23:38.650 <text:s/>2357 <text:s/>2357 I HoneySpace.WindowBounds: immersiveNavigation? false</text:p>
      <text:p text:style-name="Standard">07-22 12:23:38.650 <text:s/>1364 <text:s/>3395 V WindowManager: Relayout hash=39e9c9a, pid=14433, syncId=-1: mAttrs={(0,0)(fillxfill) sim={adjust=pan} layoutInDisplayCutoutMode=shortEdges ty=BASE_APPLICATION fmt=TRANSLUCENT wanim=0x10302fc sysuil=true</text:p>
      <text:p text:style-name="Standard">07-22 12:23:38.650 <text:s/>1364 <text:s/>3395 V WindowManager: <text:s text:c="2"/>fl=810580</text:p>
      <text:p text:style-name="Standard">07-22 12:23:38.650 <text:s/>1364 <text:s/>3395 V WindowManager: <text:s text:c="2"/>pfl=12008040</text:p>
      <text:p text:style-name="Standard">07-22 12:23:38.650 <text:s/>1364 <text:s/>3395 V WindowManager: <text:s text:c="2"/>vsysui=1707</text:p>
      <text:p text:style-name="Standard">07-22 12:23:38.650 <text:s/>1364 <text:s/>3395 V WindowManager: <text:s text:c="2"/>apr=LOW_PROFILE_BARS LIGHT_NAVIGATION_BARS</text:p>
      <text:p text:style-name="Standard">07-22 12:23:38.650 <text:s/>1364 <text:s/>3395 V WindowManager: <text:s text:c="2"/>bhv=SHOW_TRANSIENT_BARS_BY_SWIPE</text:p>
      <text:p text:style-name="Standard">07-22 12:23:38.650 <text:s/>1364 <text:s/>3395 V WindowManager: <text:s text:c="2"/>fitSides= naviIconColor=0</text:p>
      <text:p text:style-name="Standard">07-22 12:23:38.650 <text:s/>1364 <text:s/>3395 V WindowManager: <text:s text:c="2"/>sfl=100000}</text:p>
      <text:p text:style-name="Standard">07-22 12:23:38.650 <text:s/>2357 <text:s/>2357 I HoneySpace.WindowBounds: setInsetAndCutout, Bounds=Rect(0, 0 - 2340, 1080), AppBounds=Rect(80, 0 - 2205, 1080)</text:p>
      <text:p text:style-name="Standard">07-22 12:23:38.651 <text:s/>2357 <text:s/>2357 I HoneySpace.WindowBounds: update window bounds, name = APPLICATION, context = com.sec.android.app.launcher.LauncherApplication, call from {com.sec.android.app.launcher.LauncherApplication.onConfigurationChanged(Unknown Source:95)}</text:p>
      <text:p text:style-name="Standard">07-22 12:23:38.651 <text:s/>2357 <text:s/>2357 I HoneySpace.WindowBounds: WindowBounds width=2340 height=1080, bounds=Rect(0, 0 - 2340, 1080) insets=Insets{left=0, top=68, right=135, bottom=0}, systemInsets=Insets{left=0, top=68, right=135, bottom=0}cutout=Rect(80, 0 - 0, 0), gestureInsets=Insets{left=0, top=68, right=135, bottom=0}, gestureActionInsets=Insets{left=0, top=68, right=135, bottom=0}, insetsIgnoreCutout=Insets{left=80, top=68, right=135, bottom=0}, baseScreenSize=Point(2125, 1080)screenSizeInGesture=Point(2125, 1080), screenSizeIncludeCutout: Point(2205, 1080)</text:p>
      <text:p text:style-name="Standard">07-22 12:23:38.651 <text:s/>1842 <text:s/>1842 D NavigationModeController: getCurrentUserContext: contextUser=0 currentUser=0</text:p>
      <text:p text:style-name="Standard">07-22 12:23:38.651 14433 14475 D InteractionJankMonitor: Build configuration failed!</text:p>
      <text:p text:style-name="Standard">07-22 12:23:38.651 14433 14475 D InteractionJankMonitor: java.lang.IllegalArgumentException: Must pass in a valid surface control if only instrument surface;</text:p>
      <text:p text:style-name="Standard">07-22 12:23:38.651 14433 14475 D InteractionJankMonitor: <text:s text:c="7"/>at com.android.internal.jank.InteractionJankMonitor$Configuration.validate(InteractionJankMonitor.java:1286)</text:p>
      <text:p text:style-name="Standard"><text:soft-page-break/>07-22 12:23:38.651 14433 14475 D InteractionJankMonitor: <text:s text:c="7"/>at com.android.internal.jank.InteractionJankMonitor$Configuration.&lt;init&gt;(InteractionJankMonitor.java:1244)</text:p>
      <text:p text:style-name="Standard">07-22 12:23:38.651 14433 14475 D InteractionJankMonitor: <text:s text:c="7"/>at com.android.internal.jank.InteractionJankMonitor$Configuration.&lt;init&gt;(Unknown Source:0)</text:p>
      <text:p text:style-name="Standard">07-22 12:23:38.651 14433 14475 D InteractionJankMonitor: <text:s text:c="7"/>at com.android.internal.jank.InteractionJankMonitor$Configuration$Builder.build(InteractionJankMonitor.java:1224)</text:p>
      <text:p text:style-name="Standard">07-22 12:23:38.651 14433 14475 D InteractionJankMonitor: <text:s text:c="7"/>at com.android.internal.jank.InteractionJankMonitor.begin(InteractionJankMonitor.java:634)</text:p>
      <text:p text:style-name="Standard">07-22 12:23:38.651 14433 14475 D InteractionJankMonitor: <text:s text:c="7"/>at android.view.inputmethod.ImeTracker$ImeJankTracker.onRequestAnimation(ImeTracker.java:717)</text:p>
      <text:p text:style-name="Standard">07-22 12:23:38.651 14433 14475 D InteractionJankMonitor: <text:s text:c="7"/>at android.view.InsetsController$InternalAnimationControlListener$2.onAnimationStart(InsetsController.java:527)</text:p>
      <text:p text:style-name="Standard">07-22 12:23:38.651 14433 14475 D InteractionJankMonitor: <text:s text:c="7"/>at android.animation.Animator$AnimatorListener.onAnimationStart(Animator.java:695)</text:p>
      <text:p text:style-name="Standard">07-22 12:23:38.651 14433 14475 D InteractionJankMonitor: <text:s text:c="7"/>at android.animation.Animator$AnimatorCaller$$ExternalSyntheticLambda0.call(Unknown Source:4)</text:p>
      <text:p text:style-name="Standard">07-22 12:23:38.651 14433 14475 D InteractionJankMonitor: <text:s text:c="7"/>at android.animation.Animator.callOnList(Animator.java:669)</text:p>
      <text:p text:style-name="Standard">07-22 12:23:38.651 14433 14475 D InteractionJankMonitor: <text:s text:c="7"/>at android.animation.Animator.notifyListeners(Animator.java:608)</text:p>
      <text:p text:style-name="Standard">07-22 12:23:38.651 14433 14475 D InteractionJankMonitor: <text:s text:c="7"/>at android.animation.Animator.notifyStartListeners(Animator.java:625)</text:p>
      <text:p text:style-name="Standard">07-22 12:23:38.651 14433 14475 D InteractionJankMonitor: <text:s text:c="7"/>at android.animation.ValueAnimator.startAnimation(ValueAnimator.java:1334)</text:p>
      <text:p text:style-name="Standard">07-22 12:23:38.651 14433 14475 D InteractionJankMonitor: <text:s text:c="7"/>at android.animation.ValueAnimator.start(ValueAnimator.java:1149)</text:p>
      <text:p text:style-name="Standard">07-22 12:23:38.651 14433 14475 D InteractionJankMonitor: <text:s text:c="7"/>at android.animation.ValueAnimator.start(ValueAnimator.java:1173)</text:p>
      <text:p text:style-name="Standard">07-22 12:23:38.651 14433 14475 D InteractionJankMonitor: <text:s text:c="7"/>at android.view.InsetsController$InternalAnimationControlListener.onReady(InsetsController.java:549)</text:p>
      <text:p text:style-name="Standard">07-22 12:23:38.651 14433 14475 D InteractionJankMonitor: <text:s text:c="7"/>at android.view.InsetsAnimationThreadControlRunner.lambda$new$0(InsetsAnimationThreadControlRunner.java:133)</text:p>
      <text:p text:style-name="Standard">07-22 12:23:38.651 14433 14475 D InteractionJankMonitor: <text:s text:c="7"/>at android.view.InsetsAnimationThreadControlRunner.$r8$lambda$3zGKYd3XPzPnvMO2hiF8a88M6T0(Unknown Source:0)</text:p>
      <text:p text:style-name="Standard">07-22 12:23:38.651 14433 14475 D InteractionJankMonitor: <text:s text:c="7"/>at android.view.InsetsAnimationThreadControlRunner$$ExternalSyntheticLambda2.run(Unknown Source:6)</text:p>
      <text:p text:style-name="Standard">07-22 12:23:38.651 14433 14475 D InteractionJankMonitor: <text:s text:c="7"/>at android.os.Handler.handleCallback(Handler.java:958)</text:p>
      <text:p text:style-name="Standard">07-22 12:23:38.651 14433 14475 D InteractionJankMonitor: <text:s text:c="7"/>at android.os.Handler.dispatchMessage(Handler.java:99)</text:p>
      <text:p text:style-name="Standard">07-22 12:23:38.651 14433 14475 D InteractionJankMonitor: <text:s text:c="7"/>at android.os.Looper.loopOnce(Looper.java:230)</text:p>
      <text:p text:style-name="Standard">07-22 12:23:38.651 14433 14475 D InteractionJankMonitor: <text:s text:c="7"/>at android.os.Looper.loop(Looper.java:319)</text:p>
      <text:p text:style-name="Standard"><text:soft-page-break/>07-22 12:23:38.651 14433 14475 D InteractionJankMonitor: <text:s text:c="7"/>at android.os.HandlerThread.run(HandlerThread.java:67)</text:p>
      <text:p text:style-name="Standard">07-22 12:23:38.652 <text:s/>1364 <text:s/>1380 V WindowManager: Relayout Window{88b50da u0 InputMethod}: viewVisibility=8 req=2125x135 ty=2011 d0</text:p>
      <text:p text:style-name="Standard">07-22 12:23:38.653 14433 14433 I BLASTBufferQueue_Java: update, w= 2340 h= 1080 mName = ViewRootImpl@5e45802[UnityPlayerActivity] mNativeObject= 0xb400007de1affc80 sc.mNativeObject= 0xb400007ddf76afc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8.653 14433 14433 I ViewRootImpl@5e45802[UnityPlayerActivity]: Relayout returned: old=(0,0,2340,1080) new=(0,0,2340,1080) relayoutAsync=false req=(2340,1080)0 dur=7 res=0x400 s={true 0xb400007ddf712800} ch=false seqId=1</text:p>
      <text:p text:style-name="Standard">07-22 12:23:38.653 14433 14433 D ViewRootImpl@5e45802[UnityPlayerActivity]: Relayout called with blastSync</text:p>
      <text:p text:style-name="Standard">07-22 12:23:38.653 14433 14433 D ViewRootImpl@5e45802[UnityPlayerActivity]: reportNextDraw android.view.ViewRootImpl.performTraversals:4120 android.view.ViewRootImpl.doTraversal:3288 android.view.ViewRootImpl$TraversalRunnable.run:11344 android.view.Choreographer$CallbackRecord.run:1689 android.view.Choreographer$CallbackRecord.run:1698</text:p>
      <text:p text:style-name="Standard">07-22 12:23:38.653 14433 14433 I ViewRootImpl@5e45802[UnityPlayerActivity]: Setup new sync=wmsSync-ViewRootImpl@5e45802[UnityPlayerActivity]#4</text:p>
      <text:p text:style-name="Standard">07-22 12:23:38.653 14433 14433 I ViewRootImpl@5e45802[UnityPlayerActivity]: Creating new active sync group ViewRootImpl@5e45802[UnityPlayerActivity]#5</text:p>
      <text:p text:style-name="Standard">07-22 12:23:38.655 <text:s/>1364 <text:s/>3391 V WindowManager: Relayout Window{38eb303 u0 NavigationBar0}: viewVisibility=0 req=1080x135 ty=2019 d0</text:p>
      <text:p text:style-name="Standard">07-22 12:23:38.655 <text:s/>1364 <text:s/>1380 V WindowManager: Relayout hash=88b50da, pid=4827, syncId=-1: mAttrs={(0,0)(wrapxwrap) gr=BOTTOM CENTER_VERTICAL sim={adjust=pan} ty=INPUT_METHOD fmt=TRANSPARENT wanim=0x7f1401b3 preferredMinDisplayRefreshRate=60.0 receive insets ignoring z-order</text:p>
      <text:p text:style-name="Standard">07-22 12:23:38.655 <text:s/>1364 <text:s/>1380 V WindowManager: <text:s text:c="2"/>fl=81800108</text:p>
      <text:p text:style-name="Standard">07-22 12:23:38.655 <text:s/>1364 <text:s/>1380 V WindowManager: <text:s text:c="2"/>pfl=12000000</text:p>
      <text:p text:style-name="Standard">07-22 12:23:38.655 <text:s/>1364 <text:s/>1380 V WindowManager: <text:s text:c="2"/>vsysui=10</text:p>
      <text:p text:style-name="Standard">07-22 12:23:38.655 <text:s/>1364 <text:s/>1380 V WindowManager: <text:s text:c="2"/>apr=LIGHT_NAVIGATION_BARS</text:p>
      <text:p text:style-name="Standard">07-22 12:23:38.655 <text:s/>1364 <text:s/>1380 V WindowManager: <text:s text:c="2"/>bhv=DEFAULT</text:p>
      <text:p text:style-name="Standard">07-22 12:23:38.655 <text:s/>1364 <text:s/>1380 V WindowManager: <text:s text:c="2"/>fitTypes=STATUS_BARS NAVIGATION_BARS</text:p>
      <text:p text:style-name="Standard">07-22 12:23:38.655 <text:s/>1364 <text:s/>1380 V WindowManager: <text:s text:c="2"/>fitSides=LEFT TOP RIGHT</text:p>
      <text:p text:style-name="Standard">07-22 12:23:38.655 <text:s/>1364 <text:s/>1380 V WindowManager: <text:s text:c="2"/>fitIgnoreVis dimDuration=150 naviIconColor=0}</text:p>
      <text:p text:style-name="Standard">07-22 12:23:38.656 <text:s/>2357 <text:s/>2357 I ViewRootImpl@6eb75fe[LauncherActivity]: onDisplayChanged oldDisplayState=2 newDisplayState=2</text:p>
      <text:p text:style-name="Standard">07-22 12:23:38.656 <text:s/>2357 <text:s/>2357 I ViewRootImpl@84a73ba[RecentsTransitionOverlay]: onDisplayChanged oldDisplayState=2 newDisplayState=2</text:p>
      <text:p text:style-name="Standard">07-22 12:23:38.656 <text:s/>2357 <text:s/>2357 I ViewRootImpl@c332fdd[RecentsActivity]: onDisplayChanged oldDisplayState=2 newDisplayState=2</text:p>
      <text:p text:style-name="Standard">07-22 12:23:38.658 <text:s/>4827 <text:s/>4827 I InsetsController: onStateChanged: host=InputMethod, from=android.view.ViewRootImpl.relayoutWindow:10072, state=InsetsState: {mDisplayFrame=Rect(0, 0 - 2340, 1080), mDisplayCutout=DisplayCutout{insets=Rect(80, 0 - 0, <text:soft-page-break/>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mRoundedCorners=RoundedCorners{[RoundedCorner{position=TopLeft, radius=0, center=Point(0, 0)}, RoundedCorner{position=TopRight, radius=0, center=Point(0, 0)}, RoundedCorner{position=BottomRight, radius=0, center=Point(0, 0)}, RoundedCorner{position=BottomLeft, radius=0, center=Point(0, 0)}]} <text:s/>mRoundedCornerFrame=Rect(0, 0 - 0, 0), mPrivacyIndicatorBounds=PrivacyIndicatorBounds {static bounds=Rect(2216, 0 - 2340, 68) rotation=1}, mDisplayShape=DisplayShape{ spec=-311912193 displayWidth=1080 displayHeight=2340 physicalPixelDisplaySizeRatio=1.0 rotation=1 offsetX=0 offsetY=0 scale=1.0}, mSources= { InsetsSource: {dfb10001 mType=navigationBars mFrame=[2205,0][2340,1080] mVisible=true mFlags=[]}, InsetsSource: {dfb10004 mType=systemGestures mFrame=[0,0][0,0] mVisible=true mFlags=[]}, InsetsSource: {dfb10005 mType=mandatorySystemGestures mFrame=[2205,0][2340,1080] mVisible=true mFlags=[]}, InsetsSource: {dfb10006 mType=tappableElement mFrame=[2205,0][2340,1080] mVisible=true mFlags=[]}, InsetsSource: {dfb10024 mType=systemGestures mFrame=[0,0][0,0] mVisible=true mFlags=[]}, InsetsSource: {e7e30000 mType=statusBars mFrame=[0,0][2340,68] mVisible=false mFlags=[]}, InsetsSource: {e7e30005 mType=mandatorySystemGestures mFrame=[0,0][2340,68] mVisible=true mFlags=[]}, InsetsSource: {e7e30006 mType=tappableElement mFrame=[0,0][2340,68] mVisible=true mFlags=[]}, InsetsSource: {7 mType=displayCutout mFrame=[0,0][80,1080] mVisible=true mFlags=[]} }</text:p>
      <text:p text:style-name="Standard">07-22 12:23:38.658 <text:s/>1364 <text:s/>1380 I AppWidgetServiceImpl: stopListening callbacks : null</text:p>
      <text:p text:style-name="Standard">07-22 12:23:38.660 <text:s/>4827 <text:s/>4827 I ViewRootImpl@c2acd56[InputMethod]: Relayout returned: old=(0,2205,1080,2340) new=(0,2205,1080,2340) relayoutAsync=false req=(2125,135)8 dur=8 res=0x0 s={false 0x0} ch=false seqId=0</text:p>
      <text:p text:style-name="Standard">07-22 12:23:38.660 <text:s/>2357 <text:s/>2357 I HoneySpace.ContentsAnimator: end call</text:p>
      <text:p text:style-name="Standard">07-22 12:23:38.661 <text:s/>1364 <text:s/>3391 V WindowManager: Relayout hash=38eb303, pid=1842, syncId=8: mAttrs={(0,0)(135xfill) gr=RIGHT CENTER_HORIZONTAL sim={adjust=pan} layoutInDisplayCutoutMode=always ty=NAVIGATION_BAR fmt=TRANSLUCENT</text:p>
      <text:p text:style-name="Standard">07-22 12:23:38.661 <text:s/>1364 <text:s/>3391 V WindowManager: <text:s text:c="2"/>fl=20840028</text:p>
      <text:p text:style-name="Standard">07-22 12:23:38.661 <text:s/>1364 <text:s/>3391 V WindowManager: <text:s text:c="2"/>pfl=33001000</text:p>
      <text:p text:style-name="Standard">07-22 12:23:38.661 <text:s/>1364 <text:s/>3391 V WindowManager: <text:s text:c="2"/>bhv=DEFAULT</text:p>
      <text:p text:style-name="Standard">07-22 12:23:38.661 <text:s/>1364 <text:s/>3391 V WindowManager: <text:s text:c="2"/>providedInsets:</text:p>
      <text:p text:style-name="Standard">07-22 12:23:38.661 <text:s/>1364 <text:s/>3391 V WindowManager: <text:s text:c="4"/>InsetsFrameProvider: {id=#dfb10001, index=0, type=navigationBars, source=FRAME, flags=[], insetsSizeOverrides=[TypedInsetsSize: {windowType=INPUT_METHOD, insetsSize=null}]}</text:p>
      <text:p text:style-name="Standard">07-22 12:23:38.661 <text:s/>1364 <text:s/>3391 V WindowManager: <text:s text:c="4"/>InsetsFrameProvider: {id=#dfb10006, index=0, type=tappableElement, source=FRAME, flags=[]}</text:p>
      <text:p text:style-name="Standard">07-22 12:23:38.661 <text:s/>1364 <text:s/>3391 V WindowManager: <text:s text:c="4"/>InsetsFrameProvider: {id=#dfb10005, index=0, type=mandatorySystemGestures, source=FRAME, flags=[]}</text:p>
      <text:p text:style-name="Standard">07-22 12:23:38.661 <text:s/>1364 <text:s/>3391 V WindowManager: <text:s text:c="4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661 <text:s/>1364 <text:s/>3391 V WindowManager: <text:s text:c="4"/>InsetsFrameProvider: {id=#dfb10024, index=1, type=systemGestures, source=DISPLAY, flags=[], insetsSize=Insets{left=0, top=0, right=0, bottom=0}, mMinimalInsetsSizeInDisplayCutoutSafe=Insets{left=0, top=0, right=0, bottom=0}}</text:p>
      <text:p text:style-name="Standard">07-22 12:23:38.661 <text:s/>1364 <text:s/>3391 V WindowManager: <text:s text:c="2"/>paramsForRotation:</text:p>
      <text:p text:style-name="Standard"><text:soft-page-break/>07-22 12:23:38.661 <text:s/>1364 <text:s/>3391 V WindowManager: <text:s text:c="4"/>ROTATION_0={(0,0)(fillx135) gr=BOTTOM CENTER_VERTICAL layoutInDisplayCutoutMode=always ty=NAVIGATION_BAR fmt=TRANSLUCENT</text:p>
      <text:p text:style-name="Standard">07-22 12:23:38.661 <text:s/>1364 <text:s/>3391 V WindowManager: <text:s text:c="6"/>fl=20840028</text:p>
      <text:p text:style-name="Standard">07-22 12:23:38.661 <text:s/>1364 <text:s/>3391 V WindowManager: <text:s text:c="6"/>pfl=31001000</text:p>
      <text:p text:style-name="Standard">07-22 12:23:38.661 <text:s/>1364 <text:s/>3391 V WindowManager: <text:s text:c="6"/>bhv=DEFAULT</text:p>
      <text:p text:style-name="Standard">07-22 12:23:38.661 <text:s/>1364 <text:s/>3391 V WindowManager: <text:s text:c="6"/>providedInsets:</text:p>
      <text:p text:style-name="Standard">07-22 12:23:38.661 <text:s/>1364 <text:s/>3391 V WindowManager: <text:s text:c="8"/>InsetsFrameProvider: {id=#dfb10001, index=0, type=navigationBars, source=FRAME, flags=[], insetsSize=Insets{left=0, top=0, right=0, bottom=135}, insetsSizeOverrides=[TypedInsetsSize: {windowType=INPUT_METHOD, insetsSize=null}]}</text:p>
      <text:p text:style-name="Standard">07-22 12:23:38.661 <text:s/>1364 <text:s/>3391 V WindowManager: <text:s text:c="8"/>InsetsFrameProvider: {id=#dfb10006, index=0, type=tappableElement, source=FRAME, flags=[]}</text:p>
      <text:p text:style-name="Standard">07-22 12:23:38.661 <text:s/>1364 <text:s/>3391 V WindowManager: <text:s text:c="8"/>InsetsFrameProvider: {id=#dfb10005, index=0, type=mandatorySystemGestures, source=FRAME, flags=[]}</text:p>
      <text:p text:style-name="Standard">07-22 12:23:38.661 <text:s/>1364 <text:s/>3391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661 <text:s/>1364 <text:s/>3391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661 <text:s/>1364 <text:s/>3391 V WindowManager: <text:s text:c="4"/>ROTATION_90={(0,0)(135xfill) gr=RIGHT CENTER_HORIZONTAL layoutInDisplayCutoutMode=always ty=NAVIGATION_BAR fmt=TRANSLUCENT</text:p>
      <text:p text:style-name="Standard">07-22 12:23:38.661 <text:s/>1364 <text:s/>3391 V WindowManager: <text:s text:c="6"/>fl=20840028</text:p>
      <text:p text:style-name="Standard">07-22 12:23:38.661 <text:s/>1364 <text:s/>3391 V WindowManager: <text:s text:c="6"/>pfl=31001000</text:p>
      <text:p text:style-name="Standard">07-22 12:23:38.661 <text:s/>1364 <text:s/>3391 V WindowManager: <text:s text:c="6"/>bhv=DEFAULT</text:p>
      <text:p text:style-name="Standard">07-22 12:23:38.661 <text:s/>1364 <text:s/>3391 V WindowManager: <text:s text:c="6"/>providedInsets:</text:p>
      <text:p text:style-name="Standard">07-22 12:23:38.661 <text:s/>1364 <text:s/>3391 V WindowManager: <text:s text:c="8"/>InsetsFrameProvider: {id=#dfb10001, index=0, type=navigationBars, source=FRAME, flags=[], insetsSizeOverrides=[TypedInsetsSize: {windowType=INPUT_METHOD, insetsSize=null}]}</text:p>
      <text:p text:style-name="Standard">07-22 12:23:38.661 <text:s/>1364 <text:s/>3391 V WindowManager: <text:s text:c="8"/>InsetsFrameProvider: {id=#dfb10006, index=0, type=tappableElement, source=FRAME, flags=[]}</text:p>
      <text:p text:style-name="Standard">07-22 12:23:38.661 <text:s/>1364 <text:s/>3391 V WindowManager: <text:s text:c="8"/>InsetsFrameProvider: {id=#dfb10005, index=0, type=mandatorySystemGestures, source=FRAME, flags=[]}</text:p>
      <text:p text:style-name="Standard">07-22 12:23:38.661 <text:s/>1364 <text:s/>3391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661 <text:s/>1364 <text:s/>3391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661 <text:s/>1364 <text:s/>3391 V WindowManager: <text:s text:c="4"/>ROTATION_180={(0,0)(fillx135) gr=BOTTOM CENTER_VERTICAL layoutInDisplayCutoutMode=always ty=NAVIGATION_BAR fmt=TRANSLUCENT</text:p>
      <text:p text:style-name="Standard">07-22 12:23:38.661 <text:s/>1364 <text:s/>3391 V WindowManager: <text:s text:c="6"/>fl=20840028</text:p>
      <text:p text:style-name="Standard">07-22 12:23:38.661 <text:s/>1364 <text:s/>3391 V WindowManager: <text:s text:c="6"/>pfl=31001000</text:p>
      <text:p text:style-name="Standard">07-22 12:23:38.661 <text:s/>1364 <text:s/>3391 V WindowManager: <text:s text:c="6"/>bhv=DEFAULT</text:p>
      <text:p text:style-name="Standard">07-22 12:23:38.661 <text:s/>1364 <text:s/>3391 V WindowManager: <text:s text:c="6"/>providedInsets:</text:p>
      <text:p text:style-name="Standard"><text:soft-page-break/>07-22 12:23:38.661 <text:s/>1364 <text:s/>3391 V WindowManager: <text:s text:c="8"/>InsetsFrameProvider: {id=#dfb10001, index=0, type=navigationBars, source=FRAME, flags=[], insetsSize=Insets{left=0, top=0, right=0, bottom=135}, insetsSizeOverrides=[TypedInsetsSize: {windowType=INPUT_METHOD, insetsSize=null}]}</text:p>
      <text:p text:style-name="Standard">07-22 12:23:38.661 <text:s/>1364 <text:s/>3391 V WindowManager: <text:s text:c="8"/>InsetsFrameProvider: {id=#dfb10006, index=0, type=tappableElement, source=FRAME, flags=[]}</text:p>
      <text:p text:style-name="Standard">07-22 12:23:38.661 <text:s/>1364 <text:s/>3391 V WindowManager: <text:s text:c="8"/>InsetsFrameProvider: {id=#dfb10005, index=0, type=mandatorySystemGestures, source=FRAME, flags=[]}</text:p>
      <text:p text:style-name="Standard">07-22 12:23:38.661 <text:s/>1364 <text:s/>3391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661 <text:s/>1364 <text:s/>3391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661 <text:s/>1364 <text:s/>3391 V WindowManager: <text:s text:c="4"/>ROTATION_270={(0,0)(135xfill) gr=LEFT CENTER_HORIZONTAL layoutInDisplayCutoutMode=always ty=NAVIGATION_BAR fmt=TRANSLUCENT</text:p>
      <text:p text:style-name="Standard">07-22 12:23:38.661 <text:s/>1364 <text:s/>3391 V WindowManager: <text:s text:c="6"/>fl=20840028</text:p>
      <text:p text:style-name="Standard">07-22 12:23:38.661 <text:s/>1364 <text:s/>3391 V WindowManager: <text:s text:c="6"/>pfl=31001000</text:p>
      <text:p text:style-name="Standard">07-22 12:23:38.661 <text:s/>1364 <text:s/>3391 V WindowManager: <text:s text:c="6"/>bhv=DEFAULT</text:p>
      <text:p text:style-name="Standard">07-22 12:23:38.661 <text:s/>1364 <text:s/>3391 V WindowManager: <text:s text:c="6"/>providedInsets:</text:p>
      <text:p text:style-name="Standard">07-22 12:23:38.661 <text:s/>1364 <text:s/>3391 V WindowManager: <text:s text:c="8"/>InsetsFrameProvider: {id=#dfb10001, index=0, type=navigationBars, source=FRAME, flags=[], insetsSizeOverrides=[TypedInsetsSize: {windowType=INPUT_METHOD, insetsSize=null}]}</text:p>
      <text:p text:style-name="Standard">07-22 12:23:38.661 <text:s/>1364 <text:s/>3391 V WindowManager: <text:s text:c="8"/>InsetsFrameProvider: {id=#dfb10006, index=0, type=tappableElement, source=FRAME, flags=[]}</text:p>
      <text:p text:style-name="Standard">07-22 12:23:38.661 <text:s/>1364 <text:s/>3391 V WindowManager: <text:s text:c="8"/>InsetsFrameProvider: {id=#dfb10005, index=0, type=mandatorySystemGestures, source=FRAME, flags=[]}</text:p>
      <text:p text:style-name="Standard">07-22 12:23:38.661 <text:s/>1364 <text:s/>3391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661 <text:s/>1364 <text:s/>3391 V WindowManager: <text:s text:c="8"/>InsetsFrameProvider: {id=#dfb10024, index=1, type=systemGestures, source=DISPLAY, flags=[], insetsSize=Insets{left=0, top=0, right=0, bottom=0}, mMinimalInsetsSizeInDisplayCutoutSafe=Insets{left=0, top=0, right=0, bottom=0}} naviIconColor=0} naviIconColor=0}</text:p>
      <text:p text:style-name="Standard">07-22 12:23:38.661 <text:s/>2357 <text:s/>2357 I ViewRootImpl@6eb75fe[LauncherActivity]: stopped(true) old = false</text:p>
      <text:p text:style-name="Standard">07-22 12:23:38.662 <text:s/>2357 <text:s/>2357 I HoneySpace.Launcher: !@Boot_EBS_D: Launcher.onStop()</text:p>
      <text:p text:style-name="Standard">07-22 12:23:38.662 <text:s/>4827 <text:s/>4827 I HBD <text:s text:c="4"/>: c inset is lower than 0</text:p>
      <text:p text:style-name="Standard">07-22 12:23:38.663 <text:s/>1842 <text:s/>1842 I InsetsController: onStateChanged: host=NavigationBar0, from=android.view.ViewRootImpl.relayoutWindow:10072, state=InsetsState: {mDisplayFrame=Rect(0, 0 - 2340, 1080), m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mRoundedCorners=RoundedCorners{[RoundedCorner{position=TopLeft, radius=0, <text:soft-page-break/>center=Point(0, 0)}, RoundedCorner{position=TopRight, radius=0, center=Point(0, 0)}, RoundedCorner{position=BottomRight, radius=0, center=Point(0, 0)}, RoundedCorner{position=BottomLeft, radius=0, center=Point(0, 0)}]} <text:s/>mRoundedCornerFrame=Rect(0, 0 - 0, 0), mPrivacyIndicatorBounds=PrivacyIndicatorBounds {static bounds=Rect(2216, 0 - 2340, 68) rotation=1}, mDisplayShape=DisplayShape{ spec=-311912193 displayWidth=1080 displayHeight=2340 physicalPixelDisplaySizeRatio=1.0 rotation=1 offsetX=0 offsetY=0 scale=1.0}, mSources= { InsetsSource: {dfb10004 mType=systemGestures mFrame=[0,0][0,0] mVisible=true mFlags=[]}, InsetsSource: {dfb10005 mType=mandatorySystemGestures mFrame=[2205,0][2340,1080] mVisible=true mFlags=[]}, InsetsSource: {dfb10024 mType=systemGestures mFrame=[0,0][0,0] mVisible=true mFlags=[]}, InsetsSource: {e7e30005 mType=mandatorySystemGestures mFrame=[0,0][2340,68] mVisible=true mFlags=[]}, InsetsSource: {7 mType=displayCutout mFrame=[0,0][80,1080] mVisible=true mFlags=[]} }</text:p>
      <text:p text:style-name="Standard">07-22 12:23:38.663 <text:s/>1842 <text:s/>1842 I BLASTBufferQueue_Java: update, w= 135 h= 1080 mName = ViewRootImpl@e692470[NavigationBar0] mNativeObject= 0xb400007ce9c17a80 sc.mNativeObject= 0xb400007ca9dc3e0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8.663 <text:s/>1842 <text:s/>1842 I ViewRootImpl@e692470[NavigationBar0]: Relayout returned: old=(0,2205,1080,2340) new=(2205,0,2340,1080) relayoutAsync=false req=(1080,135)0 dur=10 res=0x401 s={true 0xb400007cb2fe2800} ch=false seqId=8</text:p>
      <text:p text:style-name="Standard">07-22 12:23:38.664 <text:s/>1842 <text:s/>1842 D ViewRootImpl@e692470[NavigationBar0]: Relayout called with blastSync</text:p>
      <text:p text:style-name="Standard">07-22 12:23:38.664 <text:s/>4827 <text:s/>4827 I ViewRootImpl@c2acd56[InputMethod]: onDisplayChanged oldDisplayState=2 newDisplayState=2</text:p>
      <text:p text:style-name="Standard">07-22 12:23:38.664 <text:s/>1842 <text:s/>1842 D ViewRootImpl@e692470[NavigationBar0]: reportNextDraw android.view.ViewRootImpl.performTraversals:4120 android.view.ViewRootImpl.doTraversal:3288 android.view.ViewRootImpl$TraversalRunnable.run:11344 android.view.Choreographer$CallbackRecord.run:1689 android.view.Choreographer$CallbackRecord.run:1698</text:p>
      <text:p text:style-name="Standard">07-22 12:23:38.664 <text:s/>2357 <text:s/>2357 I HoneySpace.OneUiSpace: onSaveInstanceState honeyScreen=ra.g0@420a6fd</text:p>
      <text:p text:style-name="Standard">07-22 12:23:38.665 <text:s/>2357 13949 I HoneySpace.IconCache: ACTION_CONFIGURATION_CHANGED: 450 -&gt; 450</text:p>
      <text:p text:style-name="Standard">07-22 12:23:38.665 <text:s/>4827 <text:s/>4827 I HBD <text:s text:c="4"/>: c currentConnectionState : false</text:p>
      <text:p text:style-name="Standard">07-22 12:23:38.665 <text:s/>1842 <text:s/>1842 I NoBackGesture: Config changed: newConfig=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mStageConfig=undefined mFreeformTaskPinningState=undefined mFreeformTranslucent=UNDEFINED} s.432 fontWeightAdjustment=0 ff=0 bf=0 bts=0 cst=1.0 nightDim=0 themeSeq=0} lastReportedConfig={1.0 ?mcc0mnc [en_DE,de_DE] ldltr sw384dp w756dp h360dp 450dpi nrml long land finger -keyb/v/h -nav/h winConfig={ mBounds=Rect(0, 0 - 2340, 1080) mAppBounds=Rect(80, 0 - 2205, 1080) mMaxBounds=Rect(0, 0 - 2340, 1080) mDisplayRotation=ROTATION_90 mWindowingMode=fullscreen mDisplayWindowingMode=fullscreen mActivityType=undefined mAlwaysOnTop=undefined mRotation=ROTATION_90 mPopOver=undefined mOverlappingWithCutout=false <text:soft-page-break/>mStageConfig=undefined mFreeformTaskPinningState=undefined mFreeformTranslucent=UNDEFINED} s.432 fontWeightAdjustment=0 ff=0 bf=0 bts=0 cst=1.0 nightDim=0 themeSeq=0}</text:p>
      <text:p text:style-name="Standard">07-22 12:23:38.665 <text:s/>1842 <text:s/>1842 D Navbar.Store: handleEvent(0) OnUpdateRemoteViewContainer(leftContainer=android.widget.LinearLayout{71a4b3c I.E...... ......I. 0,0-118,135 #7f0a0597 app:id/left_remoteview}, rightContainer=android.widget.LinearLayout{58680c5 I.E...... ......I. 962,0-1080,135 #7f0a08aa app:id/right_remoteview}, contextualButtonVisible=false, darkIntensity=1.0, displayId=0) [Module] SamsungNavigationBarView</text:p>
      <text:p text:style-name="Standard">07-22 12:23:38.665 <text:s/>1842 <text:s/>1842 D Navbar.Store: --[Band]REMOTE_VIEW_PACK_SET_REMOTEVIEW_CONTAINER</text:p>
      <text:p text:style-name="Standard">07-22 12:23:38.665 <text:s/>1842 <text:s/>1842 D Navbar.Store: ----apply(0) NavBarStoreAction$UpdateRemoteViewContainer</text:p>
      <text:p text:style-name="Standard">07-22 12:23:38.665 <text:s/>1842 <text:s/>1842 D Navbar.Store: ----apply(0) NavBarStoreAction$UpdateRemoteViewDarkIntensity</text:p>
      <text:p text:style-name="Standard">07-22 12:23:38.666 <text:s/>1364 <text:s/>1393 I ActivityManager: Changes in 10135 2 to 5, 63 to 56</text:p>
      <text:p text:style-name="Standard">07-22 12:23:38.670 <text:s/>1842 <text:s/>1842 D ViewRootImpl@e692470[NavigationBar0]: mThreadedRenderer.updateSurface() mSurface={isValid=true 0xb400007cb2fe2800}</text:p>
      <text:p text:style-name="Standard">07-22 12:23:38.670 <text:s/>1842 <text:s/>1842 D Navbar.Store: handleEvent(0) OnUpdateRemoteViewContainer(leftContainer=android.widget.LinearLayout{f0b923a I.E...... ......I. 0,0-135,118 #7f0a0597 app:id/left_remoteview}, rightContainer=android.widget.LinearLayout{1571eeb I.E...... ......I. 0,962-135,1080 #7f0a08aa app:id/right_remoteview}, contextualButtonVisible=false, darkIntensity=1.0, displayId=0) [Module] SamsungNavigationBarView</text:p>
      <text:p text:style-name="Standard">07-22 12:23:38.670 <text:s/>1842 <text:s/>1842 D Navbar.Store: --[Band]REMOTE_VIEW_PACK_SET_REMOTEVIEW_CONTAINER</text:p>
      <text:p text:style-name="Standard">07-22 12:23:38.670 <text:s/>1842 <text:s/>1842 D Navbar.Store: ----apply(0) NavBarStoreAction$UpdateRemoteViewContainer</text:p>
      <text:p text:style-name="Standard">07-22 12:23:38.670 <text:s/>1842 <text:s/>1842 D Navbar.Store: ----apply(0) NavBarStoreAction$UpdateRemoteViewDarkIntensity</text:p>
      <text:p text:style-name="Standard">07-22 12:23:38.670 <text:s/>1842 <text:s/>1842 D Navbar.Store: ----handleEvent(0) OnUpdateRemoteViewContainer(leftContainer=android.widget.LinearLayout{f0b923a I.E...... ......I. 0,0-135,118 #7f0a0597 app:id/left_remoteview}, rightContainer=android.widget.LinearLayout{1571eeb I.E...... ......I. 0,962-135,1080 #7f0a08aa app:id/right_remoteview}, contextualButtonVisible=false, darkIntensity=1.0, displayId=0) [Module] SamsungNavigationBarView</text:p>
      <text:p text:style-name="Standard">07-22 12:23:38.670 <text:s/>1842 <text:s/>1842 D Navbar.Store: ------[Band]REMOTE_VIEW_PACK_SET_REMOTEVIEW_CONTAINER</text:p>
      <text:p text:style-name="Standard">07-22 12:23:38.670 <text:s/>1842 <text:s/>1842 D Navbar.Store: --------apply(0) NavBarStoreAction$UpdateRemoteViewContainer</text:p>
      <text:p text:style-name="Standard">07-22 12:23:38.670 <text:s/>1842 <text:s/>1842 D Navbar.Store: --------apply(0) NavBarStoreAction$UpdateRemoteViewDarkIntensity</text:p>
      <text:p text:style-name="Standard">07-22 12:23:38.671 <text:s/>1842 <text:s/>1842 D Navbar.Store: handleEvent(0) OnUpdateSysUiStateFlag(noArguments=true) [Module] SamsungNavigationBarView</text:p>
      <text:p text:style-name="Standard">07-22 12:23:38.671 <text:s/>1842 <text:s/>1842 D Navbar.Store: --[Band]GESTURE_PACK_UPDATE_SYSTEMUI_STATE_FLAG</text:p>
      <text:p text:style-name="Standard">07-22 12:23:38.671 <text:s/>1842 <text:s/>1842 D Navbar.Store: --[Band] (afterAction) GESTURE_PACK_UPDATE_SYSTEMUI_STATE_FLAG</text:p>
      <text:p text:style-name="Standard">07-22 12:23:38.672 <text:s/>1842 <text:s/>1842 D ViewRootImpl@e692470[NavigationBar0]: reportNextDraw android.view.ViewRootImpl.performTraversals:4718 android.view.ViewRootImpl.doTraversal:3288 android.view.ViewRootImpl$TraversalRunnable.run:11344 android.view.Choreographer$CallbackRecord.run:1689 <text:soft-page-break/>android.view.Choreographer$CallbackRecord.run:1698</text:p>
      <text:p text:style-name="Standard">07-22 12:23:38.672 <text:s/>1842 <text:s/>1842 I ViewRootImpl@e692470[NavigationBar0]: Setup new sync=wmsSync-ViewRootImpl@e692470[NavigationBar0]#87</text:p>
      <text:p text:style-name="Standard">07-22 12:23:38.672 <text:s/>1842 <text:s/>1842 I ViewRootImpl@e692470[NavigationBar0]: Creating new active sync group ViewRootImpl@e692470[NavigationBar0]#88</text:p>
      <text:p text:style-name="Standard">07-22 12:23:38.673 <text:s/>1842 <text:s/>1842 I ViewRootImpl@e692470[NavigationBar0]: registerCallbacksForSync syncBuffer=true</text:p>
      <text:p text:style-name="Standard">07-22 12:23:38.675 <text:s/>1842 <text:s/>2641 I ViewRootImpl@e692470[NavigationBar0]: Received frameDrawingCallback syncResult=0 frameNum=574.</text:p>
      <text:p text:style-name="Standard">07-22 12:23:38.675 14433 14433 I ViewRootImpl@5e45802[UnityPlayerActivity]: reportDrawFinished seqId=1</text:p>
      <text:p text:style-name="Standard">07-22 12:23:38.675 <text:s/>1842 <text:s/>2641 I ViewRootImpl@e692470[NavigationBar0]: mWNT: t=0xb400007c9514c600 mBlastBufferQueue=0xb400007ce9c17a80 fn= 574 mRenderHdrSdrRatio=1.0 caller= android.view.ViewRootImpl$8.onFrameDraw:13841 android.view.ThreadedRenderer$1.onFrameDraw:792 &lt;bottom of call stack&gt;</text:p>
      <text:p text:style-name="Standard">07-22 12:23:38.675 <text:s/>1842 <text:s/>2641 I ViewRootImpl@e692470[NavigationBar0]: Setting up sync and frameCommitCallback</text:p>
      <text:p text:style-name="Standard">07-22 12:23:38.676 <text:s/>1842 <text:s/>2641 I BLASTBufferQueue_Java: syncNextTransaction, mName= ViewRootImpl@e692470[NavigationBar0] acquireSingleBuffer= true mNativeObject= 0xb400007ce9c17a80 callback= android.view.ViewRootImpl$8$$ExternalSyntheticLambda0@c2836e5 caller= android.graphics.BLASTBufferQueue.syncNextTransaction:152 android.view.ViewRootImpl$8.onFrameDraw:13865 android.view.ThreadedRenderer$1.onFrameDraw:792 &lt;bottom of call stack&gt; &lt;bottom of call stack&gt; &lt;bottom of call stack&gt;</text:p>
      <text:p text:style-name="Standard">07-22 12:23:38.676 <text:s/>1842 <text:s/>2641 D BLASTBufferQueue: [ViewRootImpl@e692470[NavigationBar0]#1](f:0,a:1) syncNextTransaction callback: 1, acquireSingleBuffer: 1, mTransactionReadyCallback: 0</text:p>
      <text:p text:style-name="Standard">07-22 12:23:38.677 <text:s/>1364 <text:s/>1380 D WindowManager: finishDrawingWindow: Window{39e9c9a u0 com.foxandsheep.nightynight3/com.unity3d.player.UnityPlayerActivity} mDrawState=HAS_DRAWN seqId=1</text:p>
      <text:p text:style-name="Standard">07-22 12:23:38.677 <text:s/>1364 <text:s/>1393 D AsyncRotation_WindowManager: Start transaction is committed</text:p>
      <text:p text:style-name="Standard">07-22 12:23:38.677 <text:s/>1364 <text:s/>1393 D AsyncRotation_WindowManager: Continue pending completion Window{38eb303 u0 NavigationBar0}</text:p>
      <text:p text:style-name="Standard">07-22 12:23:38.677 <text:s/>1364 <text:s/>1393 D AsyncRotation_WindowManager: Complete directly Window{38eb303 u0 NavigationBar0}</text:p>
      <text:p text:style-name="Standard">07-22 12:23:38.677 <text:s/>1364 <text:s/>1393 D AsyncRotation_WindowManager: finishOp undo seamless Window{38eb303 u0 NavigationBar0}</text:p>
      <text:p text:style-name="Standard">07-22 12:23:38.677 <text:s/>1364 <text:s/>1393 D AsyncRotation_WindowManager: Continue pending completion Window{35456d3 u0 StatusBar}</text:p>
      <text:p text:style-name="Standard">07-22 12:23:38.677 <text:s/>1364 <text:s/>1393 D AsyncRotation_WindowManager: Complete directly Window{35456d3 u0 StatusBar}</text:p>
      <text:p text:style-name="Standard">07-22 12:23:38.677 <text:s/>1364 <text:s/>1393 D AsyncRotation_WindowManager: finishOp fade-in Window{35456d3 u0 StatusBar}</text:p>
      <text:p text:style-name="Standard">07-22 12:23:38.678 <text:s/>1364 <text:s/>1393 D WindowManager: fadeWindowToken, show=true, animationType=token_transform, topWindow=Window{35456d3 u0 StatusBar}, token=WindowToken{ec98c2 type=2000 android.os.BinderProxy@37fffa4}, caller=com.android.server.wm.FadeAnimationController.fadeWindowToken:71 com.android.server.wm.AsyncRotationController.fadeWindowToken:880 com.android.server.wm.AsyncRotationController.finishOp:376 com.android.server.wm.AsyncRotationController.completeRotation:461 com.android.server.wm.DisplayContent.finishAsyncRotation:2632</text:p>
      <text:p text:style-name="Standard"><text:soft-page-break/>07-22 12:23:38.678 <text:s/>1364 <text:s/>1393 I WindowManager: Cancelling animation restarting=true, leash=Surface(name=Surface(name=WindowToken{ec98c2 type=2000 android.os.BinderProxy@37fffa4})/@0xd0afc61 - animation-leash of token_transform)/@0xd55741b</text:p>
      <text:p text:style-name="Standard">07-22 12:23:38.678 <text:s/>1364 <text:s/>1393 I WindowManager: Reparenting to original parent: Surface(name=Leaf:15:15)/@0xaadf5b4, destroy=false, surface=Surface(name=WindowToken{ec98c2 type=2000 android.os.BinderProxy@37fffa4})/@0xd0afc61</text:p>
      <text:p text:style-name="Standard">07-22 12:23:38.678 <text:s/>1842 <text:s/>2159 D BLASTBufferQueue: [ViewRootImpl@e692470[NavigationBar0]#1](f:0,a:2) producer disconnected before acquireNextBufferLocked</text:p>
      <text:p text:style-name="Standard">07-22 12:23:38.678 <text:s/>1364 <text:s/>1393 I WindowManager: Reparenting to leash, surface=Surface(name=WindowToken{ec98c2 type=2000 android.os.BinderProxy@37fffa4})/@0xd0afc61, leashParent=Surface(name=Leaf:15:15)/@0xaadf5b4</text:p>
      <text:p text:style-name="Standard">07-22 12:23:38.678 <text:s/>1842 <text:s/>2159 D BLASTBufferQueue: [ViewRootImpl@e692470[NavigationBar0]#1](f:0,a:2) acquireNextBufferLocked mLastAppliedFrameNumber: 573</text:p>
      <text:p text:style-name="Standard">07-22 12:23:38.678 <text:s/>1842 <text:s/>2159 I BLASTBufferQueue: nativeSyncNextTransaction() syncNextTransaction callback invoked. t=7911329763618</text:p>
      <text:p text:style-name="Standard">07-22 12:23:38.678 <text:s/>1842 <text:s/>2159 I ViewRootImpl@e692470[NavigationBar0]: Received ready transaction from native, debugName=syncBuffer_ViewRootImpl@e692470[NavigationBar0]#88</text:p>
      <text:p text:style-name="Standard">07-22 12:23:38.678 <text:s text:c="2"/>858 <text:s text:c="2"/>900 E BufferQueueDebug: [Surface(name=WindowToken{ec98c2 type=2000 android.os.BinderProxy@37fffa4})/@0xd0afc61 - animation-leash of token_transform#400](this:0xb40000794f20cba0,id:-1,api:0,p:-1,c:-1) id info cannot be read from 'Surface(name=WindowToken{ec98c2 type=2000 android.os.BinderProxy@37fffa4})/@0xd0afc61 - animation-leash of token_transform#400'</text:p>
      <text:p text:style-name="Standard">07-22 12:23:38.678 <text:s/>1842 <text:s/>2159 I ViewRootImpl@e692470[NavigationBar0]: Received frameCommittedCallback lastAttemptedDrawFrameNum=574 didProduceBuffer=true</text:p>
      <text:p text:style-name="Standard">07-22 12:23:38.679 <text:s text:c="2"/>858 <text:s text:c="2"/>900 I BufferQueueDebug: [Surface(name=WindowToken{ec98c2 type=2000 android.os.BinderProxy@37fffa4})/@0xd0afc61 - animation-leash of token_transform#400](this:0xb40000794f20cba0,id:-1,api:0,p:-1,c:-1) BufferQueue core=(858:/system/bin/surfaceflinger)</text:p>
      <text:p text:style-name="Standard">07-22 12:23:38.679 <text:s/>1842 <text:s/>1842 I ViewRootImpl@e692470[NavigationBar0]: reportDrawFinished seqId=8</text:p>
      <text:p text:style-name="Standard">07-22 12:23:38.679 <text:s text:c="2"/>858 <text:s text:c="2"/>900 I SurfaceFlinger: id=400 createSurf, flag=24004, Surface(name=WindowToken{ec98c2 type=2000 android.os.BinderProxy@37fffa4})/@0xd0afc61 - animation-leash of token_transform#400</text:p>
      <text:p text:style-name="Standard">07-22 12:23:38.679 <text:s/>1364 <text:s/>1393 D WindowManager: makeSurface duration=2 leash=Surface(name=Surface(name=WindowToken{ec98c2 type=2000 android.os.BinderProxy@37fffa4})/@0xd0afc61 - animation-leash of token_transform)/@0x8ef60da</text:p>
      <text:p text:style-name="Standard">07-22 12:23:38.680 <text:s/>1364 <text:s/>1393 D AsyncRotation_WindowManager: onAllCompleted</text:p>
      <text:p text:style-name="Standard">07-22 12:23:38.680 <text:s/>1364 <text:s/>1393 D InsetsSourceProvider: onPostLayout, current position=Point(0, 2205) -&gt; <text:s/>position=Point(2205, 0), controlTarget=Window{39e9c9a u0 com.foxandsheep.nightynight3/com.unity3d.player.UnityPlayerActivity}, insetsWin=Window{38eb303 u0 NavigationBar0}</text:p>
      <text:p text:style-name="Standard">07-22 12:23:38.680 <text:s/>1364 <text:s/>1393 D InsetsSourceProvider: Update insets leash position=Point(2205, 0), leash=Surface(name=Surface(name=38eb303 NavigationBar0)/@0x91f447 - animation-leash of insets_animation)/@0x2950a1a, caller=com.android.server.wm.InsetsSourceProvider.$r8$lambda$K2K1BNaBmM-ZgEZwppcD1jUzewQ:0 com.android.server.wm.InsetsSourceProvider$$ExternalSyntheticLambda0.accept:0 <text:soft-page-break/>com.android.server.wm.InsetsSourceProvider.onPostLayout:384</text:p>
      <text:p text:style-name="Standard">07-22 12:23:38.681 <text:s/>1364 <text:s/>1380 D WindowManager: finishDrawingWindow: Window{38eb303 u0 NavigationBar0} mDrawState=DRAW_PENDING seqId=8</text:p>
      <text:p text:style-name="Standard">07-22 12:23:38.682 <text:s/>1364 <text:s/>1380 D WindowManager: finishDrawingWindow: syncBuffer=syncBuffer_ViewRootImpl@e692470[NavigationBar0]#88</text:p>
      <text:p text:style-name="Standard">07-22 12:23:38.682 <text:s/>1364 <text:s/>1380 I WindowManager: finishDrawing of orientation change: Window{38eb303 u0 NavigationBar0} 106ms</text:p>
      <text:p text:style-name="Standard">07-22 12:23:38.682 <text:s/>1364 <text:s/>1380 D WindowManager: executeDrawHandlers, seqId=8, h.mSeqId=8, hadHandlers=true, win=Window{38eb303 u0 NavigationBar0}</text:p>
      <text:p text:style-name="Standard">07-22 12:23:38.682 <text:s/>1364 <text:s/>4444 E WindowManager: win=Window{63c065a u0 com.sec.android.app.launcher/com.sec.android.app.launcher.activities.LauncherActivity} destroySurfaces: appStopped=true cleanupOnResume=false win.mWindowRemovalAllowed=false win.mRemoveOnExit=false win.mViewVisibility=8 caller=com.android.server.wm.ActivityRecord.destroySurfaces:6952 com.android.server.wm.ActivityRecord.destroySurfaces:6933 com.android.server.wm.ActivityRecord.activityStopped:7633 com.android.server.wm.ActivityClientController.activityStopped:310 android.app.IActivityClientController$Stub.onTransact:702 com.android.server.wm.ActivityClientController.onTransact:175 android.os.Binder.execTransactInternal:1380</text:p>
      <text:p text:style-name="Standard">07-22 12:23:38.683 <text:s text:c="2"/>858 <text:s text:c="2"/>858 I Layer <text:s text:c="2"/>: id=382 removeFromCurrentState Surface(name=WindowToken{ec98c2 type=2000 android.os.BinderProxy@37fffa4})/@0xd0afc61 - animation-leash of token_transform#382 (111)</text:p>
      <text:p text:style-name="Standard">07-22 12:23:38.683 <text:s/>1364 <text:s/>4444 I WindowManager: Destroying surface Surface(name=com.sec.android.app.launcher/com.sec.android.app.launcher.activities.LauncherActivity$_2357)/@0xc41f3e8 called by com.android.server.wm.WindowStateAnimator.destroySurface:799 com.android.server.wm.WindowStateAnimator.destroySurfaceLocked:472 com.android.server.wm.WindowState.destroySurfaceUnchecked:4198 com.android.server.wm.WindowState.destroySurface:4172 com.android.server.wm.ActivityRecord.destroySurfaces:6952 com.android.server.wm.ActivityRecord.destroySurfaces:6933 com.android.server.wm.ActivityRecord.activityStopped:7633 com.android.server.wm.ActivityClientController.activityStopped:310</text:p>
      <text:p text:style-name="Standard">07-22 12:23:38.683 <text:s/>1013 <text:s/>1013 I CameraService: onUidStateChanged: uid=10063, procState is changed. (1 -&gt; 0)</text:p>
      <text:p text:style-name="Standard">07-22 12:23:38.684 <text:s text:c="2"/>858 <text:s text:c="2"/>858 I SurfaceFlinger: id=382 Removed Surface(name=WindowToken{ec98c2 type=2000 android.os.BinderProxy@37fffa4})/@0xd0afc61 - animation-leash of token_transform#382 (111)</text:p>
      <text:p text:style-name="Standard">07-22 12:23:38.685 <text:s/>1364 <text:s/>1394 I SurfaceControl: applyGlobalTransaction called, name=syncBuffer_ViewRootImpl@e692470[NavigationBar0]#88</text:p>
      <text:p text:style-name="Standard">07-22 12:23:38.685 <text:s/>1364 <text:s/>1394 I SurfaceComposerClient: setTransactionState with buffer. layerId: 82, bufferData(ID: 7911329759460, frameNumber: 574, barrierFrameNumber: 573)</text:p>
      <text:p text:style-name="Standard">07-22 12:23:38.685 <text:s/>1364 <text:s/>1391 D ScreenCurtainController: onForegroundActivitiesChanged: com.foxandsheep.nightynight3</text:p>
      <text:p text:style-name="Standard">07-22 12:23:38.685 <text:s text:c="2"/>858 <text:s/>2343 D SurfaceFlinger: [NavigationBar0$_1842#82] setTransactionState with buffer. bufferData(ID: 7911329759460, frameNumber: 574, barrierFrameNumber: 573)</text:p>
      <text:p text:style-name="Standard">07-22 12:23:38.687 <text:s text:c="2"/>858 <text:s text:c="2"/>858 D SurfaceFlinger: Display 4627039422300187648 HWC layers:</text:p>
      <text:p text:style-name="Standard">07-22 12:23:38.687 <text:s text:c="2"/>858 <text:s text:c="2"/>858 D SurfaceFlinger: <text:s/>SOLID_COLOR | <text:s text:c="13"/>| 0002 | <text:s/>Unknown <text:s/>| <text:s text:c="3"/>0.0 <text:s text:c="3"/>0.0 <text:s text:c="3"/>0.0 <text:s text:c="3"/>0.0 | <text:s text:c="3"/>0 <text:s text:c="3"/>0 1080 2340 | Background for SurfaceView[com.foxan[...]3d.player.UnityPlayerActivity]@0#394</text:p>
      <text:p text:style-name="Standard">07-22 12:23:38.687 <text:s text:c="2"/>858 <text:s text:c="2"/>858 D SurfaceFlinger: <text:s text:c="5"/>DEVICE | 0xb40000797b094ec0 | 0100 | <text:soft-page-break/>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38.687 <text:s text:c="2"/>858 <text:s text:c="2"/>858 D SurfaceFlinger:</text:p>
      <text:p text:style-name="Standard">07-22 12:23:38.688 <text:s/>1364 <text:s/>3980 V WindowManager: Relayout Window{88b50da u0 InputMethod}: viewVisibility=8 req=2125x135 ty=2011 d0</text:p>
      <text:p text:style-name="Standard">07-22 12:23:38.688 <text:s/>1364 <text:s/>1391 D PkgPredictorService-SecIpmManagerServiceImpl: bg information pid:2357 uid:10135 pkgName:com.sec.android.app.launcher</text:p>
      <text:p text:style-name="Standard">07-22 12:23:38.689 <text:s/>1364 <text:s/>1364 I WALLPAPER_SVC:SemWallpaperManagerService: isHomeActivityVisible : false</text:p>
      <text:p text:style-name="Standard">07-22 12:23:38.690 <text:s/>1364 <text:s/>1364 D WALLPAPER_SVC:WallpaperManagerService: dispatchHomeVisibilityChanged: visible = false, connection = com.android.server.wallpaper.WallpaperManagerService$WallpaperConnection@37d00c7, systemWallpaper = WallpaperData@a689c5c, id: 3, which: 5, file mod: 0, info: null, engine(s): Proxy@fa8fc1c, type = 0, userId = 0, uri= null, wallpaperComponent = ComponentInfo{com.android.systemui/com.android.systemui.wallpapers.ImageWallpaper}, nextWallpaperComponent = ComponentInfo{com.android.systemui/com.android.systemui.wallpapers.ImageWallpaper}</text:p>
      <text:p text:style-name="Standard">07-22 12:23:38.692 <text:s/>1364 <text:s/>3980 V WindowManager: Relayout hash=88b50da, pid=4827, syncId=-1: mAttrs={(0,0)(wrapxwrap) gr=BOTTOM CENTER_VERTICAL sim={adjust=pan} ty=INPUT_METHOD fmt=TRANSPARENT wanim=0x7f1401b3 preferredMinDisplayRefreshRate=60.0 receive insets ignoring z-order</text:p>
      <text:p text:style-name="Standard">07-22 12:23:38.692 <text:s/>1364 <text:s/>3980 V WindowManager: <text:s text:c="2"/>fl=81800108</text:p>
      <text:p text:style-name="Standard">07-22 12:23:38.692 <text:s/>1364 <text:s/>3980 V WindowManager: <text:s text:c="2"/>pfl=12000000</text:p>
      <text:p text:style-name="Standard">07-22 12:23:38.692 <text:s/>1364 <text:s/>3980 V WindowManager: <text:s text:c="2"/>vsysui=10</text:p>
      <text:p text:style-name="Standard">07-22 12:23:38.692 <text:s/>1364 <text:s/>3980 V WindowManager: <text:s text:c="2"/>apr=LIGHT_NAVIGATION_BARS</text:p>
      <text:p text:style-name="Standard">07-22 12:23:38.692 <text:s/>1364 <text:s/>3980 V WindowManager: <text:s text:c="2"/>bhv=DEFAULT</text:p>
      <text:p text:style-name="Standard">07-22 12:23:38.692 <text:s/>1364 <text:s/>3980 V WindowManager: <text:s text:c="2"/>fitTypes=STATUS_BARS NAVIGATION_BARS</text:p>
      <text:p text:style-name="Standard">07-22 12:23:38.692 <text:s/>1364 <text:s/>3980 V WindowManager: <text:s text:c="2"/>fitSides=LEFT TOP RIGHT</text:p>
      <text:p text:style-name="Standard">07-22 12:23:38.692 <text:s/>1364 <text:s/>3980 V WindowManager: <text:s text:c="2"/>fitIgnoreVis dimDuration=150 naviIconColor=0}</text:p>
      <text:p text:style-name="Standard">07-22 12:23:38.693 <text:s/>4827 <text:s/>4827 I ViewRootImpl@c2acd56[InputMethod]: Relayout returned: old=(0,2205,1080,2340) new=(0,2205,1080,2340) relayoutAsync=false req=(2125,135)8 dur=27 res=0x0 s={false 0x0} ch=false seqId=0</text:p>
      <text:p text:style-name="Standard">07-22 12:23:38.693 <text:s/>4827 <text:s/>4827 I HBD <text:s text:c="4"/>: c inset is lower than 0</text:p>
      <text:p text:style-name="Standard">07-22 12:23:38.694 <text:s text:c="2"/>858 <text:s text:c="2"/>858 I Layer <text:s text:c="2"/>: id=372 removeFromCurrentState com.sec.android.app.launcher/com.sec.android.app.launcher.activities.LauncherActivity$_2357#372 (111)</text:p>
      <text:p text:style-name="Standard">07-22 12:23:38.694 <text:s text:c="2"/>858 <text:s text:c="2"/>858 I BufferQueueDebug: [Surface(name=WindowToken{ec98c2 type=2000 android.os.BinderProxy@37fffa4})/@0xd0afc61 - animation-leash of token_transform#382](this:0xb40000794f0f3ba0,id:-1,api:0,p:-1,c:858) onDestructor()</text:p>
      <text:p text:style-name="Standard">07-22 12:23:38.694 <text:s text:c="2"/>858 <text:s text:c="2"/>858 I Layer <text:s text:c="2"/>: id=382 Destroyed Surface(name=WindowToken{ec98c2 type=2000 android.os.BinderProxy@37fffa4})/@0xd0afc61 - animation-leash of token_transform#382</text:p>
      <text:p text:style-name="Standard">07-22 12:23:38.696 <text:s/>1842 <text:s/>2148 D BLASTBufferQueue: [ViewRootImpl@e692470[NavigationBar0]#1](f:0,a:2) transactionCommittedCallback mSyncedFrameNumbers.erase(574)</text:p>
      <text:p text:style-name="Standard">07-22 12:23:38.698 <text:s/>1842 <text:s/>1842 D ScrollView: <text:s/>onsize change changed</text:p>
      <text:p text:style-name="Standard">07-22 12:23:38.698 <text:s/>1842 <text:s/>1842 D QsExpandAnimator: mIsDateButtonOverlapped = false &gt;&gt; false, (379.0 + 375) = 754.0 : 1816</text:p>
      <text:p text:style-name="Standard">07-22 12:23:38.698 <text:s/>1842 <text:s/>1842 D ScrollView: <text:s/>onsize change changed</text:p>
      <text:p text:style-name="Standard">07-22 12:23:38.699 <text:s text:c="2"/>858 <text:s text:c="2"/>858 D SurfaceFlinger: Display 4627039422300187648 HWC layers:</text:p>
      <text:p text:style-name="Standard"><text:soft-page-break/>07-22 12:23:38.699 <text:s text:c="2"/>858 <text:s text:c="2"/>858 D SurfaceFlinger: <text:s/>SOLID_COLOR | <text:s text:c="13"/>| 0002 | <text:s/>Unknown <text:s/>| <text:s text:c="3"/>0.0 <text:s text:c="3"/>0.0 <text:s text:c="3"/>0.0 <text:s text:c="3"/>0.0 | <text:s text:c="3"/>0 <text:s text:c="3"/>0 1080 2340 | Background for SurfaceView[com.foxan[...]3d.player.UnityPlayerActivity]@0#394</text:p>
      <text:p text:style-name="Standard">07-22 12:23:38.699 <text:s text:c="2"/>858 <text:s text:c="2"/>858 D SurfaceFlinger: <text:s text:c="5"/>DEVICE | 0xb40000797b094ec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38.699 <text:s text:c="2"/>858 <text:s text:c="2"/>858 D SurfaceFlinger: <text:s text:c="5"/>DEVICE | 0xb40000797b044f40 | 0100 | RGBA_8888 <text:s text:c="3"/>| <text:s text:c="3"/>0.0 <text:s text:c="3"/>0.0 1080.0 <text:s/>131.0 | <text:s text:c="3"/>0 2209 1080 2340 | NavigationBar0$_1842#82</text:p>
      <text:p text:style-name="Standard">07-22 12:23:38.699 <text:s text:c="2"/>858 <text:s text:c="2"/>858 D SurfaceFlinger:</text:p>
      <text:p text:style-name="Standard">07-22 12:23:38.700 <text:s text:c="2"/>858 <text:s/>2600 I SurfaceFlinger: id=372 Removed com.sec.android.app.launcher/com.sec.android.app.launcher.activities.LauncherActivity$_2357#372 (110)</text:p>
      <text:p text:style-name="Standard">07-22 12:23:38.702 <text:s/>1842 <text:s/>1842 I FaceWidgetAttribute: getMinTopMargin() 234, clockType = 2, topPlacement : true, lock icon : true, idx : 0</text:p>
      <text:p text:style-name="Standard">07-22 12:23:38.702 <text:s/>1842 <text:s/>1842 I FaceWidgetPositionAlgorithm: getClockContainerHeight() supplier = 290, bottom margin = 0, real height = 325</text:p>
      <text:p text:style-name="Standard">07-22 12:23:38.702 <text:s/>1842 <text:s/>1842 I FaceWidgetPositionAlgorithm: getMinStackScrollerPadding() padding = 604, topMargin = 314, containerHeight = 290, mediaHeight = 0, complicationHeight = 0</text:p>
      <text:p text:style-name="Standard">07-22 12:23:38.703 <text:s/>1842 <text:s/>1842 I KeyguardSidePadding: getClockSidePadding() = 731, land</text:p>
      <text:p text:style-name="Standard">07-22 12:23:38.703 <text:s/>1842 <text:s/>1842 W View <text:s text:c="3"/>: requestLayout() improperly called by android.widget.FrameLayout{105f6cd V.E...... ......ID -415,142-1497,2340 #7f0a0846 app:id/qs_frame} during layout: running second layout pass</text:p>
      <text:p text:style-name="Standard">07-22 12:23:38.705 <text:s text:c="2"/>858 <text:s text:c="2"/>858 I BufferQueueDebug: [com.sec.android.app.launcher/com.sec.android.app.launcher.activities.LauncherActivity$_2357#372](this:0xb40000794f308ba0,id:-1,api:0,p:-1,c:858) onDestructor()</text:p>
      <text:p text:style-name="Standard">07-22 12:23:38.705 <text:s text:c="2"/>858 <text:s text:c="2"/>858 I Layer <text:s text:c="2"/>: id=372 Destroyed com.sec.android.app.launcher/com.sec.android.app.launcher.activities.LauncherActivity$_2357#372</text:p>
      <text:p text:style-name="Standard">07-22 12:23:38.709 <text:s/>1364 <text:s/>4444 V WindowManager: Relayout Window{35456d3 u0 StatusBar}: viewVisibility=0 req=1080x68 ty=2000 d0</text:p>
      <text:p text:style-name="Standard">07-22 12:23:38.714 <text:s text:c="2"/>858 <text:s text:c="2"/>858 D SurfaceFlinger: Display 4627039422300187648 HWC layers:</text:p>
      <text:p text:style-name="Standard">07-22 12:23:38.714 <text:s text:c="2"/>858 <text:s text:c="2"/>858 D SurfaceFlinger: <text:s/>SOLID_COLOR | <text:s text:c="13"/>| 0002 | <text:s/>Unknown <text:s/>| <text:s text:c="3"/>0.0 <text:s text:c="3"/>0.0 <text:s text:c="3"/>0.0 <text:s text:c="3"/>0.0 | <text:s text:c="3"/>0 <text:s text:c="3"/>0 1080 2340 | Background for SurfaceView[com.foxan[...]3d.player.UnityPlayerActivity]@0#394</text:p>
      <text:p text:style-name="Standard">07-22 12:23:38.714 <text:s text:c="2"/>858 <text:s text:c="2"/>858 D SurfaceFlinger: <text:s text:c="5"/>DEVICE | 0xb40000797b094ec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38.714 <text:s text:c="2"/>858 <text:s text:c="2"/>858 D SurfaceFlinger: <text:s text:c="5"/>CLIENT | 0xb400007979501880 | 0100 | RGBA_8888 <text:s text:c="3"/>| <text:s text:c="3"/>0.0 <text:s text:c="3"/>4.0 1080.0 <text:s text:c="2"/>80.0 | 1004 <text:s text:c="3"/>0 1080 1080 | StatusBar$_1842#86</text:p>
      <text:p text:style-name="Standard">07-22 12:23:38.714 <text:s text:c="2"/>858 <text:s text:c="2"/>858 D SurfaceFlinger: <text:s text:c="5"/>DEVICE | 0xb40000797b044f40 | 0100 | RGBA_8888 <text:s text:c="3"/>| <text:s text:c="3"/>0.0 <text:s text:c="3"/>0.0 1080.0 <text:s/>128.0 | <text:s text:c="3"/>0 2212 1080 2340 | NavigationBar0$_1842#82</text:p>
      <text:p text:style-name="Standard">07-22 12:23:38.714 <text:s text:c="2"/>858 <text:s text:c="2"/>858 D SurfaceFlinger:</text:p>
      <text:p text:style-name="Standard">07-22 12:23:38.717 <text:s/>1364 <text:s/>4444 V WindowManager: Relayout hash=35456d3, pid=1842, syncId=-1: mAttrs={(0,0)(fillx68) gr=TOP CENTER_VERTICAL sim={adjust=pan} layoutInDisplayCutoutMode=always ty=STATUS_BAR fmt=TRANSLUCENT</text:p>
      <text:p text:style-name="Standard">07-22 12:23:38.717 <text:s/>1364 <text:s/>4444 V WindowManager: <text:s text:c="2"/>fl=81000008</text:p>
      <text:p text:style-name="Standard">07-22 12:23:38.717 <text:s/>1364 <text:s/>4444 V WindowManager: <text:s text:c="2"/>pfl=13000000</text:p>
      <text:p text:style-name="Standard">07-22 12:23:38.717 <text:s/>1364 <text:s/>4444 V WindowManager: <text:s text:c="2"/>bhv=DEFAULT</text:p>
      <text:p text:style-name="Standard">07-22 12:23:38.717 <text:s/>1364 <text:s/>4444 V WindowManager: <text:s text:c="2"/>providedInsets:</text:p>
      <text:p text:style-name="Standard">07-22 12:23:38.717 <text:s/>1364 <text:s/>4444 V WindowManager: <text:s text:c="4"/>InsetsFrameProvider: {id=#e7e30000, index=0, type=statusBars, source=FRAME, flags=[], insetsSize=Insets{left=0, top=80, right=0, bottom=0}}</text:p>
      <text:p text:style-name="Standard"><text:soft-page-break/>07-22 12:23:38.717 <text:s/>1364 <text:s/>4444 V WindowManager: <text:s text:c="4"/>InsetsFrameProvider: {id=#e7e30006, index=0, type=tappableElement, source=FRAME, flags=[], insetsSize=Insets{left=0, top=80, right=0, bottom=0}}</text:p>
      <text:p text:style-name="Standard">07-22 12:23:38.717 <text:s/>1364 <text:s/>4444 V WindowManager: <text:s text:c="4"/>InsetsFrameProvider: {id=#e7e30005, index=0, type=mandatorySystemGestures, source=FRAME, flags=[], mMinimalInsetsSizeInDisplayCutoutSafe=Insets{left=0, top=34, right=0, bottom=0}}</text:p>
      <text:p text:style-name="Standard">07-22 12:23:38.717 <text:s/>1364 <text:s/>4444 V WindowManager: <text:s text:c="2"/>paramsForRotation:</text:p>
      <text:p text:style-name="Standard">07-22 12:23:38.717 <text:s/>1364 <text:s/>4444 V WindowManager: <text:s text:c="4"/>ROTATION_0={(0,0)(fillx80) gr=TOP CENTER_VERTICAL layoutInDisplayCutoutMode=always ty=STATUS_BAR fmt=TRANSLUCENT</text:p>
      <text:p text:style-name="Standard">07-22 12:23:38.717 <text:s/>1364 <text:s/>4444 V WindowManager: <text:s text:c="6"/>fl=80000008</text:p>
      <text:p text:style-name="Standard">07-22 12:23:38.717 <text:s/>1364 <text:s/>4444 V WindowManager: <text:s text:c="6"/>pfl=11000000</text:p>
      <text:p text:style-name="Standard">07-22 12:23:38.717 <text:s/>1364 <text:s/>4444 V WindowManager: <text:s text:c="6"/>bhv=DEFAULT</text:p>
      <text:p text:style-name="Standard">07-22 12:23:38.717 <text:s/>1364 <text:s/>4444 V WindowManager: <text:s text:c="6"/>providedInsets:</text:p>
      <text:p text:style-name="Standard">07-22 12:23:38.717 <text:s/>1364 <text:s/>4444 V WindowManager: <text:s text:c="8"/>InsetsFrameProvider: {id=#e7e30000, index=0, type=statusBars, source=FRAME, flags=[], insetsSize=Insets{left=0, top=80, right=0, bottom=0}}</text:p>
      <text:p text:style-name="Standard">07-22 12:23:38.717 <text:s/>1364 <text:s/>4444 V WindowManager: <text:s text:c="8"/>InsetsFrameProvider: {id=#e7e30006, index=0, type=tappableElement, source=FRAME, flags=[], insetsSize=Insets{left=0, top=80, right=0, bottom=0}}</text:p>
      <text:p text:style-name="Standard">07-22 12:23:38.717 <text:s/>1364 <text:s/>4444 V WindowManager: <text:s text:c="8"/>InsetsFrameProvider: {id=#e7e30005, index=0, type=mandatorySystemGestures, source=FRAME, flags=[], insetsSize=Insets{left=0, top=80, right=0, bottom=0}, mMinimalInsetsSizeInDisplayCutoutSafe=Insets{left=0, top=34, right=0, bottom=0}} naviIconColor=0}</text:p>
      <text:p text:style-name="Standard">07-22 12:23:38.717 <text:s/>1364 <text:s/>4444 V WindowManager: <text:s text:c="4"/>ROTATION_90={(0,0)(fillx68) gr=TOP CENTER_VERTICAL layoutInDisplayCutoutMode=always ty=STATUS_BAR fmt=TRANSLUCENT</text:p>
      <text:p text:style-name="Standard">07-22 12:23:38.717 <text:s/>1364 <text:s/>4444 V WindowManager: <text:s text:c="6"/>fl=80000008</text:p>
      <text:p text:style-name="Standard">07-22 12:23:38.717 <text:s/>1364 <text:s/>4444 V WindowManager: <text:s text:c="6"/>pfl=11000000</text:p>
      <text:p text:style-name="Standard">07-22 12:23:38.717 <text:s/>1364 <text:s/>4444 V WindowManager: <text:s text:c="6"/>bhv=DEFAULT</text:p>
      <text:p text:style-name="Standard">07-22 12:23:38.717 <text:s/>1364 <text:s/>4444 V WindowManager: <text:s text:c="6"/>providedInsets:</text:p>
      <text:p text:style-name="Standard">07-22 12:23:38.717 <text:s/>1364 <text:s/>4444 V WindowManager: <text:s text:c="8"/>InsetsFrameProvider: {id=#e7e30000, index=0, type=statusBars, source=FRAME, flags=[], insetsSize=Insets{left=0, top=68, right=0, bottom=0}}</text:p>
      <text:p text:style-name="Standard">07-22 12:23:38.717 <text:s/>1364 <text:s/>4444 V WindowManager: <text:s text:c="8"/>InsetsFrameProvider: {id=#e7e30006, index=0, type=tappableElement, source=FRAME, flags=[], insetsSize=Insets{left=0, top=68, right=0, bottom=0}}</text:p>
      <text:p text:style-name="Standard">07-22 12:23:38.717 <text:s/>1364 <text:s/>4444 V WindowManager: <text:s text:c="8"/>InsetsFrameProvider: {id=#e7e30005, index=0, type=mandatorySystemGestures, source=FRAME, flags=[], insetsSize=Insets{left=0, top=68, right=0, bottom=0}, mMinimalInsetsSizeInDisplayCutoutSafe=Insets{left=0, top=34, right=0, bottom=0}} naviIconColor=0}</text:p>
      <text:p text:style-name="Standard">07-22 12:23:38.717 <text:s/>1364 <text:s/>4444 V WindowManager: <text:s text:c="4"/>ROTATION_180={(0,0)(fillx80) gr=TOP CENTER_VERTICAL layoutInDisplayCutoutMode=always ty=STATUS_BAR fmt=TRANSLUCENT</text:p>
      <text:p text:style-name="Standard">07-22 12:23:38.717 <text:s/>1364 <text:s/>4444 V WindowManager: <text:s text:c="6"/>fl=80000008</text:p>
      <text:p text:style-name="Standard">07-22 12:23:38.717 <text:s/>1364 <text:s/>4444 V WindowManager: <text:s text:c="6"/>pfl=11000000</text:p>
      <text:p text:style-name="Standard">07-22 12:23:38.717 <text:s/>1364 <text:s/>4444 V WindowManager: <text:s text:c="6"/>bhv=DEFAULT</text:p>
      <text:p text:style-name="Standard">07-22 12:23:38.717 <text:s/>1364 <text:s/>4444 V WindowManager: <text:s text:c="6"/>providedInsets:</text:p>
      <text:p text:style-name="Standard">07-22 12:23:38.717 <text:s/>1364 <text:s/>4444 V WindowManager: <text:s text:c="8"/>InsetsFrameProvider: {id=#e7e30000, index=0, type=statusBars, source=FRAME, flags=[], insetsSize=Insets{left=0, top=80, right=0, bottom=0}}</text:p>
      <text:p text:style-name="Standard">07-22 12:23:38.717 <text:s/>1364 <text:s/>4444 V WindowManager: <text:s text:c="8"/>InsetsFrameProvider: {id=#e7e30006, <text:soft-page-break/>index=0, type=tappableElement, source=FRAME, flags=[], insetsSize=Insets{left=0, top=80, right=0, bottom=0}}</text:p>
      <text:p text:style-name="Standard">07-22 12:23:38.717 <text:s/>1364 <text:s/>4444 V WindowManager: <text:s text:c="8"/>InsetsFrameProvider: {id=#e7e30005, index=0, type=mandatorySystemGestures, source=FRAME, flags=[], insetsSize=Insets{left=0, top=80, right=0, bottom=0}, mMinimalInsetsSizeInDisplayCutoutSafe=Insets{left=0, top=34, right=0, bottom=0}} naviIconColor=0}</text:p>
      <text:p text:style-name="Standard">07-22 12:23:38.717 <text:s/>1364 <text:s/>4444 V WindowManager: <text:s text:c="4"/>ROTATION_270={(0,0)(fillx68) gr=TOP CENTER_VERTICAL layoutInDisplayCutoutMode=always ty=STATUS_BAR fmt=TRANSLUCENT</text:p>
      <text:p text:style-name="Standard">07-22 12:23:38.717 <text:s/>1364 <text:s/>4444 V WindowManager: <text:s text:c="6"/>fl=80000008</text:p>
      <text:p text:style-name="Standard">07-22 12:23:38.717 <text:s/>1364 <text:s/>4444 V WindowManager: <text:s text:c="6"/>pfl=11000000</text:p>
      <text:p text:style-name="Standard">07-22 12:23:38.717 <text:s/>1364 <text:s/>4444 V WindowManager: <text:s text:c="6"/>bhv=DEFAULT</text:p>
      <text:p text:style-name="Standard">07-22 12:23:38.717 <text:s/>1364 <text:s/>4444 V WindowManager: <text:s text:c="6"/>providedInsets:</text:p>
      <text:p text:style-name="Standard">07-22 12:23:38.717 <text:s/>1364 <text:s/>4444 V WindowManager: <text:s text:c="8"/>InsetsFrameProvider: {id=#e7e30000, index=0, type=statusBars, source=FRAME, flags=[], insetsSize=Insets{left=0, top=68, right=0, bottom=0}}</text:p>
      <text:p text:style-name="Standard">07-22 12:23:38.717 <text:s/>1364 <text:s/>4444 V WindowManager: <text:s text:c="8"/>InsetsFrameProvider: {id=#e7e30006, index=0, type=tappableElement, source=FRAME, flags=[], insetsSize=Insets{left=0, top=68, right=0, bottom=0}}</text:p>
      <text:p text:style-name="Standard">07-22 12:23:38.717 <text:s/>1364 <text:s/>4444 V WindowManager: <text:s text:c="8"/>InsetsFrameProvider: {id=#e7e30005, index=0, type=mandatorySystemGestures, source=FRAME, flags=[], insetsSize=Insets{left=0, top=68, right=0, bottom=0}, mMinimalInsetsSizeInDisplayCutoutSafe=Insets{left=0, top=34, right=0, bottom=0}} naviIconColor=0} naviIconColor=0}</text:p>
      <text:p text:style-name="Standard">07-22 12:23:38.718 <text:s/>1842 <text:s/>1842 I InsetsController: onStateChanged: host=StatusBar, from=android.view.ViewRootImpl.relayoutWindow:10072, state=InsetsState: {mDisplayFrame=Rect(0, 0 - 2340, 1080), m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mRoundedCorners=RoundedCorners{[RoundedCorner{position=TopLeft, radius=0, center=Point(0, 0)}, RoundedCorner{position=TopRight, radius=0, center=Point(0, 0)}, RoundedCorner{position=BottomRight, radius=0, center=Point(0, 0)}, RoundedCorner{position=BottomLeft, radius=0, center=Point(0, 0)}]} <text:s/>mRoundedCornerFrame=Rect(0, 0 - 0, 0), mPrivacyIndicatorBounds=PrivacyIndicatorBounds {static bounds=Rect(2216, 0 - 2340, 68) rotation=1}, mDisplayShape=DisplayShape{ spec=-311912193 displayWidth=1080 displayHeight=2340 physicalPixelDisplaySizeRatio=1.0 rotation=1 offsetX=0 offsetY=0 scale=1.0}, mSources= { InsetsSource: {dfb10001 mType=navigationBars mFrame=[2205,0][2340,1080] mVisible=false mFlags=[]}, InsetsSource: {dfb10004 mType=systemGestures mFrame=[0,0][0,0] mVisible=true mFlags=[]}, InsetsSource: {dfb10005 mType=mandatorySystemGestures mFrame=[2205,0][2340,1080] mVisible=true mFlags=[]}, InsetsSource: {dfb10006 mType=tappableElement mFrame=[2205,0][2340,1080] mVisible=true mFlags=[]}, InsetsSource: {dfb10024 mType=systemGestures mFrame=[0,0][0,0] mVisible=true mFlags=[]}, InsetsSource: {e7e30005 mType=mandatorySystemGestures mFrame=[0,0][2340,68] mVisible=true mFlags=[]}, InsetsSource: {7 mType=displayCutout mFrame=[0,0][80,1080] mVisible=true mFlags=[]} }</text:p>
      <text:p text:style-name="Standard">07-22 12:23:38.719 <text:s/>1842 <text:s/>1842 I BLASTBufferQueue_Java: update, w= 2340 h= 68 mName = ViewRootImpl@86115e0[StatusBar] mNativeObject= 0xb400007ca9d3d800 sc.mNativeObject= 0xb400007caa05c540 format= -3 caller= android.view.ViewRootImpl.updateBlastSurfaceIfNeeded:3017 <text:soft-page-break/>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8.719 <text:s/>1842 <text:s/>1842 I ViewRootImpl@86115e0[StatusBar]: Relayout returned: old=(0,0,1080,80) new=(0,0,2340,68) relayoutAsync=false req=(1080,68)0 dur=14 res=0x401 s={true 0xb400007ca9d9d000} ch=false seqId=0</text:p>
      <text:p text:style-name="Standard">07-22 12:23:38.723 <text:s/>1842 <text:s/>1842 D IndicatorGardenInputProperties: Set 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</text:p>
      <text:p text:style-name="Standard">07-22 12:23:38.723 <text:s/>1842 <text:s/>1842 D IndicatorBasicGardener: PhoneStatusBarViewController update is done height=68 hasCameraTopMargin=false cameraTopMargin=0paddingLeft=139 paddingRight=59 maxWidthLeftContainer=1739 maxWidthCenterContainer=0 maxWidthRightContainer=1897 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</text:p>
      <text:p text:style-name="Standard">07-22 12:23:38.723 <text:s/>1842 <text:s/>1842 D ViewRootImpl@86115e0[StatusBar]: mThreadedRenderer.updateSurface() mSurface={isValid=true 0xb400007ca9d9d000}</text:p>
      <text:p text:style-name="Standard">07-22 12:23:38.724 <text:s text:c="2"/>798 14465 I mtkpower_client: perf_lock_rel, hdl:315, tid:14465</text:p>
      <text:p text:style-name="Standard">07-22 12:23:38.725 <text:s/>1842 <text:s/>1842 D ViewRootImpl@86115e0[StatusBar]: reportNextDraw android.view.ViewRootImpl.performTraversals:4718 android.view.ViewRootImpl.doTraversal:3288 android.view.ViewRootImpl$TraversalRunnable.run:11344 android.view.Choreographer$CallbackRecord.run:1689 android.view.Choreographer$CallbackRecord.run:1698</text:p>
      <text:p text:style-name="Standard">07-22 12:23:38.725 <text:s text:c="2"/>798 14465 I mtkpower_client: perf_lock_acq, hdl:0, dur:0, num:2, tid:14465</text:p>
      <text:p text:style-name="Standard">07-22 12:23:38.725 <text:s/>1842 <text:s/>1842 I ViewRootImpl@86115e0[StatusBar]: Setup new sync=wmsSync-ViewRootImpl@86115e0[StatusBar]#90</text:p>
      <text:p text:style-name="Standard">07-22 12:23:38.725 <text:s/>1842 <text:s/>1842 I ViewRootImpl@86115e0[StatusBar]: Creating new active sync group ViewRootImpl@86115e0[StatusBar]#91</text:p>
      <text:p text:style-name="Standard">07-22 12:23:38.725 <text:s text:c="2"/>803 <text:s text:c="2"/>862 I libPowerHal: [perfLockRel] hdl:315, idx:0</text:p>
      <text:p text:style-name="Standard">07-22 12:23:38.725 <text:s text:c="2"/>803 <text:s text:c="2"/>862 I libPowerHal: [setClusterFreq] <text:s/>set cpu_ctrl cpufreq: -1 -1 -1 -1</text:p>
      <text:p text:style-name="Standard">07-22 12:23:38.726 <text:s text:c="2"/>798 14465 I mtkpower_client: ret_hdl:317</text:p>
      <text:p text:style-name="Standard">07-22 12:23:38.726 <text:s text:c="2"/>798 14465 I mtkpower_client: perf_lock_rel, hdl:314, tid:14465</text:p>
      <text:p text:style-name="Standard">07-22 12:23:38.726 <text:s text:c="2"/>803 <text:s text:c="2"/>862 I libPowerHal: [perfLockAcq] idx:0 hdl:317 hint:-1 pid:798 tid:14465 duration:0 lock_user:vendor.samsung. =&gt; ret_hdl:317</text:p>
      <text:p text:style-name="Standard">07-22 12:23:38.726 <text:s text:c="2"/>803 <text:s text:c="2"/>862 I libPowerHal: [setClusterFreq] vendor.samsung. set cpufreq[0] min:2000000 max:-1 cpufreq[1] min:-1 max:-1</text:p>
      <text:p text:style-name="Standard">07-22 12:23:38.726 <text:s text:c="2"/>803 <text:s text:c="2"/>862 I libPowerHal: [setClusterFreq] <text:s/>set cpu_ctrl cpufreq: 2000000 -1 -1 -1</text:p>
      <text:p text:style-name="Standard">07-22 12:23:38.726 <text:s/>1842 <text:s/>1842 I ViewRootImpl@86115e0[StatusBar]: registerCallbacksForSync syncBuffer=false</text:p>
      <text:p text:style-name="Standard">07-22 12:23:38.726 <text:s text:c="2"/>798 14465 I mtkpower_client: perf_lock_acq, hdl:0, dur:0, num:2, tid:14465</text:p>
      <text:p text:style-name="Standard">07-22 12:23:38.727 <text:s text:c="2"/>803 <text:s text:c="2"/>862 I libPowerHal: [perfLockRel] hdl:314, idx:2</text:p>
      <text:p text:style-name="Standard">07-22 12:23:38.727 <text:s text:c="2"/>798 14465 I mtkpower_client: ret_hdl:318</text:p>
      <text:p text:style-name="Standard"><text:soft-page-break/>07-22 12:23:38.727 <text:s text:c="2"/>798 14465 I mtkpower_client: perf_lock_rel, hdl:316, tid:14465</text:p>
      <text:p text:style-name="Standard">07-22 12:23:38.728 <text:s text:c="2"/>803 <text:s text:c="2"/>862 I libPowerHal: cmdSetting - unknown cmd:1c3c000, scmd:(null) ,param_1:0</text:p>
      <text:p text:style-name="Standard">07-22 12:23:38.728 <text:s text:c="2"/>803 <text:s text:c="2"/>862 I libPowerHal: [perfLockAcq] idx:1 hdl:318 hint:-1 pid:798 tid:14465 duration:0 lock_user:vendor.samsung. =&gt; ret_hdl:318</text:p>
      <text:p text:style-name="Standard">07-22 12:23:38.728 <text:s text:c="2"/>798 14465 I mtkpower_client: perf_lock_acq, hdl:0, dur:0, num:2, tid:14465</text:p>
      <text:p text:style-name="Standard">07-22 12:23:38.728 <text:s text:c="2"/>803 <text:s text:c="2"/>862 I libPowerHal: [perfLockRel] hdl:316, idx:3</text:p>
      <text:p text:style-name="Standard">07-22 12:23:38.729 <text:s text:c="2"/>803 <text:s text:c="2"/>862 I libPowerHal: [PD] vendor.samsung. update cmd:1000000 param:-1</text:p>
      <text:p text:style-name="Standard">07-22 12:23:38.729 <text:s text:c="2"/>798 14465 I mtkpower_client: ret_hdl:319</text:p>
      <text:p text:style-name="Standard">07-22 12:23:38.729 <text:s text:c="2"/>798 14465 I HYPER-HAL: [RequestManager.cpp]releaseLocked(): Released ID : 952906</text:p>
      <text:p text:style-name="Standard">07-22 12:23:38.730 <text:s text:c="2"/>803 <text:s text:c="2"/>862 I libPowerHal: [perfLockAcq] idx:2 hdl:319 hint:-1 pid:798 tid:14465 duration:0 lock_user:vendor.samsung. =&gt; ret_hdl:319</text:p>
      <text:p text:style-name="Standard">07-22 12:23:38.730 <text:s/>1842 <text:s/>2641 I ViewRootImpl@86115e0[StatusBar]: Received frameDrawingCallback syncResult=0 frameNum=429.</text:p>
      <text:p text:style-name="Standard">07-22 12:23:38.730 <text:s text:c="2"/>803 <text:s text:c="2"/>862 I libPowerHal: [setDvfsrcDevFreqOpp] opp:0, freq:4266000000</text:p>
      <text:p text:style-name="Standard">07-22 12:23:38.730 <text:s/>1842 <text:s/>2641 I ViewRootImpl@86115e0[StatusBar]: mWNT: t=0xb400007caa1f0f00 mBlastBufferQueue=0xb400007ca9d3d800 fn= 429 mRenderHdrSdrRatio=1.0 caller= android.view.ViewRootImpl$8.onFrameDraw:13841 android.view.ThreadedRenderer$1.onFrameDraw:792 &lt;bottom of call stack&gt;</text:p>
      <text:p text:style-name="Standard">07-22 12:23:38.730 <text:s/>1842 <text:s/>2641 I ViewRootImpl@86115e0[StatusBar]: Setting up sync and frameCommitCallback</text:p>
      <text:p text:style-name="Standard">07-22 12:23:38.731 <text:s text:c="2"/>803 <text:s text:c="2"/>862 I libPowerHal: [PE] vendor.samsung. update cmd:1000000 param:0</text:p>
      <text:p text:style-name="Standard">07-22 12:23:38.733 <text:s/>1842 <text:s/>2159 D BLASTBufferQueue: [ViewRootImpl@86115e0[StatusBar]#3](f:0,a:2) producer disconnected before acquireNextBufferLocked</text:p>
      <text:p text:style-name="Standard">07-22 12:23:38.734 <text:s/>1842 <text:s/>2159 I ViewRootImpl@86115e0[StatusBar]: Received frameCommittedCallback lastAttemptedDrawFrameNum=429 didProduceBuffer=true</text:p>
      <text:p text:style-name="Standard">07-22 12:23:38.735 <text:s/>1842 <text:s/>1842 I ViewRootImpl@86115e0[StatusBar]: reportDrawFinished seqId=0</text:p>
      <text:p text:style-name="Standard">07-22 12:23:38.735 <text:s/>1842 <text:s/>1842 D KeyguardEditModeAnimatorController: rotation 1 false</text:p>
      <text:p text:style-name="Standard">07-22 12:23:38.735 <text:s/>1364 <text:s/>4444 D WindowManager: finishDrawingWindow: Window{35456d3 u0 StatusBar} mDrawState=DRAW_PENDING seqId=0</text:p>
      <text:p text:style-name="Standard">07-22 12:23:38.735 <text:s/>1364 <text:s/>4444 I WindowManager: finishDrawing of orientation change: Window{35456d3 u0 StatusBar} 159ms</text:p>
      <text:p text:style-name="Standard">07-22 12:23:38.735 <text:s/>1842 <text:s/>1842 W ConstraintSet: id unknown bouncer_status_bar_area_root</text:p>
      <text:p text:style-name="Standard">07-22 12:23:38.735 <text:s/>1842 <text:s/>1842 W ConstraintSet: id unknown keyguard_arrow_view</text:p>
      <text:p text:style-name="Standard">07-22 12:23:38.735 <text:s/>1842 <text:s/>1842 W ConstraintSet: id unknown keyguard_punch_hole_vi_view</text:p>
      <text:p text:style-name="Standard">07-22 12:23:38.735 <text:s/>1842 <text:s/>1842 W ConstraintSet: id unknown keyguard_biometric_view</text:p>
      <text:p text:style-name="Standard">07-22 12:23:38.735 <text:s/>1842 <text:s/>1842 W ConstraintSet: id unknown view_flipper</text:p>
      <text:p text:style-name="Standard">07-22 12:23:38.735 <text:s/>1842 <text:s/>1842 W ConstraintSet: id unknown bouncer_status_bar_area_root</text:p>
      <text:p text:style-name="Standard">07-22 12:23:38.735 <text:s/>1842 <text:s/>1842 W ConstraintSet: id unknown keyguard_arrow_view</text:p>
      <text:p text:style-name="Standard">07-22 12:23:38.735 <text:s/>1842 <text:s/>1842 W ConstraintSet: id unknown keyguard_punch_hole_vi_view</text:p>
      <text:p text:style-name="Standard">07-22 12:23:38.736 <text:s/>1364 <text:s/>1394 V WindowManager: performShowLocked: mDrawState=HAS_DRAWN in Window{35456d3 u0 StatusBar}</text:p>
      <text:p text:style-name="Standard">07-22 12:23:38.736 <text:s/>1842 <text:s/>1842 D SystemUIImageView: apply style: default</text:p>
      <text:p text:style-name="Standard">07-22 12:23:38.740 <text:s/>1842 <text:s/>1842 D QSCinemaProvider: orientation is changed ! 1 &gt;&gt; 2</text:p>
      <text:p text:style-name="Standard">07-22 12:23:38.740 <text:s/>1842 <text:s/>1842 D SamsungStatusBarGrayIconHelper: isGrayAppearance=false</text:p>
      <text:p text:style-name="Standard">07-22 12:23:38.740 <text:s/>1842 <text:s/>1842 D NavigationBar: onSystemBarAttributesChanged() - <text:s/>displayId:0, appearance:4, packageName: com.foxandsheep.nightynight3 (APPEARANCE_LOW_PROFILE_BARS ), navbarColorManagedByIme:false</text:p>
      <text:p text:style-name="Standard">07-22 12:23:38.740 <text:s/>1842 <text:s/>1842 D SamsungLightBarControlHelper: updateNavigationBar (WHITE <text:soft-page-break/>button) isLightOpaque:false, hasLightNavigationBarFlag:false, packageName:com.foxandsheep.nightynight3, DirectReplying:false, NavBarColorMangedByIme:false, ForceDarkForScrim:false, QsCustomizing:false, PanelHasWhiteBg:true</text:p>
      <text:p text:style-name="Standard">07-22 12:23:38.741 <text:s/>1842 <text:s/>1842 D NavigationModeController: getCurrentUserContext: contextUser=0 currentUser=0</text:p>
      <text:p text:style-name="Standard">07-22 12:23:38.744 <text:s/>1842 <text:s/>1842 D NavigationModeController: getCurrentUserContext: contextUser=0 currentUser=0</text:p>
      <text:p text:style-name="Standard">07-22 12:23:38.746 <text:s/>2357 13949 I HoneySpace.DeviceStateUseCase: update: DeviceState(naviMode=THREE_BUTTON, navigationBarHeight=135, hint=true, transparentHint=false, rotation=1, displayId=0, displaySize=Point(2340, 1080), 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isNavCanMove=true, isTablet=false, extraDisplayInfo=ExtraDisplayInfo(rotation=-1, displayId=-1, displaySize=Point(0, 0), displayCutout=null, foldState=-1), enableOverlayWindow=false)</text:p>
      <text:p text:style-name="Standard">07-22 12:23:38.746 <text:s/>2357 <text:s/>2357 I HoneySpace.GestureInputHandler: deviceState changed DeviceState(naviMode=THREE_BUTTON, navigationBarHeight=135, hint=true, transparentHint=false, rotation=1, displayId=0, displaySize=Point(2340, 1080), 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isNavCanMove=true, isTablet=false, extraDisplayInfo=ExtraDisplayInfo(rotation=-1, displayId=-1, displaySize=Point(0, 0), displayCutout=null, foldState=-1), enableOverlayWindow=false)</text:p>
      <text:p text:style-name="Standard">07-22 12:23:38.746 <text:s/>2357 <text:s/>2357 I HoneySpace.RegionManagerImpl: changeTouchRegion() called with: com.honeyspace.gesture.region.NoGestureTouchRegion@e9ca9df to DeviceState(naviMode=THREE_BUTTON, navigationBarHeight=135, hint=true, transparentHint=false, rotation=1, displayId=0, displaySize=Point(2340, 1080), displayCutout=DisplayCutout{insets=Rect(80, 0 - 0, 0) waterfall=Insets{left=0, top=0, right=0, bottom=0} boundingRect={Bounds=[Rect(0, 472 - 80, 608), Rect(0, 0 - 0, 0), Rect(0, 0 - 0, 0), Rect(0, 0 - 0, 0)]} cutoutPathParserInfo={CutoutPathParserInfo{displayWidth=1080 displayHeight=2340 physicalDisplayWidth=1080 physicalDisplayHeight=2340 density={2.8125} cutoutSpec={M 0,0 H -24.177777778 V 28.4444444444 H 24.177777778 V 0 H 0 Z @dp} rotation={1} scale={1.0} physicalPixelDisplaySizeRatio={1.0}}}}, isNavCanMove=true, isTablet=false, extraDisplayInfo=ExtraDisplayInfo(rotation=-1, displayId=-1, displaySize=Point(0, 0), displayCutout=null, foldState=-1), enableOverlayWindow=false)</text:p>
      <text:p text:style-name="Standard">07-22 12:23:38.746 <text:s/>1364 <text:s/>3980 D TspStateManager: holeName: HomeGesture, direction: 0, startY: 0, endY: 0</text:p>
      <text:p text:style-name="Standard">07-22 12:23:38.747 <text:s/>2357 <text:s/>2357 I DeadZoneHole: resetDeadZoneHole</text:p>
      <text:p text:style-name="Standard">07-22 12:23:38.747 <text:s/>2357 <text:s/>2357 I HoneySpace.RegionManagerImpl: resetSwipeRegion. RectF(0.0, 0.0, 0.0, 0.0), RectF(0.0, 0.0, 0.0, 0.0)</text:p>
      <text:p text:style-name="Standard">07-22 12:23:38.747 <text:s/>1842 <text:s/>1842 D NavigationModeController: getCurrentUserContext: contextUser=0 currentUser=0</text:p>
      <text:p text:style-name="Standard">07-22 12:23:38.751 <text:s/>1842 <text:s/>1842 D NavigationModeController: getCurrentUserContext: contextUser=0 currentUser=0</text:p>
      <text:p text:style-name="Standard">07-22 12:23:38.753 <text:s/>1842 <text:s/>1842 D NavigationModeController: getCurrentUserContext: <text:soft-page-break/>contextUser=0 currentUser=0</text:p>
      <text:p text:style-name="Standard">07-22 12:23:38.755 <text:s/>1842 <text:s/>1842 I ViewRootImpl@86115e0[StatusBar]: handleResized, msg = 5 frames=ClientWindowFrames{frame=[0,0][2340,68] display=[0,0][2340,1080] parentFrame=[0,0][0,0]} forceNextWindowRelayout=false displayId=0 dragResizing=false compatScale=1.0 frameChanged=false attachedFrameChanged=false configChanged=false displayChanged=false compatScaleChanged=false</text:p>
      <text:p text:style-name="Standard">07-22 12:23:38.755 <text:s/>1842 <text:s/>1842 I ViewRootImpl@86115e0[StatusBar]: handleResized mSyncSeqId = 0</text:p>
      <text:p text:style-name="Standard">07-22 12:23:38.755 <text:s/>1842 <text:s/>1842 D ViewRootImpl@86115e0[StatusBar]: reportNextDraw android.view.ViewRootImpl.handleResized:2530 android.view.ViewRootImpl.-$$Nest$mhandleResized:0 android.view.ViewRootImpl$ViewRootHandler.handleMessageImpl:7197 android.view.ViewRootImpl$ViewRootHandler.handleMessage:7166 android.os.Handler.dispatchMessage:106</text:p>
      <text:p text:style-name="Standard">07-22 12:23:38.755 <text:s/>1842 <text:s/>1842 I ViewRootImpl@e692470[NavigationBar0]: handleResized, msg = 5 frames=ClientWindowFrames{frame=[2205,0][2340,1080] display=[0,0][2340,1080] parentFrame=[0,0][0,0]} forceNextWindowRelayout=true displayId=0 dragResizing=false compatScale=1.0 frameChanged=false attachedFrameChanged=false configChanged=false displayChanged=false compatScaleChanged=false</text:p>
      <text:p text:style-name="Standard">07-22 12:23:38.755 <text:s/>1842 <text:s/>1842 I ViewRootImpl@e692470[NavigationBar0]: handleResized mSyncSeqId = 8</text:p>
      <text:p text:style-name="Standard">07-22 12:23:38.755 <text:s/>1842 <text:s/>1842 D ViewRootImpl@e692470[NavigationBar0]: reportNextDraw android.view.ViewRootImpl.handleResized:2530 android.view.ViewRootImpl.-$$Nest$mhandleResized:0 android.view.ViewRootImpl$ViewRootHandler.handleMessageImpl:7197 android.view.ViewRootImpl$ViewRootHandler.handleMessage:7166 android.os.Handler.dispatchMessage:106</text:p>
      <text:p text:style-name="Standard">07-22 12:23:38.756 <text:s/>1842 <text:s/>1842 D DisplayLifecycle: updateDisplay id = 0</text:p>
      <text:p text:style-name="Standard">07-22 12:23:38.756 <text:s/>1364 <text:s/>4444 D WifiDisplayAdapter: isFitToActiveDisplayLocked : false</text:p>
      <text:p text:style-name="Standard">07-22 12:23:38.756 <text:s/>1842 <text:s/>1842 D DisplayLifecycle: updateSmartViewFitToActiveDisplay : false</text:p>
      <text:p text:style-name="Standard">07-22 12:23:38.756 <text:s/>1842 <text:s/>1842 D DisplayLifecycle: updateCacheVariables id = 0, display = Display id 0: DisplayInfo{"Built-in Screen", displayId 0, displayGroupId 0, FLAG_SECURE, FLAG_SUPPORTS_PROTECTED_BUFFERS, FLAG_TRUSTED, real 2340 x 1080, largest app 2125 x 2125, smallest app 1080 x 1012, appVsyncOff 11111111, presDeadline 12111111, mode 190.0, defaultMode 1, REFRESH_RATE_MODE_ALWAYS, modes [{id=1, width=1080, height=2340, fps=90.0, alternativeRefreshRates=[60.0], supportedHdrTypes=[]}, {id=2, width=1080, height=2340, fps=60.0, alternativeRefreshRates=[90.0], supportedHdrTypes=[]}], hdrCapabilities HdrCapabilities{mSupportedHdrTypes=[], mMaxLuminance=500.0, mMaxAverageLuminance=500.0, mMinLuminance=0.0}, userDisabledHdrTypes [], minimalPostProcessingSupported false, rotation 1, state ON, committedState ON}, DisplayMetrics{density=2.8125, width=2125, height=1080, scaledDensity=2.8125, xdpi=397.565, ydpi=398.899}, isValid=true, size = Point(2125, 1080), realSize = Point(2340, 1080), rotation = 1</text:p>
      <text:p text:style-name="Standard">07-22 12:23:38.756 <text:s/>1842 <text:s/>1842 I ViewRootImpl@e7daea2[LockscreenShortcutBlur]: onDisplayChanged oldDisplayState=2 newDisplayState=2</text:p>
      <text:p text:style-name="Standard">07-22 12:23:38.756 <text:s/>1842 <text:s/>1842 I ViewRootImpl@e692470[NavigationBar0]: onDisplayChanged oldDisplayState=2 newDisplayState=2</text:p>
      <text:p text:style-name="Standard">07-22 12:23:38.756 <text:s/>1842 <text:s/>1842 I ViewRootImpl@fec20b0[NotificationShade]: onDisplayChanged oldDisplayState=2 newDisplayState=2</text:p>
      <text:p text:style-name="Standard">07-22 12:23:38.756 <text:s/>1842 <text:s/>1842 I ViewRootImpl@86115e0[StatusBar]: onDisplayChanged oldDisplayState=2 newDisplayState=2</text:p>
      <text:p text:style-name="Standard">07-22 12:23:38.757 <text:s/>1842 <text:s/>1842 D SecVolume.VolumePanelStore: dispatch [ACTION_CONFIGURATION_CHANGED with [STATE_NO_DISPATCH], currentAction={isFromOutside : true}, currentState={activeStream=3, stream=-1, isHasVibrator : true, isVoiceCapable : true, isSetupWizardComplete : true, isCaptionComponentEnabled : true, <text:soft-page-break/>isMediaDefaultEnabled : true, timeOutControlsText : 0, timeOut : 3000, activeStream : 3, cutoutHeight : 80, pinDevice : 0, earProtectLevel : 909, timeOutControls : 0, ringerModeInternal : 1, systemTimeNow : 257169}</text:p>
      <text:p text:style-name="Standard">07-22 12:23:38.757 <text:s/>1842 <text:s/>1842 D SecVolume.ConfigurationWrapper: orientation has been changed!</text:p>
      <text:p text:style-name="Standard">07-22 12:23:38.757 <text:s/>1842 <text:s/>1842 D SecVolume.ConfigurationWrapper: this=[ nightMode=false, orientation=2, density=450, fontScale=1.0, locale=en_DE, displayType=-1 ] / density=450, fontScale=1.0, locale=en_DE, nightMode=false</text:p>
      <text:p text:style-name="Standard">07-22 12:23:38.757 <text:s/>1842 <text:s/>1842 D SecVolume.VolumePanelStore: <text:s text:c="2"/>&gt; New State : [STATE_NO_DISPATCH]</text:p>
      <text:p text:style-name="Standard">07-22 12:23:38.758 <text:s/>1842 <text:s/>1842 D QSClockBellTower: He is ready to ring the bell. (((QSClockBellSound - TimeText:12:23, TimeContentDescription:12:23, DateText:Mon, 22 July, ShortDateText:Mon, 22 Jul, Demo:false, QuickStar-Second(false|12:34:56), QuickStar-DateText:Mon, 22 Jul)))</text:p>
      <text:p text:style-name="Standard">07-22 12:23:38.758 <text:s/>1842 <text:s/>1842 D QSClock : StatusBar clock=12:23 notifyTimeChanged(QSClockBellSound - TimeText:12:23, TimeContentDescription:12:23, DateText:Mon, 22 July, ShortDateText:Mon, 22 Jul, Demo:false, QuickStar-Second(false|12:34:56), QuickStar-DateText:Mon, 22 Jul) clockVisibleByPolicy=true, clockVisibleByUser=true, visible=true, parent=android.widget.LinearLayout{8fae756 V.E...... ......ID 0,0-98,68 #7f0a0591 app:id/left_clock_container}</text:p>
      <text:p text:style-name="Standard">07-22 12:23:38.758 <text:s/>1842 <text:s/>1842 D QSClockBellTower: Everyone heard the bell. run(currentTime:1721643818757, getTime():Mon Jul 22 12:23:38 GMT+02:00 2024, getTimeZone():libcore.util.ZoneInfo[mDstSavings=3600000,mUseDst=true,mDelegate=[id="Europe/Berlin",mRawOffset=3600000,mEarliestRawOffset=3208000,transitions=267]])</text:p>
      <text:p text:style-name="Standard">07-22 12:23:38.760 <text:s/>1842 <text:s/>1842 I BLASTBufferQueue_Java: update, w= 135 h= 1080 mName = ViewRootImpl@e692470[NavigationBar0] mNativeObject= 0xb400007ce9c17a80 sc.mNativeObject= 0xb400007ca9dc3e0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8.760 <text:s/>1842 <text:s/>1842 I ViewRootImpl@e692470[NavigationBar0]: Relayout returned: old=(2205,0,2340,1080) new=(2205,0,2340,1080) relayoutAsync=true req=(135,1080)0 dur=1 res=0x0 s={true 0xb400007cb2fe2800} ch=false seqId=8</text:p>
      <text:p text:style-name="Standard">07-22 12:23:38.761 <text:s/>1364 <text:s/>3980 V WindowManager: Relayout Window{38eb303 u0 NavigationBar0}: viewVisibility=0 req=135x1080 ty=2019 d0</text:p>
      <text:p text:style-name="Standard">07-22 12:23:38.763 <text:s text:c="2"/>792 <text:s text:c="2"/>792 I hwcomposer: [HWCDisplay] [Display_0 (type:1, mode:2)] fps:53.950981,dur:1000.91,max:318.92,min:5.31</text:p>
      <text:p text:style-name="Standard">07-22 12:23:38.764 14433 14433 D ViewRootImpl@5e45802[UnityPlayerActivity]: cancelDraw returned false</text:p>
      <text:p text:style-name="Standard">07-22 12:23:38.764 <text:s/>1842 <text:s/>1842 D ViewRootImpl@e692470[NavigationBar0]: cancelDraw returned false</text:p>
      <text:p text:style-name="Standard">07-22 12:23:38.764 <text:s/>1842 <text:s/>1842 I ViewRootImpl@e692470[NavigationBar0]: Setup new sync=wmsSync-ViewRootImpl@e692470[NavigationBar0]#92</text:p>
      <text:p text:style-name="Standard">07-22 12:23:38.764 <text:s/>1842 <text:s/>1842 I ViewRootImpl@e692470[NavigationBar0]: Creating new active sync group ViewRootImpl@e692470[NavigationBar0]#93</text:p>
      <text:p text:style-name="Standard">07-22 12:23:38.764 <text:s/>1842 <text:s/>1842 I ViewRootImpl@e692470[NavigationBar0]: registerCallbacksForSync syncBuffer=false</text:p>
      <text:p text:style-name="Standard">07-22 12:23:38.766 <text:s/>1842 <text:s/>2641 I ViewRootImpl@e692470[NavigationBar0]: Received frameDrawingCallback syncResult=0 frameNum=575.</text:p>
      <text:p text:style-name="Standard">07-22 12:23:38.766 <text:s/>1842 <text:s/>2641 I ViewRootImpl@e692470[NavigationBar0]: mWNT: <text:soft-page-break/>t=0xb400007ca79b3080 mBlastBufferQueue=0xb400007ce9c17a80 fn= 575 mRenderHdrSdrRatio=1.0 caller= android.view.ViewRootImpl$8.onFrameDraw:13841 android.view.ThreadedRenderer$1.onFrameDraw:792 &lt;bottom of call stack&gt;</text:p>
      <text:p text:style-name="Standard">07-22 12:23:38.766 <text:s/>1842 <text:s/>2641 I ViewRootImpl@e692470[NavigationBar0]: Setting up sync and frameCommitCallback</text:p>
      <text:p text:style-name="Standard">07-22 12:23:38.772 <text:s/>1842 <text:s/>2159 I ViewRootImpl@e692470[NavigationBar0]: Received frameCommittedCallback lastAttemptedDrawFrameNum=575 didProduceBuffer=true</text:p>
      <text:p text:style-name="Standard">07-22 12:23:38.772 <text:s/>1364 <text:s/>3980 V WindowManager: Relayout hash=38eb303, pid=0, syncId=-1: mAttrs={(0,0)(135xfill) gr=RIGHT CENTER_HORIZONTAL sim={adjust=pan} layoutInDisplayCutoutMode=always ty=NAVIGATION_BAR fmt=TRANSLUCENT</text:p>
      <text:p text:style-name="Standard">07-22 12:23:38.772 <text:s/>1364 <text:s/>3980 V WindowManager: <text:s text:c="2"/>fl=20840028</text:p>
      <text:p text:style-name="Standard">07-22 12:23:38.772 <text:s/>1364 <text:s/>3980 V WindowManager: <text:s text:c="2"/>pfl=33001000</text:p>
      <text:p text:style-name="Standard">07-22 12:23:38.772 <text:s/>1364 <text:s/>3980 V WindowManager: <text:s text:c="2"/>bhv=DEFAULT</text:p>
      <text:p text:style-name="Standard">07-22 12:23:38.772 <text:s/>1364 <text:s/>3980 V WindowManager: <text:s text:c="2"/>providedInsets:</text:p>
      <text:p text:style-name="Standard">07-22 12:23:38.772 <text:s/>1364 <text:s/>3980 V WindowManager: <text:s text:c="4"/>InsetsFrameProvider: {id=#dfb10001, index=0, type=navigationBars, source=FRAME, flags=[], insetsSizeOverrides=[TypedInsetsSize: {windowType=INPUT_METHOD, insetsSize=null}]}</text:p>
      <text:p text:style-name="Standard">07-22 12:23:38.772 <text:s/>1364 <text:s/>3980 V WindowManager: <text:s text:c="4"/>InsetsFrameProvider: {id=#dfb10006, index=0, type=tappableElement, source=FRAME, flags=[]}</text:p>
      <text:p text:style-name="Standard">07-22 12:23:38.772 <text:s/>1364 <text:s/>3980 V WindowManager: <text:s text:c="4"/>InsetsFrameProvider: {id=#dfb10005, index=0, type=mandatorySystemGestures, source=FRAME, flags=[]}</text:p>
      <text:p text:style-name="Standard">07-22 12:23:38.772 <text:s/>1364 <text:s/>3980 V WindowManager: <text:s text:c="4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772 <text:s/>1364 <text:s/>3980 V WindowManager: <text:s text:c="4"/>InsetsFrameProvider: {id=#dfb10024, index=1, type=systemGestures, source=DISPLAY, flags=[], insetsSize=Insets{left=0, top=0, right=0, bottom=0}, mMinimalInsetsSizeInDisplayCutoutSafe=Insets{left=0, top=0, right=0, bottom=0}}</text:p>
      <text:p text:style-name="Standard">07-22 12:23:38.772 <text:s/>1364 <text:s/>3980 V WindowManager: <text:s text:c="2"/>paramsForRotation:</text:p>
      <text:p text:style-name="Standard">07-22 12:23:38.772 <text:s/>1364 <text:s/>3980 V WindowManager: <text:s text:c="4"/>ROTATION_0={(0,0)(fillx135) gr=BOTTOM CENTER_VERTICAL layoutInDisplayCutoutMode=always ty=NAVIGATION_BAR fmt=TRANSLUCENT</text:p>
      <text:p text:style-name="Standard">07-22 12:23:38.772 <text:s/>1364 <text:s/>3980 V WindowManager: <text:s text:c="6"/>fl=20840028</text:p>
      <text:p text:style-name="Standard">07-22 12:23:38.772 <text:s/>1364 <text:s/>3980 V WindowManager: <text:s text:c="6"/>pfl=31001000</text:p>
      <text:p text:style-name="Standard">07-22 12:23:38.772 <text:s/>1364 <text:s/>3980 V WindowManager: <text:s text:c="6"/>bhv=DEFAULT</text:p>
      <text:p text:style-name="Standard">07-22 12:23:38.772 <text:s/>1364 <text:s/>3980 V WindowManager: <text:s text:c="6"/>providedInsets:</text:p>
      <text:p text:style-name="Standard">07-22 12:23:38.772 <text:s/>1364 <text:s/>3980 V WindowManager: <text:s text:c="8"/>InsetsFrameProvider: {id=#dfb10001, index=0, type=navigationBars, source=FRAME, flags=[], insetsSize=Insets{left=0, top=0, right=0, bottom=135}, insetsSizeOverrides=[TypedInsetsSize: {windowType=INPUT_METHOD, insetsSize=null}]}</text:p>
      <text:p text:style-name="Standard">07-22 12:23:38.772 <text:s/>1364 <text:s/>3980 V WindowManager: <text:s text:c="8"/>InsetsFrameProvider: {id=#dfb10006, index=0, type=tappableElement, source=FRAME, flags=[]}</text:p>
      <text:p text:style-name="Standard">07-22 12:23:38.772 <text:s/>1364 <text:s/>3980 V WindowManager: <text:s text:c="8"/>InsetsFrameProvider: {id=#dfb10005, index=0, type=mandatorySystemGestures, source=FRAME, flags=[]}</text:p>
      <text:p text:style-name="Standard">07-22 12:23:38.772 <text:s/>1364 <text:s/>3980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772 <text:s/>1364 <text:s/>3980 V WindowManager: <text:s text:c="8"/>InsetsFrameProvider: {id=#dfb10024, index=1, type=systemGestures, source=DISPLAY, flags=[], insetsSize=Insets{left=0, top=0, right=0, bottom=0}, mMinimalInsetsSizeInDisplayCutoutSafe=Insets{left=0, top=0, right=0, <text:soft-page-break/>bottom=0}} naviIconColor=0}</text:p>
      <text:p text:style-name="Standard">07-22 12:23:38.772 <text:s/>1364 <text:s/>3980 V WindowManager: <text:s text:c="4"/>ROTATION_90={(0,0)(135xfill) gr=RIGHT CENTER_HORIZONTAL layoutInDisplayCutoutMode=always ty=NAVIGATION_BAR fmt=TRANSLUCENT</text:p>
      <text:p text:style-name="Standard">07-22 12:23:38.772 <text:s/>1364 <text:s/>3980 V WindowManager: <text:s text:c="6"/>fl=20840028</text:p>
      <text:p text:style-name="Standard">07-22 12:23:38.772 <text:s/>1364 <text:s/>3980 V WindowManager: <text:s text:c="6"/>pfl=31001000</text:p>
      <text:p text:style-name="Standard">07-22 12:23:38.772 <text:s/>1364 <text:s/>3980 V WindowManager: <text:s text:c="6"/>bhv=DEFAULT</text:p>
      <text:p text:style-name="Standard">07-22 12:23:38.772 <text:s/>1364 <text:s/>3980 V WindowManager: <text:s text:c="6"/>providedInsets:</text:p>
      <text:p text:style-name="Standard">07-22 12:23:38.772 <text:s/>1364 <text:s/>3980 V WindowManager: <text:s text:c="8"/>InsetsFrameProvider: {id=#dfb10001, index=0, type=navigationBars, source=FRAME, flags=[], insetsSizeOverrides=[TypedInsetsSize: {windowType=INPUT_METHOD, insetsSize=null}]}</text:p>
      <text:p text:style-name="Standard">07-22 12:23:38.772 <text:s/>1364 <text:s/>3980 V WindowManager: <text:s text:c="8"/>InsetsFrameProvider: {id=#dfb10006, index=0, type=tappableElement, source=FRAME, flags=[]}</text:p>
      <text:p text:style-name="Standard">07-22 12:23:38.772 <text:s/>1364 <text:s/>3980 V WindowManager: <text:s text:c="8"/>InsetsFrameProvider: {id=#dfb10005, index=0, type=mandatorySystemGestures, source=FRAME, flags=[]}</text:p>
      <text:p text:style-name="Standard">07-22 12:23:38.772 <text:s/>1364 <text:s/>3980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772 <text:s/>1364 <text:s/>3980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772 <text:s/>1364 <text:s/>3980 V WindowManager: <text:s text:c="4"/>ROTATION_180={(0,0)(fillx135) gr=BOTTOM CENTER_VERTICAL layoutInDisplayCutoutMode=always ty=NAVIGATION_BAR fmt=TRANSLUCENT</text:p>
      <text:p text:style-name="Standard">07-22 12:23:38.772 <text:s/>1364 <text:s/>3980 V WindowManager: <text:s text:c="6"/>fl=20840028</text:p>
      <text:p text:style-name="Standard">07-22 12:23:38.772 <text:s/>1364 <text:s/>3980 V WindowManager: <text:s text:c="6"/>pfl=31001000</text:p>
      <text:p text:style-name="Standard">07-22 12:23:38.772 <text:s/>1364 <text:s/>3980 V WindowManager: <text:s text:c="6"/>bhv=DEFAULT</text:p>
      <text:p text:style-name="Standard">07-22 12:23:38.772 <text:s/>1364 <text:s/>3980 V WindowManager: <text:s text:c="6"/>providedInsets:</text:p>
      <text:p text:style-name="Standard">07-22 12:23:38.772 <text:s/>1364 <text:s/>3980 V WindowManager: <text:s text:c="8"/>InsetsFrameProvider: {id=#dfb10001, index=0, type=navigationBars, source=FRAME, flags=[], insetsSize=Insets{left=0, top=0, right=0, bottom=135}, insetsSizeOverrides=[TypedInsetsSize: {windowType=INPUT_METHOD, insetsSize=null}]}</text:p>
      <text:p text:style-name="Standard">07-22 12:23:38.772 <text:s/>1364 <text:s/>3980 V WindowManager: <text:s text:c="8"/>InsetsFrameProvider: {id=#dfb10006, index=0, type=tappableElement, source=FRAME, flags=[]}</text:p>
      <text:p text:style-name="Standard">07-22 12:23:38.772 <text:s/>1364 <text:s/>3980 V WindowManager: <text:s text:c="8"/>InsetsFrameProvider: {id=#dfb10005, index=0, type=mandatorySystemGestures, source=FRAME, flags=[]}</text:p>
      <text:p text:style-name="Standard">07-22 12:23:38.772 <text:s/>1364 <text:s/>3980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772 <text:s/>1364 <text:s/>3980 V WindowManager: <text:s text:c="8"/>InsetsFrameProvider: {id=#dfb10024, index=1, type=systemGestures, source=DISPLAY, flags=[], insetsSize=Insets{left=0, top=0, right=0, bottom=0}, mMinimalInsetsSizeInDisplayCutoutSafe=Insets{left=0, top=0, right=0, bottom=0}} naviIconColor=0}</text:p>
      <text:p text:style-name="Standard">07-22 12:23:38.772 <text:s/>1364 <text:s/>3980 V WindowManager: <text:s text:c="4"/>ROTATION_270={(0,0)(135xfill) gr=LEFT CENTER_HORIZONTAL layoutInDisplayCutoutMode=always ty=NAVIGATION_BAR fmt=TRANSLUCENT</text:p>
      <text:p text:style-name="Standard">07-22 12:23:38.772 <text:s/>1364 <text:s/>3980 V WindowManager: <text:s text:c="6"/>fl=20840028</text:p>
      <text:p text:style-name="Standard">07-22 12:23:38.772 <text:s/>1364 <text:s/>3980 V WindowManager: <text:s text:c="6"/>pfl=31001000</text:p>
      <text:p text:style-name="Standard">07-22 12:23:38.772 <text:s/>1364 <text:s/>3980 V WindowManager: <text:s text:c="6"/>bhv=DEFAULT</text:p>
      <text:p text:style-name="Standard"><text:soft-page-break/>07-22 12:23:38.772 <text:s/>1364 <text:s/>3980 V WindowManager: <text:s text:c="6"/>providedInsets:</text:p>
      <text:p text:style-name="Standard">07-22 12:23:38.772 <text:s/>1364 <text:s/>3980 V WindowManager: <text:s text:c="8"/>InsetsFrameProvider: {id=#dfb10001, index=0, type=navigationBars, source=FRAME, flags=[], insetsSizeOverrides=[TypedInsetsSize: {windowType=INPUT_METHOD, insetsSize=null}]}</text:p>
      <text:p text:style-name="Standard">07-22 12:23:38.772 <text:s/>1364 <text:s/>3980 V WindowManager: <text:s text:c="8"/>InsetsFrameProvider: {id=#dfb10006, index=0, type=tappableElement, source=FRAME, flags=[]}</text:p>
      <text:p text:style-name="Standard">07-22 12:23:38.772 <text:s/>1364 <text:s/>3980 V WindowManager: <text:s text:c="8"/>InsetsFrameProvider: {id=#dfb10005, index=0, type=mandatorySystemGestures, source=FRAME, flags=[]}</text:p>
      <text:p text:style-name="Standard">07-22 12:23:38.772 <text:s/>1364 <text:s/>3980 V WindowManager: <text:s text:c="8"/>InsetsFrameProvider: {id=#dfb10004, index=0, type=systemGestures, source=DISPLAY, flags=[], insetsSize=Insets{left=0, top=0, right=0, bottom=0}, mMinimalInsetsSizeInDisplayCutoutSafe=Insets{left=0, top=0, right=0, bottom=0}}</text:p>
      <text:p text:style-name="Standard">07-22 12:23:38.772 <text:s/>1364 <text:s/>3980 V WindowManager: <text:s text:c="8"/>InsetsFrameProvider: {id=#dfb10024, index=1, type=systemGestures, source=DISPLAY, flags=[], insetsSize=Insets{left=0, top=0, right=0, bottom=0}, mMinimalInsetsSizeInDisplayCutoutSafe=Insets{left=0, top=0, right=0, bottom=0}} naviIconColor=0} naviIconColor=0}</text:p>
      <text:p text:style-name="Standard">07-22 12:23:38.772 <text:s/>1842 <text:s/>1842 I ViewRootImpl@e692470[NavigationBar0]: reportDrawFinished seqId=8</text:p>
      <text:p text:style-name="Standard">07-22 12:23:38.773 <text:s/>1842 <text:s/>1842 I BLASTBufferQueue_Java: update, w= 2340 h= 68 mName = ViewRootImpl@86115e0[StatusBar] mNativeObject= 0xb400007ca9d3d800 sc.mNativeObject= 0xb400007caa05c54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8.773 <text:s/>1842 <text:s/>1842 I ViewRootImpl@86115e0[StatusBar]: Relayout returned: old=(0,0,2340,68) new=(0,0,2340,68) relayoutAsync=true req=(2340,68)0 dur=0 res=0x0 s={true 0xb400007ca9d9d000} ch=false seqId=0</text:p>
      <text:p text:style-name="Standard">07-22 12:23:38.773 <text:s/>1842 <text:s/>1842 I ViewRootImpl@86115e0[StatusBar]: Setup new sync=wmsSync-ViewRootImpl@86115e0[StatusBar]#94</text:p>
      <text:p text:style-name="Standard">07-22 12:23:38.773 <text:s/>1842 <text:s/>1842 I ViewRootImpl@86115e0[StatusBar]: Creating new active sync group ViewRootImpl@86115e0[StatusBar]#95</text:p>
      <text:p text:style-name="Standard">07-22 12:23:38.773 <text:s/>1842 <text:s/>1842 I ViewRootImpl@86115e0[StatusBar]: registerCallbacksForSync syncBuffer=false</text:p>
      <text:p text:style-name="Standard">07-22 12:23:38.774 <text:s/>1842 <text:s/>2641 I ViewRootImpl@86115e0[StatusBar]: Received frameDrawingCallback syncResult=0 frameNum=430.</text:p>
      <text:p text:style-name="Standard">07-22 12:23:38.774 <text:s/>1364 <text:s/>3980 D WindowManager: finishDrawingWindow: Window{38eb303 u0 NavigationBar0} mDrawState=READY_TO_SHOW seqId=8</text:p>
      <text:p text:style-name="Standard">07-22 12:23:38.774 <text:s/>1842 <text:s/>2641 I ViewRootImpl@86115e0[StatusBar]: mWNT: t=0xb400007ca79b3e00 mBlastBufferQueue=0xb400007ca9d3d800 fn= 430 mRenderHdrSdrRatio=1.0 caller= android.view.ViewRootImpl$8.onFrameDraw:13841 android.view.ThreadedRenderer$1.onFrameDraw:792 &lt;bottom of call stack&gt;</text:p>
      <text:p text:style-name="Standard">07-22 12:23:38.774 <text:s/>1842 <text:s/>2641 I ViewRootImpl@86115e0[StatusBar]: Setting up sync and frameCommitCallback</text:p>
      <text:p text:style-name="Standard">07-22 12:23:38.776 <text:s/>1364 <text:s/>3980 V WindowManager: Relayout Window{35456d3 u0 StatusBar}: viewVisibility=0 req=2340x68 ty=2000 d0</text:p>
      <text:p text:style-name="Standard">07-22 12:23:38.778 <text:s/>1364 <text:s/>3980 V WindowManager: Relayout hash=35456d3, pid=0, syncId=-1: mAttrs={(0,0)(fillx68) gr=TOP CENTER_VERTICAL sim={adjust=pan} layoutInDisplayCutoutMode=always ty=STATUS_BAR fmt=TRANSLUCENT</text:p>
      <text:p text:style-name="Standard">07-22 12:23:38.778 <text:s/>1364 <text:s/>3980 V WindowManager: <text:s text:c="2"/>fl=81000008</text:p>
      <text:p text:style-name="Standard">07-22 12:23:38.778 <text:s/>1364 <text:s/>3980 V WindowManager: <text:s text:c="2"/>pfl=13000000</text:p>
      <text:p text:style-name="Standard"><text:soft-page-break/>07-22 12:23:38.778 <text:s/>1364 <text:s/>3980 V WindowManager: <text:s text:c="2"/>bhv=DEFAULT</text:p>
      <text:p text:style-name="Standard">07-22 12:23:38.778 <text:s/>1364 <text:s/>3980 V WindowManager: <text:s text:c="2"/>providedInsets:</text:p>
      <text:p text:style-name="Standard">07-22 12:23:38.778 <text:s/>1364 <text:s/>3980 V WindowManager: <text:s text:c="4"/>InsetsFrameProvider: {id=#e7e30000, index=0, type=statusBars, source=FRAME, flags=[], insetsSize=Insets{left=0, top=80, right=0, bottom=0}}</text:p>
      <text:p text:style-name="Standard">07-22 12:23:38.778 <text:s/>1364 <text:s/>3980 V WindowManager: <text:s text:c="4"/>InsetsFrameProvider: {id=#e7e30006, index=0, type=tappableElement, source=FRAME, flags=[], insetsSize=Insets{left=0, top=80, right=0, bottom=0}}</text:p>
      <text:p text:style-name="Standard">07-22 12:23:38.778 <text:s/>1364 <text:s/>3980 V WindowManager: <text:s text:c="4"/>InsetsFrameProvider: {id=#e7e30005, index=0, type=mandatorySystemGestures, source=FRAME, flags=[], mMinimalInsetsSizeInDisplayCutoutSafe=Insets{left=0, top=34, right=0, bottom=0}}</text:p>
      <text:p text:style-name="Standard">07-22 12:23:38.778 <text:s/>1364 <text:s/>3980 V WindowManager: <text:s text:c="2"/>paramsForRotation:</text:p>
      <text:p text:style-name="Standard">07-22 12:23:38.778 <text:s/>1364 <text:s/>3980 V WindowManager: <text:s text:c="4"/>ROTATION_0={(0,0)(fillx80) gr=TOP CENTER_VERTICAL layoutInDisplayCutoutMode=always ty=STATUS_BAR fmt=TRANSLUCENT</text:p>
      <text:p text:style-name="Standard">07-22 12:23:38.778 <text:s/>1364 <text:s/>3980 V WindowManager: <text:s text:c="6"/>fl=80000008</text:p>
      <text:p text:style-name="Standard">07-22 12:23:38.778 <text:s/>1364 <text:s/>3980 V WindowManager: <text:s text:c="6"/>pfl=11000000</text:p>
      <text:p text:style-name="Standard">07-22 12:23:38.778 <text:s/>1364 <text:s/>3980 V WindowManager: <text:s text:c="6"/>bhv=DEFAULT</text:p>
      <text:p text:style-name="Standard">07-22 12:23:38.778 <text:s/>1364 <text:s/>3980 V WindowManager: <text:s text:c="6"/>providedInsets:</text:p>
      <text:p text:style-name="Standard">07-22 12:23:38.778 <text:s/>1364 <text:s/>3980 V WindowManager: <text:s text:c="8"/>InsetsFrameProvider: {id=#e7e30000, index=0, type=statusBars, source=FRAME, flags=[], insetsSize=Insets{left=0, top=80, right=0, bottom=0}}</text:p>
      <text:p text:style-name="Standard">07-22 12:23:38.778 <text:s/>1364 <text:s/>3980 V WindowManager: <text:s text:c="8"/>InsetsFrameProvider: {id=#e7e30006, index=0, type=tappableElement, source=FRAME, flags=[], insetsSize=Insets{left=0, top=80, right=0, bottom=0}}</text:p>
      <text:p text:style-name="Standard">07-22 12:23:38.778 <text:s/>1364 <text:s/>3980 V WindowManager: <text:s text:c="8"/>InsetsFrameProvider: {id=#e7e30005, index=0, type=mandatorySystemGestures, source=FRAME, flags=[], insetsSize=Insets{left=0, top=80, right=0, bottom=0}, mMinimalInsetsSizeInDisplayCutoutSafe=Insets{left=0, top=34, right=0, bottom=0}} naviIconColor=0}</text:p>
      <text:p text:style-name="Standard">07-22 12:23:38.778 <text:s/>1364 <text:s/>3980 V WindowManager: <text:s text:c="4"/>ROTATION_90={(0,0)(fillx68) gr=TOP CENTER_VERTICAL layoutInDisplayCutoutMode=always ty=STATUS_BAR fmt=TRANSLUCENT</text:p>
      <text:p text:style-name="Standard">07-22 12:23:38.778 <text:s/>1364 <text:s/>3980 V WindowManager: <text:s text:c="6"/>fl=80000008</text:p>
      <text:p text:style-name="Standard">07-22 12:23:38.778 <text:s/>1364 <text:s/>3980 V WindowManager: <text:s text:c="6"/>pfl=11000000</text:p>
      <text:p text:style-name="Standard">07-22 12:23:38.778 <text:s/>1364 <text:s/>3980 V WindowManager: <text:s text:c="6"/>bhv=DEFAULT</text:p>
      <text:p text:style-name="Standard">07-22 12:23:38.778 <text:s/>1364 <text:s/>3980 V WindowManager: <text:s text:c="6"/>providedInsets:</text:p>
      <text:p text:style-name="Standard">07-22 12:23:38.778 <text:s/>1364 <text:s/>3980 V WindowManager: <text:s text:c="8"/>InsetsFrameProvider: {id=#e7e30000, index=0, type=statusBars, source=FRAME, flags=[], insetsSize=Insets{left=0, top=68, right=0, bottom=0}}</text:p>
      <text:p text:style-name="Standard">07-22 12:23:38.778 <text:s/>1364 <text:s/>3980 V WindowManager: <text:s text:c="8"/>InsetsFrameProvider: {id=#e7e30006, index=0, type=tappableElement, source=FRAME, flags=[], insetsSize=Insets{left=0, top=68, right=0, bottom=0}}</text:p>
      <text:p text:style-name="Standard">07-22 12:23:38.778 <text:s/>1364 <text:s/>3980 V WindowManager: <text:s text:c="8"/>InsetsFrameProvider: {id=#e7e30005, index=0, type=mandatorySystemGestures, source=FRAME, flags=[], insetsSize=Insets{left=0, top=68, right=0, bottom=0}, mMinimalInsetsSizeInDisplayCutoutSafe=Insets{left=0, top=34, right=0, bottom=0}} naviIconColor=0}</text:p>
      <text:p text:style-name="Standard">07-22 12:23:38.778 <text:s/>1364 <text:s/>3980 V WindowManager: <text:s text:c="4"/>ROTATION_180={(0,0)(fillx80) gr=TOP CENTER_VERTICAL layoutInDisplayCutoutMode=always ty=STATUS_BAR fmt=TRANSLUCENT</text:p>
      <text:p text:style-name="Standard">07-22 12:23:38.778 <text:s/>1364 <text:s/>3980 V WindowManager: <text:s text:c="6"/>fl=80000008</text:p>
      <text:p text:style-name="Standard">07-22 12:23:38.778 <text:s/>1364 <text:s/>3980 V WindowManager: <text:s text:c="6"/>pfl=11000000</text:p>
      <text:p text:style-name="Standard">07-22 12:23:38.778 <text:s/>1364 <text:s/>3980 V WindowManager: <text:s text:c="6"/>bhv=DEFAULT</text:p>
      <text:p text:style-name="Standard"><text:soft-page-break/>07-22 12:23:38.778 <text:s/>1364 <text:s/>3980 V WindowManager: <text:s text:c="6"/>providedInsets:</text:p>
      <text:p text:style-name="Standard">07-22 12:23:38.778 <text:s/>1364 <text:s/>3980 V WindowManager: <text:s text:c="8"/>InsetsFrameProvider: {id=#e7e30000, index=0, type=statusBars, source=FRAME, flags=[], insetsSize=Insets{left=0, top=80, right=0, bottom=0}}</text:p>
      <text:p text:style-name="Standard">07-22 12:23:38.778 <text:s/>1364 <text:s/>3980 V WindowManager: <text:s text:c="8"/>InsetsFrameProvider: {id=#e7e30006, index=0, type=tappableElement, source=FRAME, flags=[], insetsSize=Insets{left=0, top=80, right=0, bottom=0}}</text:p>
      <text:p text:style-name="Standard">07-22 12:23:38.778 <text:s/>1364 <text:s/>3980 V WindowManager: <text:s text:c="8"/>InsetsFrameProvider: {id=#e7e30005, index=0, type=mandatorySystemGestures, source=FRAME, flags=[], insetsSize=Insets{left=0, top=80, right=0, bottom=0}, mMinimalInsetsSizeInDisplayCutoutSafe=Insets{left=0, top=34, right=0, bottom=0}} naviIconColor=0}</text:p>
      <text:p text:style-name="Standard">07-22 12:23:38.778 <text:s/>1364 <text:s/>3980 V WindowManager: <text:s text:c="4"/>ROTATION_270={(0,0)(fillx68) gr=TOP CENTER_VERTICAL layoutInDisplayCutoutMode=always ty=STATUS_BAR fmt=TRANSLUCENT</text:p>
      <text:p text:style-name="Standard">07-22 12:23:38.778 <text:s/>1364 <text:s/>3980 V WindowManager: <text:s text:c="6"/>fl=80000008</text:p>
      <text:p text:style-name="Standard">07-22 12:23:38.778 <text:s/>1364 <text:s/>3980 V WindowManager: <text:s text:c="6"/>pfl=11000000</text:p>
      <text:p text:style-name="Standard">07-22 12:23:38.778 <text:s/>1364 <text:s/>3980 V WindowManager: <text:s text:c="6"/>bhv=DEFAULT</text:p>
      <text:p text:style-name="Standard">07-22 12:23:38.778 <text:s/>1364 <text:s/>3980 V WindowManager: <text:s text:c="6"/>providedInsets:</text:p>
      <text:p text:style-name="Standard">07-22 12:23:38.778 <text:s/>1364 <text:s/>3980 V WindowManager: <text:s text:c="8"/>InsetsFrameProvider: {id=#e7e30000, index=0, type=statusBars, source=FRAME, flags=[], insetsSize=Insets{left=0, top=68, right=0, bottom=0}}</text:p>
      <text:p text:style-name="Standard">07-22 12:23:38.778 <text:s/>1364 <text:s/>3980 V WindowManager: <text:s text:c="8"/>InsetsFrameProvider: {id=#e7e30006, index=0, type=tappableElement, source=FRAME, flags=[], insetsSize=Insets{left=0, top=68, right=0, bottom=0}}</text:p>
      <text:p text:style-name="Standard">07-22 12:23:38.778 <text:s/>1364 <text:s/>3980 V WindowManager: <text:s text:c="8"/>InsetsFrameProvider: {id=#e7e30005, index=0, type=mandatorySystemGestures, source=FRAME, flags=[], insetsSize=Insets{left=0, top=68, right=0, bottom=0}, mMinimalInsetsSizeInDisplayCutoutSafe=Insets{left=0, top=34, right=0, bottom=0}} naviIconColor=0} naviIconColor=0}</text:p>
      <text:p text:style-name="Standard">07-22 12:23:38.778 <text:s/>1842 <text:s/>2159 I ViewRootImpl@86115e0[StatusBar]: Received frameCommittedCallback lastAttemptedDrawFrameNum=430 didProduceBuffer=true</text:p>
      <text:p text:style-name="Standard">07-22 12:23:38.778 <text:s/>1842 <text:s/>1842 I ViewRootImpl@86115e0[StatusBar]: reportDrawFinished seqId=0</text:p>
      <text:p text:style-name="Standard">07-22 12:23:38.779 <text:s/>1842 <text:s/>1842 W KeyguardSecurityViewFlipper: onMeasure: widthSpec MeasureSpec: EXACTLY 810 should be AT_MOST</text:p>
      <text:p text:style-name="Standard">07-22 12:23:38.779 <text:s/>1364 <text:s/>3980 D WindowManager: finishDrawingWindow: Window{35456d3 u0 StatusBar} mDrawState=HAS_DRAWN seqId=0</text:p>
      <text:p text:style-name="Standard">07-22 12:23:38.779 <text:s/>1842 <text:s/>1842 W KeyguardSecurityViewFlipper: onMeasure: heightSpec MeasureSpec: EXACTLY 2340 should be AT_MOST</text:p>
      <text:p text:style-name="Standard">07-22 12:23:38.779 <text:s/>1842 <text:s/>1842 W KeyguardSecurityViewFlipper: onMeasure: widthSpec MeasureSpec: EXACTLY 810 should be AT_MOST</text:p>
      <text:p text:style-name="Standard">07-22 12:23:38.779 <text:s/>1842 <text:s/>1842 W KeyguardSecurityViewFlipper: onMeasure: heightSpec MeasureSpec: EXACTLY 2340 should be AT_MOST</text:p>
      <text:p text:style-name="Standard">07-22 12:23:38.779 <text:s/>1842 <text:s/>1842 D QsExpandAnimator: mIsDateButtonOverlapped = false &gt;&gt; false, (379.0 + 375) = 754.0 : 1816</text:p>
      <text:p text:style-name="Standard">07-22 12:23:38.780 <text:s/>1842 <text:s/>1842 D BrightnessBar: updateVisibility() <text:s/>- com.android.systemui.qs.bar.BrightnessBar.setPosition:21</text:p>
      <text:p text:style-name="Standard">07-22 12:23:38.780 <text:s/>1842 <text:s/>1842 D BrightnessBar: <text:s/>- com.android.systemui.qs.bar.BrightnessMediaDevicesBar.setPosition:16</text:p>
      <text:p text:style-name="Standard">07-22 12:23:38.780 <text:s/>1842 <text:s/>1842 D BrightnessBar: <text:s/>- com.android.systemui.qs.bar.BarController$$ExternalSyntheticLambda2.accept:5</text:p>
      <text:p text:style-name="Standard">07-22 12:23:38.780 <text:s/>1842 <text:s/>1842 D BrightnessBar: <text:s/>- java.util.ArrayList.forEach:1528</text:p>
      <text:p text:style-name="Standard">07-22 12:23:38.780 <text:s/>1842 <text:s/>1842 D BrightnessBar: <text:s/>- <text:soft-page-break/>com.android.systemui.qs.QSFragment.setQsExpansion:250</text:p>
      <text:p text:style-name="Standard">07-22 12:23:38.780 <text:s/>1842 <text:s/>1842 I BrightnessBar: showBar : true</text:p>
      <text:p text:style-name="Standard">07-22 12:23:38.780 <text:s/>1842 <text:s/>1842 D BrightnessBar: updateVisibility() <text:s/>- com.android.systemui.qs.bar.BrightnessBar.setPosition:21</text:p>
      <text:p text:style-name="Standard">07-22 12:23:38.780 <text:s/>1842 <text:s/>1842 D BrightnessBar: <text:s/>- com.android.systemui.qs.bar.BarController$$ExternalSyntheticLambda2.accept:5</text:p>
      <text:p text:style-name="Standard">07-22 12:23:38.780 <text:s/>1842 <text:s/>1842 D BrightnessBar: <text:s/>- java.util.ArrayList.forEach:1528</text:p>
      <text:p text:style-name="Standard">07-22 12:23:38.780 <text:s/>1842 <text:s/>1842 D BrightnessBar: <text:s/>- com.android.systemui.qs.QSFragment.setQsExpansion:250</text:p>
      <text:p text:style-name="Standard">07-22 12:23:38.780 <text:s/>1842 <text:s/>1842 D BrightnessBar: <text:s/>- com.android.systemui.qs.QSFragment$$ExternalSyntheticLambda3.onLayoutChange:34</text:p>
      <text:p text:style-name="Standard">07-22 12:23:38.780 <text:s/>1842 <text:s/>1842 I BrightnessBar: showBar : true</text:p>
      <text:p text:style-name="Standard">07-22 12:23:38.783 <text:s text:c="2"/>858 <text:s text:c="2"/>858 I BufferQueueProducer: [StatusBar$_1842#86](this:0xb40000797b1d5ba0,id:-1,api:0,p:-1,c:858) queueBuffer: fps=12.67 dur=1025.84 max=653.49 min=7.56</text:p>
      <text:p text:style-name="Standard">07-22 12:23:38.783 <text:s/>1842 <text:s/>1842 D SecQSFragmentAnimator_QSCinema: [qsExpansionPosition:-1] qsExpanded:false, qsFullyExpanded:false, qsExpansionPosition:0, qsExpandImmediate:false, qsCollapsingWhilePanelClosing:false &amp;&amp;&amp; <text:s/>panelExpansionFraction:0, panelExpansionDragDownPxAmount:0 *** <text:s text:c="2"/>panelExpanded:false, panelExpanding:false %%% <text:s text:c="2"/>barState:0, overScrolling:false, userId:-1, isRunningPanelOnHeightAnimation:false</text:p>
      <text:p text:style-name="Standard">07-22 12:23:38.784 <text:s/>1842 <text:s/>1842 D BrightnessBar: updateVisibility() <text:s/>- com.android.systemui.qs.bar.BrightnessBar.setPosition:21</text:p>
      <text:p text:style-name="Standard">07-22 12:23:38.784 <text:s/>1842 <text:s/>1842 D BrightnessBar: <text:s/>- com.android.systemui.qs.bar.BrightnessMediaDevicesBar.setPosition:16</text:p>
      <text:p text:style-name="Standard">07-22 12:23:38.784 <text:s/>1842 <text:s/>1842 D BrightnessBar: <text:s/>- com.android.systemui.qs.bar.BarController$$ExternalSyntheticLambda2.accept:5</text:p>
      <text:p text:style-name="Standard">07-22 12:23:38.784 <text:s/>1842 <text:s/>1842 D BrightnessBar: <text:s/>- java.util.ArrayList.forEach:1528</text:p>
      <text:p text:style-name="Standard">07-22 12:23:38.784 <text:s/>1842 <text:s/>1842 D BrightnessBar: <text:s/>- com.android.systemui.qs.QSFragment.setQsExpansion:250</text:p>
      <text:p text:style-name="Standard">07-22 12:23:38.784 <text:s/>1842 <text:s/>1842 I BrightnessBar: showBar : true</text:p>
      <text:p text:style-name="Standard">07-22 12:23:38.784 <text:s/>1842 <text:s/>1842 D BrightnessBar: updateVisibility() <text:s/>- com.android.systemui.qs.bar.BrightnessBar.setPosition:21</text:p>
      <text:p text:style-name="Standard">07-22 12:23:38.784 <text:s/>1842 <text:s/>1842 D BrightnessBar: <text:s/>- com.android.systemui.qs.bar.BarController$$ExternalSyntheticLambda2.accept:5</text:p>
      <text:p text:style-name="Standard">07-22 12:23:38.784 <text:s/>1842 <text:s/>1842 D BrightnessBar: <text:s/>- java.util.ArrayList.forEach:1528</text:p>
      <text:p text:style-name="Standard">07-22 12:23:38.784 <text:s/>1842 <text:s/>1842 D BrightnessBar: <text:s/>- com.android.systemui.qs.QSFragment.setQsExpansion:250</text:p>
      <text:p text:style-name="Standard">07-22 12:23:38.784 <text:s/>1842 <text:s/>1842 D BrightnessBar: <text:s/>- com.android.systemui.shade.QuickSettingsController.updateExpansion:95</text:p>
      <text:p text:style-name="Standard">07-22 12:23:38.784 <text:s/>1842 <text:s/>1842 I BrightnessBar: showBar : true</text:p>
      <text:p text:style-name="Standard">07-22 12:23:38.786 <text:s/>1842 <text:s/>1842 D SecQSFragmentAnimator_QSCinema: [qsExpansionPosition:0] qsExpanded:false, qsFullyExpanded:false, qsExpansionPosition:-1, qsExpandImmediate:false, qsCollapsingWhilePanelClosing:false &amp;&amp;&amp; <text:s/>panelExpansionFraction:0, panelExpansionDragDownPxAmount:0 *** <text:s text:c="2"/>panelExpanded:false, panelExpanding:false %%% <text:s text:c="2"/>barState:0, overScrolling:false, userId:-1, isRunningPanelOnHeightAnimation:false</text:p>
      <text:p text:style-name="Standard">07-22 12:23:38.787 <text:s/>1842 <text:s/>1842 W View <text:s text:c="3"/>: requestLayout() improperly called by com.android.systemui.qs.QSContainerImpl{74d1276 V.E...... ......ID 0,0-1912,580 #7f0a0860 app:id/quick_settings_container} during layout: running second layout pass</text:p>
      <text:p text:style-name="Standard">07-22 12:23:38.787 <text:s/>1842 <text:s/>1842 W View <text:s text:c="3"/>: requestLayout() improperly called by android.widget.LinearLayout{4b50077 V.E...... ......ID 254,152-1658,439 #7f0a01a9 app:id/brightness_media_device_bar} during layout: running second layout pass</text:p>
      <text:p text:style-name="Standard">07-22 12:23:38.787 <text:s/>1842 <text:s/>1842 W View <text:s text:c="3"/>: requestLayout() improperly called by <text:soft-page-break/>com.android.systemui.settings.brightness.BrightnessSliderView{a3fa4e4 V.E...... ......ID 0,0-1404,96 #7f0a01ad app:id/brightness_slider} during layout: running second layout pass</text:p>
      <text:p text:style-name="Standard">07-22 12:23:38.787 <text:s/>1842 <text:s/>1842 W View <text:s text:c="3"/>: requestLayout() improperly called by android.widget.LinearLayout{daedd4d V.E...... ......ID 0,135-1404,248 #7f0a0632 app:id/media_device_bar} during layout: running second layout pass</text:p>
      <text:p text:style-name="Standard">07-22 12:23:38.788 14433 14459 I Unity <text:s text:c="2"/>: Company Name: Fox and Sheep GmbH</text:p>
      <text:p text:style-name="Standard">07-22 12:23:38.788 14433 14459 I Unity <text:s text:c="2"/>: Product Name: Nighty Night 3</text:p>
      <text:p text:style-name="Standard">07-22 12:23:38.790 <text:s/>1842 <text:s/>1842 D KeyguardSecIndicationPolicy: <text:s/>remove Item pos = DEFAULT, type = <text:s text:c="4"/>LEGACY_TRANSIENT</text:p>
      <text:p text:style-name="Standard">07-22 12:23:38.791 <text:s/>1842 <text:s/>1842 D KeyguardSecIndicationController: addIndicationTimeout() returned - unlocking</text:p>
      <text:p text:style-name="Standard">07-22 12:23:38.791 <text:s/>1842 <text:s/>1842 D KeyguardSecIndicationController: addIndication() returned - unlocking</text:p>
      <text:p text:style-name="Standard">07-22 12:23:38.791 <text:s/>1842 <text:s/>1842 D KeyguardSecIndicationPolicy: <text:s/>remove Item pos = DEFAULT, type = <text:s text:c="4"/>TRUST_AGENT_HELP</text:p>
      <text:p text:style-name="Standard">07-22 12:23:38.791 <text:s/>1842 <text:s/>1842 D KeyguardSecIndicationController: addBatteryAndOwnerInfoIndication() battery status = BatteryStatus{status=2,level=89,plugged=2,chargingStatus=0,maxChargingWattage=-1,remaining=3141000ultraFastCharger=0}</text:p>
      <text:p text:style-name="Standard">07-22 12:23:38.791 <text:s/>1364 <text:s/>3980 V WindowManager: rotationForOrientation(orient=SCREEN_ORIENTATION_LANDSCAPE (0), last=ROTATION_90 (1)); user=ROTATION_0 (0)</text:p>
      <text:p text:style-name="Standard">07-22 12:23:38.791 <text:s/>1364 <text:s/>3980 D WindowManager: rotationForOrientation, orientationSource=ActivityRecord{2debe07 u0 com.foxandsheep.nightynight3/com.unity3d.player.UnityPlayerActivity t133}</text:p>
      <text:p text:style-name="Standard">07-22 12:23:38.791 <text:s/>1364 <text:s/>3980 V WindowManager: Computed rotation=ROTATION_90 (1) for display id=0 based on lastOrientation=SCREEN_ORIENTATION_LANDSCAPE (0) and oldRotation=ROTATION_90 (1), caller=com.android.server.wm.DisplayRotation.updateOrientation:517 com.android.server.wm.DisplayContent.updateOrientation:2176 com.android.server.wm.DisplayContent.updateOrientation:2092 com.android.server.wm.DisplayContent.onDescendantOrientationChanged:2019 com.android.server.wm.WindowContainer.onDescendantOrientationChanged:1529 com.android.server.wm.DisplayArea.onDescendantOrientationChanged:181</text:p>
      <text:p text:style-name="Standard">07-22 12:23:38.792 14433 14459 D libMEOW : meow new tls: 0xb400007ce50258c0</text:p>
      <text:p text:style-name="Standard">07-22 12:23:38.792 14433 14459 D libMEOW : meow reload base cfg path: na</text:p>
      <text:p text:style-name="Standard">07-22 12:23:38.792 14433 14459 D libMEOW : meow reload overlay cfg path: na</text:p>
      <text:p text:style-name="Standard">07-22 12:23:38.792 14433 14459 W QT <text:s text:c="5"/>: qt_process_init() called</text:p>
      <text:p text:style-name="Standard">07-22 12:23:38.792 14433 14459 E QT <text:s text:c="5"/>: [QT]file does not exist</text:p>
      <text:p text:style-name="Standard">07-22 12:23:38.792 14433 14459 W QT <text:s text:c="5"/>: Support!!</text:p>
      <text:p text:style-name="Standard">07-22 12:23:38.792 14433 14459 D libMEOW : applied 0 plugin for [com.foxandsheep.nightynight3].</text:p>
      <text:p text:style-name="Standard">07-22 12:23:38.793 <text:s/>1842 <text:s/>1842 D KeyguardPunchHoleVIView: updateScreenConfig() rotation 0 -&gt; 1, screen width 1080 -&gt; 2340, screen height 2340 -&gt; 1080</text:p>
      <text:p text:style-name="Standard">07-22 12:23:38.793 <text:s/>1842 <text:s/>1842 D KeyguardPunchHoleVIView: startVI() - return, face recognition is stopped</text:p>
      <text:p text:style-name="Standard">07-22 12:23:38.793 <text:s/>1842 <text:s/>1842 D KeyguardPunchHoleVIView_Bouncer: updateScreenConfig() rotation 0 -&gt; 1, screen width 1080 -&gt; 2340, screen height 2340 -&gt; 1080</text:p>
      <text:p text:style-name="Standard">07-22 12:23:38.793 <text:s/>1842 <text:s/>1842 D KeyguardPunchHoleVIView_Bouncer: startVI() - return, face recognition is stopped</text:p>
      <text:p text:style-name="Standard">07-22 12:23:38.800 <text:s text:c="2"/>484 <text:s text:c="2"/>484 I hwservicemanager: getTransport: Cannot find entry android.hardware.configstore@1.0::ISurfaceFlingerConfigs/default in either framework or device <text:soft-page-break/>VINTF manifest.</text:p>
      <text:p text:style-name="Standard">07-22 12:23:38.801 <text:s/>1842 <text:s/>1842 D KeyguardPunchHoleVIView: updateVILocation() Rect(-46, 481 - 174, 598) isBasedOnType = true rotation = 1 -&gt; 1</text:p>
      <text:p text:style-name="Standard">07-22 12:23:38.802 <text:s/>1842 <text:s/>1842 D KeyguardPunchHoleVIView_Bouncer: updateVILocation() Rect(-46, 481 - 174, 598) isBasedOnType = true rotation = 1 -&gt; 1</text:p>
      <text:p text:style-name="Standard">07-22 12:23:38.814 14433 14459 D Unity <text:s text:c="2"/>: <text:s/>GL_EXT_debug_marker GL_ARM_rgba8 GL_ARM_mali_shader_binary GL_OES_depth24 GL_OES_depth_texture GL_OES_depth_texture_cube_map GL_OES_packed_depth_stencil GL_OES_rgb8_rgba8 GL_EXT_read_format_bgra GL_OES_compressed_paletted_texture GL_OES_compressed_ETC1_RGB8_texture GL_OES_standard_derivatives GL_OES_EGL_image GL_OES_EGL_image_external GL_OES_EGL_image_external_essl3 GL_OES_EGL_sync GL_OES_texture_npot GL_OES_vertex_half_float GL_OES_required_internalformat GL_OES_vertex_array_object GL_OES_mapbuffer GL_EXT_texture_format_BGRA8888 GL_EXT_texture_rg GL_EXT_texture_type_2_10_10_10_REV GL_OES_fbo_render_mipmap GL_OES_element_index_uint GL_EXT_shadow_samplers GL_OES_texture_compression_astc GL_KHR_texture_compression_astc_ldr GL_KHR_texture_compression_astc_hdr GL_KHR_texture_compression_astc_sliced_3d GL_EXT_texture_compression_astc_decode_mode GL_EXT_texture_compression_astc_decode_mode_rgb9e5 GL_KHR_debug GL_EXT_occlusion_query_boolean GL_EXT_disjoint_timer_query GL_EXT_blend_minmax GL_EXT_discard_framebuffer</text:p>
      <text:p text:style-name="Standard">07-22 12:23:38.814 14433 14459 D Unity <text:s text:c="2"/>: <text:s/>GL_OES_get_program_binary GL_OES_texture_3D GL_EXT_texture_storage GL_EXT_multisampled_render_to_texture GL_EXT_multisampled_render_to_texture2 GL_OES_surfaceless_context GL_OES_texture_stencil8 GL_EXT_shader_pixel_local_storage GL_ARM_shader_framebuffer_fetch GL_ARM_shader_framebuffer_fetch_depth_stencil GL_ARM_mali_program_binary GL_EXT_sRGB GL_EXT_sRGB_write_control GL_EXT_texture_sRGB_decode GL_EXT_texture_sRGB_R8 GL_EXT_texture_sRGB_RG8 GL_KHR_blend_equation_advanced GL_KHR_blend_equation_advanced_coherent GL_OES_texture_storage_multisample_2d_array GL_OES_shader_image_atomic GL_EXT_robustness GL_EXT_draw_buffers_indexed GL_OES_draw_buffers_indexed GL_EXT_texture_border_clamp GL_OES_texture_border_clamp GL_EXT_texture_cube_map_array GL_OES_texture_cube_map_array GL_OES_sample_variables GL_OES_sample_shading GL_OES_shader_multisample_interpolation GL_EXT_shader_io_blocks GL_OES_shader_io_blocks GL_EXT_tessellation_shader GL_OES_tessellation_shader GL_EXT_primitive_bounding_box GL_OES_primitive_bounding_</text:p>
      <text:p text:style-name="Standard">07-22 12:23:38.814 14433 14459 D Unity <text:s text:c="2"/>: box GL_EXT_geometry_shader GL_OES_geometry_shader GL_ANDROID_extension_pack_es31a GL_EXT_gpu_shader5 GL_OES_gpu_shader5 GL_EXT_texture_buffer GL_OES_texture_buffer GL_EXT_copy_image GL_OES_copy_image GL_EXT_shader_non_constant_global_initializers GL_EXT_color_buffer_half_float GL_EXT_unpack_subimage GL_EXT_color_buffer_float GL_EXT_float_blend GL_EXT_YUV_target GL_OVR_multiview GL_OVR_multiview2 GL_OVR_multiview_multisampled_render_to_texture GL_KHR_robustness GL_KHR_robust_buffer_access_behavior GL_EXT_draw_elements_base_vertex GL_OES_draw_elements_base_vertex GL_EXT_protected_textures GL_EXT_buffer_storage GL_EXT_external_buffer GL_EXT_EGL_image_array GL_EXT_texture_filter_anisotropic GL_OES_texture_float_linear GL_ARM_texture_unnormalized_coordinates GL_EXT_shader_framebuffer_fetch GL_EXT_clip_control</text:p>
      <text:p text:style-name="Standard">07-22 12:23:38.820 14433 14511 D libMEOW : meow new tls: 0xb400007de9cfb5c0</text:p>
      <text:p text:style-name="Standard">07-22 12:23:38.820 14433 14511 D libMEOW : applied 0 plugin for [com.foxandsheep.nightynight3].</text:p>
      <text:p text:style-name="Standard">07-22 12:23:38.828 <text:s/>1364 <text:s/>1670 D MdnieScenarioControlService: <text:s/>packageName : <text:soft-page-break/>com.foxandsheep.nightynight3 <text:s text:c="3"/>className : com.unity3d.player.UnityPlayerActivity</text:p>
      <text:p text:style-name="Standard">07-22 12:23:38.828 <text:s/>1364 <text:s/>1670 V MdnieScenarioControlService: setUIMode from UI function(3)</text:p>
      <text:p text:style-name="Standard">07-22 12:23:38.838 <text:s text:c="2"/>798 14450 I mtkpower_client: perf_lock_rel, hdl:310, tid:14450</text:p>
      <text:p text:style-name="Standard">07-22 12:23:38.839 <text:s text:c="2"/>798 14450 I mtkpower_client: perf_lock_acq, hdl:0, dur:0, num:2, tid:14450</text:p>
      <text:p text:style-name="Standard">07-22 12:23:38.839 <text:s text:c="2"/>803 <text:s text:c="2"/>862 I libPowerHal: [perfLockRel] hdl:310, idx:4</text:p>
      <text:p text:style-name="Standard">07-22 12:23:38.839 <text:s text:c="2"/>803 <text:s text:c="2"/>862 I libPowerHal: [PD] vendor.samsung. update cmd:300c000 param:0</text:p>
      <text:p text:style-name="Standard">07-22 12:23:38.840 <text:s text:c="2"/>798 14450 I mtkpower_client: ret_hdl:320</text:p>
      <text:p text:style-name="Standard">07-22 12:23:38.840 <text:s text:c="2"/>803 <text:s text:c="2"/>862 I libPowerHal: [perfLockAcq] idx:3 hdl:320 hint:-1 pid:798 tid:14450 duration:0 lock_user:vendor.samsung. =&gt; ret_hdl:320</text:p>
      <text:p text:style-name="Standard">07-22 12:23:38.840 <text:s text:c="2"/>803 <text:s text:c="2"/>862 I libPowerHal: [PE] vendor.samsung. update cmd:300c000, param:15</text:p>
      <text:p text:style-name="Standard">07-22 12:23:38.840 <text:s text:c="2"/>798 14450 I mtkpower_client: perf_lock_rel, hdl:318, tid:14450</text:p>
      <text:p text:style-name="Standard">07-22 12:23:38.841 <text:s text:c="2"/>798 14450 I mtkpower_client: perf_lock_acq, hdl:0, dur:0, num:2, tid:14450</text:p>
      <text:p text:style-name="Standard">07-22 12:23:38.841 <text:s text:c="2"/>803 <text:s text:c="2"/>862 I libPowerHal: [perfLockRel] hdl:318, idx:1</text:p>
      <text:p text:style-name="Standard">07-22 12:23:38.842 <text:s text:c="2"/>803 <text:s text:c="2"/>862 I libPowerHal: cmdSetting - unknown cmd:1c3c000, scmd:(null) ,param_1:0</text:p>
      <text:p text:style-name="Standard">07-22 12:23:38.842 <text:s text:c="2"/>803 <text:s text:c="2"/>862 I libPowerHal: [perfLockAcq] idx:1 hdl:321 hint:-1 pid:798 tid:14450 duration:0 lock_user:vendor.samsung. =&gt; ret_hdl:321</text:p>
      <text:p text:style-name="Standard">07-22 12:23:38.842 <text:s text:c="2"/>798 14450 I mtkpower_client: ret_hdl:321</text:p>
      <text:p text:style-name="Standard">07-22 12:23:38.842 <text:s text:c="2"/>798 14450 I mtkpower_client: perf_lock_rel, hdl:317, tid:14450</text:p>
      <text:p text:style-name="Standard">07-22 12:23:38.843 <text:s text:c="2"/>803 <text:s text:c="2"/>862 I libPowerHal: [perfLockRel] hdl:317, idx:0</text:p>
      <text:p text:style-name="Standard">07-22 12:23:38.843 <text:s text:c="2"/>798 14450 I mtkpower_client: perf_lock_acq, hdl:0, dur:0, num:2, tid:14450</text:p>
      <text:p text:style-name="Standard">07-22 12:23:38.843 <text:s text:c="2"/>803 <text:s text:c="2"/>862 I libPowerHal: [setClusterFreq] <text:s/>set cpu_ctrl cpufreq: -1 -1 -1 -1</text:p>
      <text:p text:style-name="Standard">07-22 12:23:38.844 <text:s text:c="2"/>798 14450 I mtkpower_client: ret_hdl:322</text:p>
      <text:p text:style-name="Standard">07-22 12:23:38.844 <text:s text:c="2"/>798 14450 I mtkpower_client: perf_lock_rel, hdl:319, tid:14450</text:p>
      <text:p text:style-name="Standard">07-22 12:23:38.844 <text:s text:c="2"/>803 <text:s text:c="2"/>862 I libPowerHal: [perfLockAcq] idx:0 hdl:322 hint:-1 pid:798 tid:14450 duration:0 lock_user:vendor.samsung. =&gt; ret_hdl:322</text:p>
      <text:p text:style-name="Standard">07-22 12:23:38.845 <text:s text:c="2"/>803 <text:s text:c="2"/>862 I libPowerHal: [setClusterFreq] vendor.samsung. set cpufreq[0] min:2000000 max:-1 cpufreq[1] min:-1 max:-1</text:p>
      <text:p text:style-name="Standard">07-22 12:23:38.845 <text:s text:c="2"/>803 <text:s text:c="2"/>862 I libPowerHal: [setClusterFreq] <text:s/>set cpu_ctrl cpufreq: 2000000 -1 -1 -1</text:p>
      <text:p text:style-name="Standard">07-22 12:23:38.845 <text:s text:c="2"/>798 14450 I mtkpower_client: perf_lock_acq, hdl:0, dur:0, num:2, tid:14450</text:p>
      <text:p text:style-name="Standard">07-22 12:23:38.845 <text:s text:c="2"/>803 <text:s text:c="2"/>862 I libPowerHal: [perfLockRel] hdl:319, idx:2</text:p>
      <text:p text:style-name="Standard">07-22 12:23:38.846 <text:s text:c="2"/>803 <text:s text:c="2"/>862 I libPowerHal: [PD] vendor.samsung. update cmd:1000000 param:-1</text:p>
      <text:p text:style-name="Standard">07-22 12:23:38.846 <text:s text:c="2"/>798 14450 I mtkpower_client: ret_hdl:323</text:p>
      <text:p text:style-name="Standard">07-22 12:23:38.846 <text:s text:c="2"/>803 <text:s text:c="2"/>862 I libPowerHal: [perfLockAcq] idx:4 hdl:323 hint:-1 pid:798 tid:14450 duration:0 lock_user:vendor.samsung. =&gt; ret_hdl:323</text:p>
      <text:p text:style-name="Standard">07-22 12:23:38.846 <text:s text:c="2"/>803 <text:s text:c="2"/>862 I libPowerHal: [setDvfsrcDevFreqOpp] opp:0, freq:4266000000</text:p>
      <text:p text:style-name="Standard">07-22 12:23:38.846 <text:s text:c="2"/>803 <text:s text:c="2"/>862 I libPowerHal: [PE] vendor.samsung. update cmd:1000000 param:0</text:p>
      <text:p text:style-name="Standard">07-22 12:23:38.846 <text:s text:c="2"/>798 14450 I HYPER-HAL: [RequestManager.cpp]releaseLocked(): Released ID : 2781262</text:p>
      <text:p text:style-name="Standard">07-22 12:23:38.855 14433 14459 D ep.nightynight3: PlayerBase::PlayerBase()</text:p>
      <text:p text:style-name="Standard">07-22 12:23:38.856 14433 14459 D ep.nightynight3: TrackPlayerBase::TrackPlayerBase()</text:p>
      <text:p text:style-name="Standard">07-22 12:23:38.856 14433 14459 I libOpenSLES: Emulating old channel mask behavior (ignoring positional mask 0x3, using default mask 0x3 based on channel count of 2)</text:p>
      <text:p text:style-name="Standard">07-22 12:23:38.860 <text:s text:c="2"/>824 <text:s/>6796 V APM_AudioPolicyManager: getOutputForAttrInt() attributes={ Content type: AUDIO_CONTENT_TYPE_UNKNOWN Usage: AUDIO_USAGE_MEDIA Source: AUDIO_SOURCE_DEFAULT Flags: 0x100 Tags: <text:s/>} stream=AUDIO_STREAM_MUSIC session 225 selectedDeviceId 0</text:p>
      <text:p text:style-name="Standard">07-22 12:23:38.860 <text:s text:c="2"/>824 <text:s/>6796 D APM_AudioPolicyManager: selectOutputFlags remove raw flag for SPEAKER</text:p>
      <text:p text:style-name="Standard"><text:soft-page-break/>07-22 12:23:38.860 <text:s text:c="2"/>824 <text:s/>6796 V APM_AudioPolicyManager: getOutputForAttrInt() device {AUDIO_DEVICE_OUT_SPEAKER, @:}, sampling rate 48000, format 0x1, channel mask 0x3, flags 0x4 stream AUDIO_STREAM_MUSIC</text:p>
      <text:p text:style-name="Standard">07-22 12:23:38.860 <text:s text:c="2"/>824 <text:s/>6796 V APM_AudioPolicyManager: selectOutput new bestOutput 13 criteria 0 100 0 0 0 0 4 2</text:p>
      <text:p text:style-name="Standard">07-22 12:23:38.860 <text:s text:c="2"/>824 <text:s/>6796 V APM_AudioPolicyManager: selectOutput new bestOutput 29 criteria 0 100 0 0 0 1 4 0</text:p>
      <text:p text:style-name="Standard">07-22 12:23:38.860 <text:s text:c="2"/>824 <text:s/>6796 V APM_AudioPolicyManager: getOutputForAttrInt returns output 29 selectedDeviceId 3</text:p>
      <text:p text:style-name="Standard">07-22 12:23:38.860 <text:s text:c="2"/>824 <text:s/>6796 V APM_AudioPolicyManager: getOutputForAttr() returns output 29 requestedPortId 0 selectedDeviceId 3 for port ID 27</text:p>
      <text:p text:style-name="Standard">07-22 12:23:38.860 <text:s text:c="2"/>824 <text:s/>6796 I UsecaseValidator: verifyAudioAttributes update usage: 1 to AUDIO_USAGE_GAME for output: 29 pid: 14433 package: com.foxandsheep.nightynight3</text:p>
      <text:p text:style-name="Standard">07-22 12:23:38.861 <text:s text:c="2"/>824 <text:s/>6796 I AudioFlinger: nonSecFlag 104, secFlag 0, outputFlags 4</text:p>
      <text:p text:style-name="Standard">07-22 12:23:38.861 <text:s text:c="2"/>824 <text:s/>6796 W AudioFlinger: createTrack_l(): mismatch between requested flags (00000104) and output flags (00000004)</text:p>
      <text:p text:style-name="Standard">07-22 12:23:38.861 <text:s text:c="2"/>824 <text:s/>6796 D AudioFlinger: Client defaulted notificationFrames to 256 for frameCount 1024</text:p>
      <text:p text:style-name="Standard">07-22 12:23:38.863 <text:s text:c="2"/>824 <text:s/>6796 D AF::TrackHandle: OpPlayAudio: track:62 usage:14 not muted</text:p>
      <text:p text:style-name="Standard">07-22 12:23:38.866 <text:s text:c="2"/>824 <text:s/>6796 I AF::Track: setMixerOutConfig return default condition, mixer key 2002, thread key 2002</text:p>
      <text:p text:style-name="Standard">07-22 12:23:38.867 14433 14459 I AudioTrack: createTrack_l(0): AUDIO_OUTPUT_FLAG_FAST successful; frameCount 0 -&gt; 1024</text:p>
      <text:p text:style-name="Standard">07-22 12:23:38.871 <text:s text:c="2"/>824 <text:s/>6796 I AF::Track: setMixerOutConfig return default condition, mixer key 2002, thread key 2002</text:p>
      <text:p text:style-name="Standard">07-22 12:23:38.871 <text:s text:c="2"/>824 <text:s/>6796 I AudioPolicyEffectException: MySpaceHandler::checkDetachCondition media 1, ring 0, mp 0</text:p>
      <text:p text:style-name="Standard">07-22 12:23:38.871 <text:s text:c="2"/>824 <text:s/>6796 I AudioPolicyEffectException: MySpace detach value 1</text:p>
      <text:p text:style-name="Standard">07-22 12:23:38.871 <text:s text:c="2"/>824 <text:s/>6796 V APM_AudioPolicyManager: startOutput portId 27</text:p>
      <text:p text:style-name="Standard">07-22 12:23:38.871 <text:s text:c="2"/>824 <text:s/>6796 V APM_AudioPolicyManager: startOutput() output 29, stream 3, session 225</text:p>
      <text:p text:style-name="Standard">07-22 12:23:38.871 <text:s text:c="2"/>824 <text:s/>6796 V APM_AudioPolicyManager: setBeaconMute(1) mBeaconMuteRefCount=1 mBeaconPlayingRefCount=0</text:p>
      <text:p text:style-name="Standard">07-22 12:23:38.871 <text:s/>1364 <text:s/>1681 D AS.SoundAliveUtils: notify dvfs state : 2, screen : true</text:p>
      <text:p text:style-name="Standard">07-22 12:23:38.871 <text:s/>1364 <text:s/>1364 D AudioPlayerStateMonitor: Found a new active media playback. AudioPlaybackConfiguration piid:263 deviceId:3 type:OpenSL ES AudioPlayer (Buffer Queue) u/pid:10327/14433 state:started attr:AudioAttributes: usage=USAGE_MEDIA content=CONTENT_TYPE_UNKNOWN source=DEFAULT flags=0x0 tags= bundle=null sessionId:225 mutedState:none <text:s/>FormatInfo{isSpatialized=false, channelMask=0x0, sampleRate=0}</text:p>
      <text:p text:style-name="Standard">07-22 12:23:38.871 <text:s text:c="2"/>824 <text:s/>6796 V APM_AudioPolicyManager: selectOutputForMusicEffects activeOnly 1 output 29 flags 0x00000004</text:p>
      <text:p text:style-name="Standard">07-22 12:23:38.871 <text:s text:c="2"/>824 <text:s/>6796 V APM_AudioPolicyManager: selectOutputForMusicEffects selected output 13</text:p>
      <text:p text:style-name="Standard">07-22 12:23:38.871 <text:s/>1364 <text:s/>1681 I ActivityManager: Changes in 10127 19 to 5, 0 to 56</text:p>
      <text:p text:style-name="Standard">07-22 12:23:38.872 <text:s/>1364 <text:s/>1678 D CompatibilityChangeReporter: Compat change id reported: 171306433; UID 1000; state: ENABLED</text:p>
      <text:p text:style-name="Standard">07-22 12:23:38.873 <text:s/>1364 <text:s/>1678 D CompatibilityChangeReporter: Compat change id reported: 218533173; UID 1000; state: ENABLED</text:p>
      <text:p text:style-name="Standard">07-22 12:23:38.873 <text:s text:c="2"/>824 <text:s/>6796 V APM_AudioPolicyManager: getNewOutputDevices selected devices {AUDIO_DEVICE_OUT_SPEAKER, @:}</text:p>
      <text:p text:style-name="Standard">07-22 12:23:38.873 12995 13009 I SAContentProvider: <text:s/>getType() : screen on is true</text:p>
      <text:p text:style-name="Standard"><text:soft-page-break/>07-22 12:23:38.873 <text:s text:c="2"/>824 <text:s/>6796 V APM_AudioPolicyManager: setOutputDevices device {AUDIO_DEVICE_OUT_SPEAKER, @:} delayMs 0</text:p>
      <text:p text:style-name="Standard">07-22 12:23:38.874 <text:s text:c="2"/>824 <text:s/>6796 V APM_AudioPolicyManager: setOutputDevices() prevDevice {AUDIO_DEVICE_OUT_SPEAKER, @:}</text:p>
      <text:p text:style-name="Standard">07-22 12:23:38.874 <text:s text:c="2"/>824 <text:s/>6796 V APM_AudioPolicyManager: setOutputDevices: suppressing checkDeviceMuteStrategies</text:p>
      <text:p text:style-name="Standard">07-22 12:23:38.874 <text:s text:c="2"/>824 <text:s/>6796 V APM_AudioPolicyManager: setOutputDevices changing device to {AUDIO_DEVICE_OUT_SPEAKER, @:}</text:p>
      <text:p text:style-name="Standard">07-22 12:23:38.891 <text:s/>1842 <text:s/>1842 D KeyguardSecIndicationController: addIndication() returned - unlocking</text:p>
      <text:p text:style-name="Standard">07-22 12:23:38.895 <text:s text:c="2"/>824 <text:s/>1351 D DlbDlbEffect: handle_EFFECT_CMD_SET_DEVICE(device=0x00000002)</text:p>
      <text:p text:style-name="Standard">07-22 12:23:38.895 <text:s text:c="2"/>824 <text:s/>1351 D DlbEffectContext: setDevice(00000002)</text:p>
      <text:p text:style-name="Standard">07-22 12:23:38.896 <text:s text:c="2"/>824 <text:s/>1351 D DlbEndpointParamCache: setDevice(device=0x00000002)</text:p>
      <text:p text:style-name="Standard">07-22 12:23:38.896 <text:s text:c="2"/>824 <text:s/>1351 I AudioEffectExtendAction: setDevice_l empty address, empty name</text:p>
      <text:p text:style-name="Standard">07-22 12:23:38.896 <text:s text:c="2"/>824 <text:s/>1351 V VolumeMonitor_Energy_Effect: VM_setDevice() sessionId:-2901, device:0x0x2, isBtTypeHeadset:0</text:p>
      <text:p text:style-name="Standard">07-22 12:23:38.896 <text:s text:c="2"/>824 <text:s/>1351 D DlbDlbEffect: handle_EFFECT_CMD_SET_DEVICE(device=0x00000002)</text:p>
      <text:p text:style-name="Standard">07-22 12:23:38.896 <text:s text:c="2"/>824 <text:s/>1351 D DlbEffectContext: setDevice(00000002)</text:p>
      <text:p text:style-name="Standard">07-22 12:23:38.897 <text:s text:c="2"/>824 <text:s/>1351 D DlbEndpointParamCache: setDevice(device=0x00000002)</text:p>
      <text:p text:style-name="Standard">07-22 12:23:38.897 <text:s text:c="2"/>824 <text:s/>1351 D DlbDlbEffect: handle_EFFECT_CMD_SET_DEVICE(device=0x00000002)</text:p>
      <text:p text:style-name="Standard">07-22 12:23:38.897 <text:s text:c="2"/>824 <text:s/>1351 D DlbEffectContext: setDevice(00000002)</text:p>
      <text:p text:style-name="Standard">07-22 12:23:38.897 <text:s text:c="2"/>824 <text:s/>1351 D DlbEndpointParamCache: setDevice(device=0x00000002)</text:p>
      <text:p text:style-name="Standard">07-22 12:23:38.897 <text:s text:c="2"/>824 <text:s/>1351 D DlbDlbEffect: handle_EFFECT_CMD_SET_DEVICE(device=0x00000002)</text:p>
      <text:p text:style-name="Standard">07-22 12:23:38.897 <text:s text:c="2"/>824 <text:s/>1351 D DlbEffectContext: setDevice(00000002)</text:p>
      <text:p text:style-name="Standard">07-22 12:23:38.897 <text:s text:c="2"/>824 <text:s/>1351 D DlbEndpointParamCache: setDevice(device=0x00000002)</text:p>
      <text:p text:style-name="Standard">07-22 12:23:38.898 <text:s text:c="2"/>783 <text:s text:c="2"/>783 D AudioALSAHardware: +createAudioPatch() num_sources [1] , num_sinks [1], handle [0xa], current mAudioHalPatchVector size 4</text:p>
      <text:p text:style-name="Standard">07-22 12:23:38.898 <text:s text:c="2"/>783 <text:s text:c="2"/>783 D AudioALSAStreamManager: +setParameters(), IOport = 29, keyValuePairs = routing=2</text:p>
      <text:p text:style-name="Standard">07-22 12:23:38.898 <text:s text:c="2"/>783 <text:s text:c="2"/>783 D AudioALSAStreamManager: setParameters(), Send to mStreamOutVector[2], flag 4</text:p>
      <text:p text:style-name="Standard">07-22 12:23:38.898 <text:s text:c="2"/>783 <text:s text:c="2"/>783 D AudioALSAStreamOut: updatePolicyDevice(), flag: 0x4, device: 0x2</text:p>
      <text:p text:style-name="Standard">07-22 12:23:38.899 <text:s text:c="2"/>783 <text:s text:c="2"/>783 D AudioALSAStreamManager: +routingOutputDevice(), streamOut : set reopen state : false</text:p>
      <text:p text:style-name="Standard">07-22 12:23:38.899 <text:s text:c="2"/>783 <text:s text:c="2"/>783 D AudioALSAStreamManager: +routingOutputDevice(), streamOut : set reopen state : false</text:p>
      <text:p text:style-name="Standard">07-22 12:23:38.899 <text:s text:c="2"/>783 <text:s text:c="2"/>783 D AudioALSAStreamManager: +routingOutputDevice(), streamOut : set reopen state : false</text:p>
      <text:p text:style-name="Standard">07-22 12:23:38.899 <text:s text:c="2"/>783 <text:s text:c="2"/>783 D AudioALSAStreamManager: +routingOutputDevice(), streamOut : set reopen state : false</text:p>
      <text:p text:style-name="Standard">07-22 12:23:38.899 <text:s text:c="2"/>783 <text:s text:c="2"/>783 W AudioALSAStreamManager: routingOutputDevice(), flag: 0x4, output_devices == current_output_devices(0x00000002), return</text:p>
      <text:p text:style-name="Standard">07-22 12:23:38.899 <text:s text:c="2"/>783 <text:s text:c="2"/>783 D AudioIEMsController: routing(+), cur out 0x0 in 0x0, hs 0, bt 0, usb 0, device 0x2, mask 0x1, on 0</text:p>
      <text:p text:style-name="Standard">07-22 12:23:38.899 <text:s text:c="2"/>783 <text:s text:c="2"/>783 D AudioIEMsController: routing(-), cur out 0x0 in 0x0</text:p>
      <text:p text:style-name="Standard">07-22 12:23:38.899 <text:s text:c="2"/>783 <text:s text:c="2"/>783 D AudioALSAHardware: -createAudioPatch() num_sources [1] , <text:soft-page-break/>num_sinks [1], handle [0xb]</text:p>
      <text:p text:style-name="Standard">07-22 12:23:38.900 <text:s text:c="2"/>824 <text:s/>1351 D AudioFlinger: setCurDevice() 0x2</text:p>
      <text:p text:style-name="Standard">07-22 12:23:38.900 <text:s text:c="2"/>783 <text:s text:c="2"/>783 D AudioALSAStreamOut: getRecommendedLatencyModes()</text:p>
      <text:p text:style-name="Standard">07-22 12:23:38.901 <text:s text:c="2"/>824 <text:s/>6796 V APM_AudioPolicyManager: setOutputDevices() AF::createAudioPatch returned 0 patchHandle 92 num_sources 1 num_sinks 1</text:p>
      <text:p text:style-name="Standard">07-22 12:23:38.902 <text:s text:c="2"/>824 <text:s/>6796 V APM_AudioPolicyManager: checkAndSetVolume: output 29, stream 10, index 1, devices 0x2, volume 0.003162</text:p>
      <text:p text:style-name="Standard">07-22 12:23:38.903 <text:s text:c="2"/>824 <text:s/>6796 V APM_AudioPolicyManager: checkAndSetVolume: output 29, stream 4, index 11, devices 0x2, volume 0.223872</text:p>
      <text:p text:style-name="Standard">07-22 12:23:38.903 <text:s text:c="2"/>824 <text:s/>6796 V APM_AudioPolicyManager: checkAndSetVolume: output 29, stream 8, index 0, devices 0x2, volume 0.000000</text:p>
      <text:p text:style-name="Standard">07-22 12:23:38.905 <text:s text:c="2"/>824 <text:s/>6796 V APM_AudioPolicyManager: checkAndSetVolume: output 29, stream 3, index 0, devices 0x2, volume 0.000000</text:p>
      <text:p text:style-name="Standard">07-22 12:23:38.906 <text:s text:c="2"/>824 <text:s/>6796 D APM_AudioPolicyManager: checkAndSetGainTableAnalogGain stream 3, devices 0x2, index 0</text:p>
      <text:p text:style-name="Standard">07-22 12:23:38.907 <text:s text:c="2"/>783 <text:s text:c="2"/>783 D AudioALSAStreamOut: +setParameters(): flag 2, volumeDevice=2;volumeIndex=0;volumeStreamType=3</text:p>
      <text:p text:style-name="Standard">07-22 12:23:38.907 <text:s text:c="2"/>783 <text:s text:c="2"/>783 D AudioALSAStreamManager: getFactoryTestRouteMode(), misFactoryTestRouteMode = 0</text:p>
      <text:p text:style-name="Standard">07-22 12:23:38.907 <text:s text:c="2"/>783 <text:s text:c="2"/>783 D AudioMTKGainController: setNormalVolume(), mSceneIndex = 0, stream 3, devices 0x2, index 0, mode 0x0, gainDevice 0x2</text:p>
      <text:p text:style-name="Standard">07-22 12:23:38.907 <text:s text:c="2"/>783 <text:s text:c="2"/>783 D AudioALSAStreamManager: setVolumeIndex() stream= 3, device= 2, index= 0</text:p>
      <text:p text:style-name="Standard">07-22 12:23:38.908 <text:s text:c="2"/>824 <text:s/>6796 V APM_AudioPolicyManager: checkAndSetVolume: output 29, stream 5, index 0, devices 0x2, volume 0.000000</text:p>
      <text:p text:style-name="Standard">07-22 12:23:38.908 <text:s text:c="2"/>824 <text:s/>6796 V APM_AudioPolicyManager: checkAndSetVolume: output 29, stream 2, index 0, devices 0x2, volume 0.000000</text:p>
      <text:p text:style-name="Standard">07-22 12:23:38.908 <text:s text:c="2"/>824 <text:s/>6796 V APM_AudioPolicyManager: checkAndSetVolume: output 29, stream 1, index 0, devices 0x2, volume 0.000000</text:p>
      <text:p text:style-name="Standard">07-22 12:23:38.910 <text:s text:c="2"/>824 <text:s/>6796 V APM_AudioPolicyManager: checkAndSetVolume: output 29, stream 9, index 0, devices 0x2, volume 0.000000</text:p>
      <text:p text:style-name="Standard">07-22 12:23:38.910 <text:s text:c="2"/>824 <text:s/>6796 V APM_AudioPolicyManager: checkAndSetVolume: output 29, stream 0, index 5, devices 0x2, volume 0.354813</text:p>
      <text:p text:style-name="Standard">07-22 12:23:38.911 <text:s text:c="2"/>824 <text:s/>6796 V APM_AudioPolicyManager: checkAndSetVolume: output 29, stream 11, index 7, devices 0x2, volume 0.089125</text:p>
      <text:p text:style-name="Standard">07-22 12:23:38.911 <text:s text:c="2"/>824 <text:s/>6796 V APM_AudioPolicyManager: checkAndSetVolume: output 29, stream 3, index 0, devices 0x2, volume 0.000000</text:p>
      <text:p text:style-name="Standard">07-22 12:23:38.913 <text:s text:c="2"/>824 <text:s/>6796 D audioserver: FGS Logger Transaction failed</text:p>
      <text:p text:style-name="Standard">07-22 12:23:38.913 <text:s text:c="2"/>824 <text:s/>6796 D audioserver: -129</text:p>
      <text:p text:style-name="Standard">07-22 12:23:38.918 <text:s text:c="2"/>783 <text:s/>6107 D AudioALSAStreamOut: write(), flag 0x4, usePolicyDevice: 1, output_devices: 0x2 -&gt; latest policyDevice 0x2 (ori policyDevice 0x2)</text:p>
      <text:p text:style-name="Standard">07-22 12:23:38.918 <text:s text:c="2"/>783 <text:s/>6107 D AudioALSAStreamManager: +syncSharedOutDevice(), originDevice/routingSharedOutDevice: 0x2/0x2, mAudioMode: 0</text:p>
      <text:p text:style-name="Standard">07-22 12:23:38.918 <text:s text:c="2"/>783 <text:s/>6107 D AudioIEMsController: routing(+), cur out 0x0 in 0x0, hs 0, bt 0, usb 0, device 0x2, mask 0x1, on 0</text:p>
      <text:p text:style-name="Standard">07-22 12:23:38.918 <text:s text:c="2"/>783 <text:s/>6107 D AudioIEMsController: routing(-), cur out 0x0 in 0x0</text:p>
      <text:p text:style-name="Standard">07-22 12:23:38.918 <text:s text:c="2"/>783 <text:s/>6107 D AudioALSAStreamManager: getFactoryTestRouteMode(), misFactoryTestRouteMode = 0</text:p>
      <text:p text:style-name="Standard">07-22 12:23:38.918 <text:s text:c="2"/>783 <text:s/>6107 D AudioMTKGainController: setNormalVolume(), mSceneIndex = 0, stream 3, devices 0x2, index 0, mode 0x0, gainDevice 0x2</text:p>
      <text:p text:style-name="Standard">07-22 12:23:38.918 <text:s text:c="2"/>783 <text:s/>6107 D AudioALSAStreamOut: open(), flags 4</text:p>
      <text:p text:style-name="Standard">07-22 12:23:38.918 <text:s text:c="2"/>783 <text:s/>6107 D AudioALSAStreamManager: +createPlaybackHandler(), <text:soft-page-break/>mAudioMode = 0, output_devices = 0x2, isMixerOut = 0, isBypassAurisys = 0, flag = 4, isIEMsSource = 0, isIEMsOn = 0</text:p>
      <text:p text:style-name="Standard">07-22 12:23:38.918 <text:s text:c="2"/>783 <text:s/>6107 D AudioALSAStreamManager: needEnableVoip(), output_devices = 0x2, flags: 0x4, mAvailableOutputFlags: 0x1000e, enable: 0</text:p>
      <text:p text:style-name="Standard">07-22 12:23:38.918 <text:s text:c="2"/>783 <text:s/>6107 D AudioSpeechEnhanceInfo: IsAPDMNRTuningEnable(), 0</text:p>
      <text:p text:style-name="Standard">07-22 12:23:38.918 <text:s text:c="2"/>783 <text:s/>6107 D AudioALSAPlaybackHandlerMixer: open(+), source flag 4, mDevice = 0x2, buffer_size 1024, sample_rate 48000</text:p>
      <text:p text:style-name="Standard">07-22 12:23:38.918 <text:s text:c="2"/>783 <text:s/>6107 D AudioALSAPlaybackHandlerBase: CreateAurisysLibManager, ph type: 11, voip: 0, mAurisysScenario: 1</text:p>
      <text:p text:style-name="Standard">07-22 12:23:38.918 <text:s text:c="2"/>783 <text:s/>6107 D aurisys_utility: input dev: 0x80000080, fmt = 0x1, fs: 48000, max fs: 48000, ch: 2, max ch: 2, ch maks: 0x3, hw_info_mask: 0x0; output dev: 0x2, fmt = 0x1, fs: 48000, max fs: 48000, ch: 2, max ch: 2, ch maks: 0x3, hw_info_mask: 0x8; task_scene: 2, audio_mode: 0, stream_type: 3, output_flags: 0x4, input_source: 0, input_flags: 0x0; network_info: 0, enhancement_feature_mask: 0x0</text:p>
      <text:p text:style-name="Standard">07-22 12:23:38.918 <text:s text:c="2"/>783 <text:s/>6107 D AudioUtility: setupCustomInfoStr(), custom_info = "SetAudioCustomScene=;", (scene = , vol_level = -1, bt_codec = -1, gameChatMode = -1)</text:p>
      <text:p text:style-name="Standard">07-22 12:23:38.918 <text:s text:c="2"/>783 <text:s/>6107 D aurisys_utility: lib, working fs: 48000, fmt: 0x3, frame = 0, b_interleave = 1, num_ul_ref_buf_array = 0, num_dl_ref_buf_array = 0</text:p>
      <text:p text:style-name="Standard">07-22 12:23:38.918 <text:s text:c="2"/>783 <text:s/>6107 D aurisys_utility: dl in[type:2], ch: 2, ch_mask: 0x3, buf fs: 48000, buf content fs: 48000, fmt: 0x3; dl out[type:3], ch: 2, ch_mask: 0x3, buf fs: 48000, buf content fs: 48000, fmt: 0x3</text:p>
      <text:p text:style-name="Standard">07-22 12:23:38.919 <text:s text:c="2"/>783 <text:s/>6107 D aurisys_lib_handler: aurisys_arsi_parsing_param_file(), gProductInfo "platform=MT6835,device=a15x,model=SM-A156B", file_path "/vendor/etc/audio_param", enhancement_mode 0, param_buf_size 128, data_size 128, custom_info SetAudioCustomScene=;</text:p>
      <text:p text:style-name="Standard">07-22 12:23:38.919 <text:s text:c="2"/>783 <text:s/>6107 D aurisys_lib_handler: aurisys_arsi_create_handler(), lib_name aurisys_demo, 0xf1b24600, memory_size 876, arsi_handler 0xf13b0700, retval 0x0</text:p>
      <text:p text:style-name="Standard">07-22 12:23:38.919 <text:s text:c="2"/>783 <text:s/>6107 D aurisys_lib_handler: aurisys_arsi_create_handler(), arsi_query_process_unit_bytes, ul 4096, dl 4096, retval 0</text:p>
      <text:p text:style-name="Standard">07-22 12:23:38.919 <text:s text:c="2"/>783 <text:s/>6107 D aurisys_lib_manager: DL Lib, lib_name aurisys_demo, 0xf1b24600, sample_rate: 48000 =&gt; 48000, num_channels: 2 =&gt; 2, audio_format: 0x1 =&gt; 0x3, interleave: 1 =&gt; 1, frame: 0 =&gt; 0</text:p>
      <text:p text:style-name="Standard">07-22 12:23:38.919 <text:s text:c="2"/>783 <text:s/>6107 D aurisys_lib_manager: DL out, sample_rate: 48000 =&gt; 48000, num_channels: 2 =&gt; 2, audio_format: 0x3 =&gt; 0x1, interleave: 1 =&gt; 1, frame: 0 =&gt; 0</text:p>
      <text:p text:style-name="Standard">07-22 12:23:38.919 <text:s text:c="2"/>783 <text:s/>6107 D audio_sw_mixer: sw_mixer_source_attach(), MIXER_PLAYBACK <text:s/>, name T_FAST <text:s text:c="6"/>order 1 sz 1024 fmt 1 ch 2 rate 48000 latency_us 5333</text:p>
      <text:p text:style-name="Standard">07-22 12:23:38.919 <text:s text:c="2"/>783 <text:s/>6107 D AudioUtility: chooseTargetSampleRate() hiFiState 1 isDeviceSupportHiFi 0 sampleRate 48000 targetSampleRate 48000, isUltra96k 0</text:p>
      <text:p text:style-name="Standard">07-22 12:23:38.919 <text:s text:c="2"/>783 <text:s/>6107 D AudioALSAStreamManager: +createPlaybackHandler(), mAudioMode = 0, output_devices = 0x2, isMixerOut = 1, isBypassAurisys = 1, flag = 4, isIEMsSource = 0, isIEMsOn = 0</text:p>
      <text:p text:style-name="Standard">07-22 12:23:38.919 <text:s text:c="2"/>783 <text:s/>6107 D AudioALSAStreamManager: needEnableVoip(), output_devices = 0x2, flags: 0x4, mAvailableOutputFlags: 0x1000e, enable: 0</text:p>
      <text:p text:style-name="Standard">07-22 12:23:38.919 <text:s text:c="2"/>783 <text:s/>6107 D AudioSpeechEnhanceInfo: IsAPDMNRTuningEnable(), 0</text:p>
      <text:p text:style-name="Standard">07-22 12:23:38.919 <text:s text:c="2"/>783 <text:s/>6107 D AudioALSAPlaybackHandlerNormal: +open(), flag = 4, source output_devices = 0x2, audio_format = 1, buffer_size = 1024, sample_rate = 48000</text:p>
      <text:p text:style-name="Standard">07-22 12:23:38.919 <text:s text:c="2"/>783 <text:s/>6107 D AudioALSADeviceParser: compare pcm success = 0, stringpair = Playback_1</text:p>
      <text:p text:style-name="Standard">07-22 12:23:38.919 <text:s text:c="2"/>783 <text:s/>6107 D AudioALSADeviceConfigManager: ApplyDeviceTurnonSequenceByName() DeviceName = PLAYBACK1_TO_I2S3 descriptor-&gt;DeviceStatusCounte = 0, Ctlsize=4</text:p>
      <text:p text:style-name="Standard">07-22 12:23:38.921 <text:s text:c="2"/>783 <text:s/>6107 D AudioUtility: chooseTargetSampleRate() hiFiState 1 <text:soft-page-break/>isDeviceSupportHiFi 0 sampleRate 48000 targetSampleRate 48000, isUltra96k 0</text:p>
      <text:p text:style-name="Standard">07-22 12:23:38.922 <text:s text:c="2"/>783 <text:s/>6107 D AudioALSAPlaybackHandlerBase: transferAudioFormatToPcmFormat(), audio_format(0x4) =&gt; pcm_format(0x3)</text:p>
      <text:p text:style-name="Standard">07-22 12:23:38.922 <text:s text:c="2"/>783 <text:s/>6107 D AudioALSAPlaybackHandlerNormal: open(), flag = 4, mConfig: channels = 2, sample_rate(target) = 48000, period_size = 256, period_count = 2, format = 3, avail_min = 256, start_threshold = 512</text:p>
      <text:p text:style-name="Standard">07-22 12:23:38.927 <text:s text:c="2"/>783 <text:s/>6107 D AudioALSAPlaybackHandlerBase: openPcmDriverWithFlag(), pcm device = 0 flag = 0x8 mPcm = 0xf0de6600</text:p>
      <text:p text:style-name="Standard">07-22 12:23:38.927 <text:s text:c="2"/>783 <text:s/>6107 D AudioALSAPlaybackHandlerBase: CreateAurisysLibManager, ph type: 7, voip: 0, mAurisysScenario: 9</text:p>
      <text:p text:style-name="Standard">07-22 12:23:38.927 <text:s text:c="2"/>783 <text:s/>6107 D aurisys_utility: input dev: 0x80000080, fmt = 0x1, fs: 48000, max fs: 48000, ch: 2, max ch: 2, ch maks: 0x3, hw_info_mask: 0x0; output dev: 0x2, fmt = 0x1, fs: 48000, max fs: 48000, ch: 2, max ch: 2, ch maks: 0x3, hw_info_mask: 0x8; task_scene: 9, audio_mode: 0, stream_type: 3, output_flags: 0x4, input_source: 0, input_flags: 0x0; network_info: 0, enhancement_feature_mask: 0x0</text:p>
      <text:p text:style-name="Standard">07-22 12:23:38.927 <text:s text:c="2"/>783 <text:s/>6107 D AudioUtility: setupCustomInfoStr(), custom_info = "SetAudioCustomScene=;", (scene = , vol_level = -1, bt_codec = -1, gameChatMode = -1)</text:p>
      <text:p text:style-name="Standard">07-22 12:23:38.928 <text:s text:c="2"/>783 <text:s/>6107 D aurisys_utility: lib, working fs: 48000, fmt: 0x1, frame = 5, b_interleave = 1, num_ul_ref_buf_array = 0, num_dl_ref_buf_array = 0</text:p>
      <text:p text:style-name="Standard">07-22 12:23:38.928 <text:s text:c="2"/>783 <text:s/>6107 D aurisys_utility: dl in[type:2], ch: 2, ch_mask: 0x3, buf fs: 48000, buf content fs: 48000, fmt: 0x1; dl out[type:3], ch: 2, ch_mask: 0x3, buf fs: 48000, buf content fs: 48000, fmt: 0x1</text:p>
      <text:p text:style-name="Standard">07-22 12:23:38.928 <text:s text:c="2"/>783 <text:s/>6107 D aurisys_lib_handler: [LIB] aps_arsi_query_param_buf_size_by_custom_info(), get param buf size 128 for enh mode SetAudioCustomScene=; from file /vendor/etc/audio_param</text:p>
      <text:p text:style-name="Standard">07-22 12:23:38.928 <text:s text:c="2"/>783 <text:s/>6107 D aurisys_lib_handler: [LIB] aps_arsi_parsing_param_file_by_custom_info(), parsing file /vendor/etc/audio_param, custom_info = SetAudioCustomScene=;, private buf 0xf03eea00</text:p>
      <text:p text:style-name="Standard">07-22 12:23:38.928 <text:s text:c="2"/>783 <text:s/>6107 D aurisys_lib_handler: [LIB] p_sph_param: 0xf0de6700, memory_size: 256, sizeof(aps_sph_param_t) = 128</text:p>
      <text:p text:style-name="Standard">07-22 12:23:38.928 <text:s text:c="2"/>783 <text:s/>6107 D aurisys_lib_handler: [LIB] product info: key: platform, value: MT6835</text:p>
      <text:p text:style-name="Standard">07-22 12:23:38.928 <text:s text:c="2"/>783 <text:s/>6107 D aurisys_lib_handler: [LIB] product info: key: device, value: a15x</text:p>
      <text:p text:style-name="Standard">07-22 12:23:38.928 <text:s text:c="2"/>783 <text:s/>6107 D aurisys_lib_handler: [LIB] product info: key: model, value: SM-A156B</text:p>
      <text:p text:style-name="Standard">07-22 12:23:38.928 <text:s text:c="2"/>783 <text:s/>6107 D aurisys_lib_handler: aurisys_arsi_parsing_param_file(), gProductInfo "platform=MT6835,device=a15x,model=SM-A156B", file_path "/vendor/etc/audio_param", enhancement_mode 0, param_buf_size 128, data_size 128, custom_info SetAudioCustomScene=;</text:p>
      <text:p text:style-name="Standard">07-22 12:23:38.928 <text:s text:c="2"/>783 <text:s/>6107 D aurisys_lib_handler: [LIB] aps_arsi_query_working_buf_size(), scene = 9</text:p>
      <text:p text:style-name="Standard">07-22 12:23:38.928 <text:s text:c="2"/>783 <text:s/>6107 D aurisys_lib_handler: [LIB] input dev: 0x80000080, fmt = 0x1, fs: 48000, max fs: 48000, ch: 2, max ch: 2</text:p>
      <text:p text:style-name="Standard">07-22 12:23:38.928 <text:s text:c="2"/>783 <text:s/>6107 D aurisys_lib_handler: [LIB] output dev: 0x2, fmt = 0x1, fs: 48000, max fs: 48000, ch: 2, max ch: 2</text:p>
      <text:p text:style-name="Standard">07-22 12:23:38.928 <text:s text:c="2"/>783 <text:s/>6107 D aurisys_lib_handler: [LIB] lib, working fs: 48000, fmt: 0x1, frame = 5, b_interleave = 1</text:p>
      <text:p text:style-name="Standard">07-22 12:23:38.928 <text:s text:c="2"/>783 <text:s/>6107 D aurisys_lib_handler: [LIB] dl in, ch: 2, buf fs: 48000, read data fs: 48000, fmt: 0x1</text:p>
      <text:p text:style-name="Standard">07-22 12:23:38.928 <text:s text:c="2"/>783 <text:s/>6107 D aurisys_lib_handler: [LIB] dl out, ch: 2, buf fs: 48000, read data fs: 48000, fmt: 0x1</text:p>
      <text:p text:style-name="Standard">07-22 12:23:38.928 <text:s text:c="2"/>783 <text:s/>6107 D aurisys_lib_handler: [LIB] aps_arsi_query_working_buf_size(), <text:soft-page-break/>working_buf_size = 880</text:p>
      <text:p text:style-name="Standard">07-22 12:23:38.928 <text:s text:c="2"/>783 <text:s/>6107 D aurisys_lib_handler: [LIB] aps_arsi_create_handler(), Ex: Version 1.0.9, Data: 2023-12-27</text:p>
      <text:p text:style-name="Standard">07-22 12:23:38.929 <text:s text:c="2"/>783 <text:s/>6107 D aurisys_lib_handler: aurisys_arsi_create_handler(), lib_name aurisys_aps, 0xf1b24880, memory_size 880, arsi_handler 0xf13b1180, retval 0x0</text:p>
      <text:p text:style-name="Standard">07-22 12:23:38.929 <text:s text:c="2"/>783 <text:s/>6107 D aurisys_lib_handler: aurisys_arsi_create_handler(), arsi_query_process_unit_bytes, ul 0, dl 960, retval 0</text:p>
      <text:p text:style-name="Standard">07-22 12:23:38.929 <text:s/>1364 <text:s/>1393 D SGM:GameManager: identifyForegroundApp. com.foxandsheep.nightynight3, mCurrentUserId: 0, callerUserId: 0</text:p>
      <text:p text:style-name="Standard">07-22 12:23:38.929 <text:s text:c="2"/>783 <text:s/>6107 D aurisys_lib_manager: DL Lib, lib_name aurisys_aps, 0xf1b24880, sample_rate: 48000 =&gt; 48000, num_channels: 2 =&gt; 2, audio_format: 0x1 =&gt; 0x1, interleave: 1 =&gt; 1, frame: 0 =&gt; 5</text:p>
      <text:p text:style-name="Standard">07-22 12:23:38.929 <text:s/>1364 <text:s/>1393 D SGM:PkgDataHelper: getGamePkgData(). com.foxandsheep.nightynight3</text:p>
      <text:p text:style-name="Standard">07-22 12:23:38.929 <text:s text:c="2"/>783 <text:s/>6107 D aurisys_lib_manager: DL out, sample_rate: 48000 =&gt; 48000, num_channels: 2 =&gt; 2, audio_format: 0x1 =&gt; 0x4, interleave: 1 =&gt; 1, frame: 5 =&gt; 0</text:p>
      <text:p text:style-name="Standard">07-22 12:23:38.929 <text:s/>1364 <text:s/>1393 D SGM:SemGameManager: isForegroundGame(), ret=false</text:p>
      <text:p text:style-name="Standard">07-22 12:23:38.929 <text:s text:c="2"/>783 <text:s/>6107 D AudioALSAHardwareResourceManager: +startOutputDevice(), new_devices = 0x2, mOutputDevices = 0x0, mStartOutputDevicesCount = 0 SampleRate = 48000</text:p>
      <text:p text:style-name="Standard">07-22 12:23:38.929 <text:s text:c="2"/>783 <text:s/>6107 D AudioSmartPaController: +dspOnBoardSpeakerOn(), SampleRate: 48000, MD_type: 0, isI2sInEchoRefEn: 0</text:p>
      <text:p text:style-name="Standard">07-22 12:23:38.929 <text:s text:c="2"/>783 <text:s/>6107 D AudioALSAHardwareResourceManager: notifyOutputDeviceStatusChange(), device = 2, status = 0, sampleRate = 48000, mOpenSpeakerPathCount = 1</text:p>
      <text:p text:style-name="Standard">07-22 12:23:38.929 <text:s text:c="2"/>783 <text:s/>6107 D AudioALSAStreamManager: speakerStatusChangeCb(), status = 0, sampleRate = 48000</text:p>
      <text:p text:style-name="Standard">07-22 12:23:38.929 <text:s text:c="2"/>783 <text:s/>6107 D AudioALSAPlaybackHandlerNormal: -open()</text:p>
      <text:p text:style-name="Standard">07-22 12:23:38.929 <text:s text:c="2"/>783 <text:s/>6107 D audio_sw_mixer: sw_mixer_target_attach(), MIXER_PLAYBACK <text:s/>, name T_PRIMARY <text:s text:c="3"/>order 4 sz 1024 fmt 1 ch 2 rate 48000 latency_us 5333</text:p>
      <text:p text:style-name="Standard">07-22 12:23:38.929 <text:s text:c="2"/>783 <text:s/>6107 D audio_sw_mixer: sw_mixer_manager_create_path(), MIXER_PLAYBACK <text:s/>, path T_FAST=&gt;T_PRIMARY <text:s text:c="2"/>, source: order 1 sz 1024 fmt 1 ch 2 rate 48000 latency_us 5333, target: order 4 sz 1024 fmt 1 ch 2 rate 48000 latency_us 5333</text:p>
      <text:p text:style-name="Standard">07-22 12:23:38.929 <text:s text:c="2"/>783 <text:s/>6107 D audio_sw_mixer: dump_path_list(), MIXER_PLAYBACK <text:s/>, T_FAST=&gt;T_PRIMARY <text:s text:c="2"/>[1024, 1, y]</text:p>
      <text:p text:style-name="Standard">07-22 12:23:38.930 <text:s text:c="2"/>783 <text:s/>6107 D AudioALSAPlaybackHandlerMixer: open(-), target flag 4, mDevice 0x2, buffer_size 1024, frame_count 256, sample_rate 48000</text:p>
      <text:p text:style-name="Standard">07-22 12:23:38.930 <text:s text:c="2"/>783 <text:s/>1299 D audio_sw_mixer: sw_mixer_mix_thread(), thread mix1:0 running: target T_PRIMARY</text:p>
      <text:p text:style-name="Standard">07-22 12:23:38.930 <text:s/>1364 14517 D SemInputDeviceManager: setProperty: (0) CMD,GRIP_DATA,2,1,45,15,15,15,46,46</text:p>
      <text:p text:style-name="Standard">07-22 12:23:38.930 <text:s/>1364 <text:s/>1670 V MdnieScenarioControlService: mAclOffEnabled : false</text:p>
      <text:p text:style-name="Standard">07-22 12:23:38.930 <text:s/>1364 14517 D TspStateManager: wrote command: cmd=2,1,45,15,15,15,46,46, type=2</text:p>
      <text:p text:style-name="Standard">07-22 12:23:38.930 <text:s/>1364 <text:s/>1568 D SemInputDevice:TSP: SetPropertyTask: CMD,set_grip_data,2,1,45,15,15,15,46,46 [07-22 12:23:38.930]</text:p>
      <text:p text:style-name="Standard">07-22 12:23:38.933 <text:s text:c="2"/>814 <text:s text:c="2"/>814 I sysinput:Touch: writeInformation:249, OK</text:p>
      <text:p text:style-name="Standard">07-22 12:23:38.933 <text:s/>1364 <text:s/>1568 D SysinputHAL_V1_3(V1_2): runTspCmdNoRead(TSP(1)): set_grip_data,2,1,45,15,15,15,46,46 ret=0</text:p>
      <text:p text:style-name="Standard">07-22 12:23:38.934 <text:s text:c="2"/>824 <text:s/>1349 I FastMixer: updateStageIndex F-29003</text:p>
      <text:p text:style-name="Standard">07-22 12:23:38.940 <text:s/>4827 <text:s/>4827 I InputMethodService: removeImeSurface</text:p>
      <text:p text:style-name="Standard">07-22 12:23:38.940 <text:s/>4827 <text:s/>4827 I InputMethodService: cancelImeSurfaceRemoval: <text:soft-page-break/>removeCallbacks</text:p>
      <text:p text:style-name="Standard">07-22 12:23:38.949 <text:s text:c="2"/>824 <text:s/>1351 D AudioFlinger: mixer(0xb4000073b04ee640) Spend too much time to write: delta 31(effect 0, stage 0)</text:p>
      <text:p text:style-name="Standard">07-22 12:23:38.952 <text:s text:c="2"/>858 <text:s text:c="2"/>858 D SurfaceFlinger: Display 4627039422300187648 HWC layers:</text:p>
      <text:p text:style-name="Standard">07-22 12:23:38.952 <text:s text:c="2"/>858 <text:s text:c="2"/>858 D SurfaceFlinger: <text:s/>SOLID_COLOR | <text:s text:c="13"/>| 0002 | <text:s/>Unknown <text:s/>| <text:s text:c="3"/>0.0 <text:s text:c="3"/>0.0 <text:s text:c="3"/>0.0 <text:s text:c="3"/>0.0 | <text:s text:c="3"/>0 <text:s text:c="3"/>0 1080 2340 | Background for SurfaceView[com.foxan[...]3d.player.UnityPlayerActivity]@0#394</text:p>
      <text:p text:style-name="Standard">07-22 12:23:38.952 <text:s text:c="2"/>858 <text:s text:c="2"/>858 D SurfaceFlinger: <text:s text:c="5"/>DEVICE | 0xb400007979500d4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38.952 <text:s text:c="2"/>858 <text:s text:c="2"/>858 D SurfaceFlinger: <text:s text:c="5"/>DEVICE | 0xb40000797b044f40 | 0100 | RGBA_8888 <text:s text:c="3"/>| <text:s text:c="3"/>0.0 <text:s text:c="3"/>0.0 1080.0 <text:s text:c="3"/>1.0 | <text:s text:c="3"/>0 2339 1080 2340 | NavigationBar0$_1842#82</text:p>
      <text:p text:style-name="Standard">07-22 12:23:38.952 <text:s text:c="2"/>858 <text:s text:c="2"/>858 D SurfaceFlinger:</text:p>
      <text:p text:style-name="Standard">07-22 12:23:38.974 <text:s text:c="2"/>858 <text:s text:c="2"/>858 D SurfaceFlinger: Display 4627039422300187648 HWC layers:</text:p>
      <text:p text:style-name="Standard">07-22 12:23:38.974 <text:s text:c="2"/>858 <text:s text:c="2"/>858 D SurfaceFlinger: <text:s/>SOLID_COLOR | <text:s text:c="13"/>| 0002 | <text:s/>Unknown <text:s/>| <text:s text:c="3"/>0.0 <text:s text:c="3"/>0.0 <text:s text:c="3"/>0.0 <text:s text:c="3"/>0.0 | <text:s text:c="3"/>0 <text:s text:c="3"/>0 1080 2340 | Background for SurfaceView[com.foxan[...]3d.player.UnityPlayerActivity]@0#394</text:p>
      <text:p text:style-name="Standard">07-22 12:23:38.974 <text:s text:c="2"/>858 <text:s text:c="2"/>858 D SurfaceFlinger: <text:s text:c="5"/>DEVICE | 0xb400007979500d4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38.974 <text:s text:c="2"/>858 <text:s text:c="2"/>858 D SurfaceFlinger:</text:p>
      <text:p text:style-name="Standard">07-22 12:23:38.994 14433 14433 I InsetsController: cancelAnimation: types=statusBars navigationBars, animType=1, host=com.foxandsheep.nightynight3/com.unity3d.player.UnityPlayerActivity, from=android.view.InsetsController.notifyFinished:1748 android.view.InsetsAnimationThreadControlRunner$1.lambda$notifyFinished$0:85 android.view.InsetsAnimationThreadControlRunner$1.$r8$lambda$RAf1SfIREsj9-wH5FOigMy6eLkM:0</text:p>
      <text:p text:style-name="Standard">07-22 12:23:39.001 <text:s text:c="2"/>794 <text:s text:c="2"/>794 I SensorsHub: batch: handle=1 period=160000000 timeout=0</text:p>
      <text:p text:style-name="Standard">07-22 12:23:39.002 <text:s text:c="2"/>794 <text:s text:c="2"/>794 I SensorsHub: activate: handle 1 enable 1</text:p>
      <text:p text:style-name="Standard">07-22 12:23:39.002 <text:s text:c="2"/>794 <text:s text:c="2"/>794 I SensorsHub: type : 1, enable : 1</text:p>
      <text:p text:style-name="Standard">07-22 12:23:39.003 <text:s text:c="2"/>794 <text:s text:c="2"/>794 I SensorsHub: batch: handle=1 period=20000000 timeout=0</text:p>
      <text:p text:style-name="Standard">07-22 12:23:39.012 <text:s/>1364 <text:s/>1380 D WifiDisplayAdapter: getWifiDisplayStatusLocked: result=WifiDisplayStatus{featureState=2, scanState=0, activeDisplayState=0, activeDisplay=null, displays=[], sessionInfo=WifiDisplaySessionInfo:</text:p>
      <text:p text:style-name="Standard">07-22 12:23:39.012 <text:s/>1364 <text:s/>1380 D WifiDisplayAdapter: <text:s text:c="4"/>Client/Owner: Client</text:p>
      <text:p text:style-name="Standard">07-22 12:23:39.012 <text:s/>1364 <text:s/>1380 D WifiDisplayAdapter: <text:s text:c="4"/>GroupId:</text:p>
      <text:p text:style-name="Standard">07-22 12:23:39.012 <text:s/>1364 <text:s/>1380 D WifiDisplayAdapter: <text:s text:c="4"/>Passphrase:</text:p>
      <text:p text:style-name="Standard">07-22 12:23:39.012 <text:s/>1364 <text:s/>1380 D WifiDisplayAdapter: <text:s text:c="4"/>SessionId: 0</text:p>
      <text:p text:style-name="Standard">07-22 12:23:39.012 <text:s/>1364 <text:s/>1380 D WifiDisplayAdapter: <text:s text:c="4"/>IP Address: }</text:p>
      <text:p text:style-name="Standard">07-22 12:23:39.014 <text:s/>1364 <text:s/>1380 D CompatibilityChangeReporter: Compat change id reported: 161145287; UID 10327; state: ENABLED</text:p>
      <text:p text:style-name="Standard">07-22 12:23:39.017 14433 14459 V MediaRouter: Selecting route: RouteInfo{ name=Phone, description=null, status=null, category=RouteCategory{ name=System types=ROUTE_TYPE_LIVE_AUDIO ROUTE_TYPE_LIVE_VIDEO <text:s/>groupable=false }, supportedTypes=ROUTE_TYPE_LIVE_AUDIO ROUTE_TYPE_LIVE_VIDEO , presentationDisplay=null }</text:p>
      <text:p text:style-name="Standard">07-22 12:23:39.018 14433 14459 I MediaRouter: Skip setBluetoothA2dpOn(): types=8388615, isPlaybackActive()=true, BT route=null</text:p>
      <text:p text:style-name="Standard">07-22 12:23:39.018 <text:s/>1364 <text:s/>1380 D WifiDisplayAdapter: getWifiDisplayStatusLocked: result=WifiDisplayStatus{featureState=2, scanState=0, activeDisplayState=0, activeDisplay=null, displays=[], sessionInfo=WifiDisplaySessionInfo:</text:p>
      <text:p text:style-name="Standard"><text:soft-page-break/>07-22 12:23:39.018 <text:s/>1364 <text:s/>1380 D WifiDisplayAdapter: <text:s text:c="4"/>Client/Owner: Client</text:p>
      <text:p text:style-name="Standard">07-22 12:23:39.018 <text:s/>1364 <text:s/>1380 D WifiDisplayAdapter: <text:s text:c="4"/>GroupId:</text:p>
      <text:p text:style-name="Standard">07-22 12:23:39.018 <text:s/>1364 <text:s/>1380 D WifiDisplayAdapter: <text:s text:c="4"/>Passphrase:</text:p>
      <text:p text:style-name="Standard">07-22 12:23:39.018 <text:s/>1364 <text:s/>1380 D WifiDisplayAdapter: <text:s text:c="4"/>SessionId: 0</text:p>
      <text:p text:style-name="Standard">07-22 12:23:39.018 <text:s/>1364 <text:s/>1380 D WifiDisplayAdapter: <text:s text:c="4"/>IP Address: }</text:p>
      <text:p text:style-name="Standard">07-22 12:23:39.141 14433 14459 I Unity <text:s text:c="2"/>: [BindServices::Execute] Binding services</text:p>
      <text:p text:style-name="Standard">07-22 12:23:39.141 14433 14459 I Unity <text:s text:c="2"/>: BindServices:Execute()</text:p>
      <text:p text:style-name="Standard">07-22 12:23:39.141 14433 14459 I Unity <text:s text:c="2"/>: strange.extensions.command.impl.CommandBinder:invokeCommand(Type, ICommandBinding, Object, Int32)</text:p>
      <text:p text:style-name="Standard">07-22 12:23:39.141 14433 14459 I Unity <text:s text:c="2"/>: strange.extensions.command.impl.CommandBinder:next(ICommandBinding, Object, Int32)</text:p>
      <text:p text:style-name="Standard">07-22 12:23:39.141 14433 14459 I Unity <text:s text:c="2"/>: strange.extensions.command.impl.CommandBinder:ReactTo(Object, Object)</text:p>
      <text:p text:style-name="Standard">07-22 12:23:39.141 14433 14459 I Unity <text:s text:c="2"/>: strange.extensions.command.impl.CommandBinder:Trigger(Object, Object)</text:p>
      <text:p text:style-name="Standard">07-22 12:23:39.141 14433 14459 I Unity <text:s text:c="2"/>: strange.extensions.dispatcher.eventdispatcher.impl.EventDispatcher:Dispatch(Object, Object)</text:p>
      <text:p text:style-name="Standard">07-22 12:23:39.141 14433 14459 I Unity <text:s text:c="2"/>: GameContext:mapBindings()</text:p>
      <text:p text:style-name="Standard">07-22 12:23:39.141 14433 14459 I Unity <text:s text:c="2"/>: strange.extensions.context.impl.Context:Start()</text:p>
      <text:p text:style-name="Standard">07-22 12:23:39.141 14433 14459 I Unity <text:s text:c="2"/>: GameRoot:Awake()</text:p>
      <text:p text:style-name="Standard">07-22 12:23:39.141 14433 14459 I Unity <text:s text:c="2"/>:</text:p>
      <text:p text:style-name="Standard">07-22 12:23:39.177 14433 14459 I IL2CPP <text:s/>: Locale en-DE</text:p>
      <text:p text:style-name="Standard">07-22 12:23:39.182 <text:s/>1364 <text:s/>1394 I WindowManager: Reparenting to original parent: Surface(name=Leaf:15:15)/@0xaadf5b4, destroy=true, surface=Surface(name=WindowToken{ec98c2 type=2000 android.os.BinderProxy@37fffa4})/@0xd0afc61</text:p>
      <text:p text:style-name="Standard">07-22 12:23:39.187 <text:s text:c="2"/>798 14454 I mtkpower_client: perf_lock_rel, hdl:320, tid:14454</text:p>
      <text:p text:style-name="Standard">07-22 12:23:39.187 <text:s text:c="2"/>798 14454 I mtkpower_client: perf_lock_rel, hdl:321, tid:14454</text:p>
      <text:p text:style-name="Standard">07-22 12:23:39.187 <text:s text:c="2"/>803 <text:s text:c="2"/>862 I libPowerHal: [perfLockRel] hdl:320, idx:3</text:p>
      <text:p text:style-name="Standard">07-22 12:23:39.188 <text:s text:c="2"/>803 <text:s text:c="2"/>862 I libPowerHal: [PD] vendor.samsung. update cmd:300c000 param:0</text:p>
      <text:p text:style-name="Standard">07-22 12:23:39.188 14433 14459 E Unity <text:s text:c="2"/>: AndroidJavaException: java.lang.ClassNotFoundException: com.google.licensingservicehelper.LicensingServiceHelper</text:p>
      <text:p text:style-name="Standard">07-22 12:23:39.188 14433 14459 E Unity <text:s text:c="2"/>: java.lang.ClassNotFoundException: com.google.licensingservicehelper.LicensingServiceHelper</text:p>
      <text:p text:style-name="Standard">07-22 12:23:39.188 14433 14459 E Unity <text:s text:c="2"/>: <text:s text:c="5"/>at java.lang.Class.classForName(Native Method)</text:p>
      <text:p text:style-name="Standard">07-22 12:23:39.188 14433 14459 E Unity <text:s text:c="2"/>: <text:s text:c="5"/>at java.lang.Class.forName(Class.java:536)</text:p>
      <text:p text:style-name="Standard">07-22 12:23:39.188 14433 14459 E Unity <text:s text:c="2"/>: <text:s text:c="5"/>at com.unity3d.player.UnityPlayer.nativeRender(Native Method)</text:p>
      <text:p text:style-name="Standard">07-22 12:23:39.188 14433 14459 E Unity <text:s text:c="2"/>: <text:s text:c="5"/>at com.unity3d.player.UnityPlayer.-$$Nest$mnativeRender(Unknown Source:0)</text:p>
      <text:p text:style-name="Standard">07-22 12:23:39.188 14433 14459 E Unity <text:s text:c="2"/>: <text:s text:c="5"/>at com.unity3d.player.UnityPlayer$F$a.handleMessage(Unknown Source:122)</text:p>
      <text:p text:style-name="Standard">07-22 12:23:39.188 14433 14459 E Unity <text:s text:c="2"/>: <text:s text:c="5"/>at android.os.Handler.dispatchMessage(Handler.java:102)</text:p>
      <text:p text:style-name="Standard">07-22 12:23:39.188 14433 14459 E Unity <text:s text:c="2"/>: <text:s text:c="5"/>at android.os.Looper.loopOnce(Looper.java:230)</text:p>
      <text:p text:style-name="Standard">07-22 12:23:39.188 14433 14459 E Unity <text:s text:c="2"/>: <text:s text:c="5"/>at android.os.Looper.loop(Looper.java:319)</text:p>
      <text:p text:style-name="Standard">07-22 12:23:39.188 14433 14459 E Unity <text:s text:c="2"/>: <text:s text:c="5"/>at com.unity3d.player.UnityPlayer$F.run(Unknown Source:24)</text:p>
      <text:p text:style-name="Standard">07-22 12:23:39.188 14433 14459 E Unity <text:s text:c="2"/>: Caused by: java.lang.ClassNotFoundException: com.google.licensingservicehelper.LicensingServiceHelper</text:p>
      <text:p text:style-name="Standard">07-22 12:23:39.188 14433 14459 E Unity <text:s text:c="2"/>: <text:s text:c="5"/>... 9 more</text:p>
      <text:p text:style-name="Standard"><text:soft-page-break/>07-22 12:23:39.188 14433 14459 E Unity <text:s text:c="2"/>: <text:s text:c="2"/>at strange.extensions.dispatcher.eventdispatcher.impl.EventDispatcher.Dispatch (System.Object eventType, System.Object data) [0x00000] in &lt;00000000000000000000000000000000&gt;:0</text:p>
      <text:p text:style-name="Standard">07-22 12:23:39.188 14433 14459 E Unity <text:s text:c="2"/>: <text:s text:c="2"/>at GameContex</text:p>
      <text:p text:style-name="Standard">07-22 12:23:39.189 <text:s text:c="2"/>803 <text:s text:c="2"/>862 I libPowerHal: [perfLockRel] hdl:321, idx:1</text:p>
      <text:p text:style-name="Standard">07-22 12:23:39.189 <text:s text:c="2"/>798 14454 I mtkpower_client: perf_lock_acq, hdl:0, dur:0, num:2, tid:14454</text:p>
      <text:p text:style-name="Standard">07-22 12:23:39.190 <text:s text:c="2"/>803 <text:s text:c="2"/>862 I libPowerHal: cmdSetting - unknown cmd:1c3c000, scmd:(null) ,param_1:0</text:p>
      <text:p text:style-name="Standard">07-22 12:23:39.190 <text:s text:c="2"/>803 <text:s text:c="2"/>862 I libPowerHal: [perfLockAcq] idx:1 hdl:324 hint:-1 pid:798 tid:14454 duration:0 lock_user:vendor.samsung. =&gt; ret_hdl:324</text:p>
      <text:p text:style-name="Standard">07-22 12:23:39.190 <text:s text:c="2"/>798 14454 I mtkpower_client: ret_hdl:324</text:p>
      <text:p text:style-name="Standard">07-22 12:23:39.190 <text:s text:c="2"/>798 14454 I mtkpower_client: perf_lock_rel, hdl:322, tid:14454</text:p>
      <text:p text:style-name="Standard">07-22 12:23:39.190 <text:s text:c="2"/>803 <text:s text:c="2"/>862 I libPowerHal: [perfLockRel] hdl:322, idx:0</text:p>
      <text:p text:style-name="Standard">07-22 12:23:39.190 <text:s text:c="2"/>803 <text:s text:c="2"/>862 I libPowerHal: [setClusterFreq] <text:s/>set cpu_ctrl cpufreq: -1 -1 -1 -1</text:p>
      <text:p text:style-name="Standard">07-22 12:23:39.191 <text:s text:c="2"/>798 14454 I mtkpower_client: perf_lock_acq, hdl:0, dur:0, num:2, tid:14454</text:p>
      <text:p text:style-name="Standard">07-22 12:23:39.191 <text:s text:c="2"/>798 14454 I mtkpower_client: ret_hdl:325</text:p>
      <text:p text:style-name="Standard">07-22 12:23:39.191 <text:s text:c="2"/>798 14454 I mtkpower_client: perf_lock_rel, hdl:323, tid:14454</text:p>
      <text:p text:style-name="Standard">07-22 12:23:39.191 <text:s text:c="2"/>803 <text:s text:c="2"/>862 I libPowerHal: [perfLockAcq] idx:0 hdl:325 hint:-1 pid:798 tid:14454 duration:0 lock_user:vendor.samsung. =&gt; ret_hdl:325</text:p>
      <text:p text:style-name="Standard">07-22 12:23:39.191 <text:s text:c="2"/>803 <text:s text:c="2"/>862 I libPowerHal: [setClusterFreq] vendor.samsung. set cpufreq[0] min:1150000 max:-1 cpufreq[1] min:-1 max:-1</text:p>
      <text:p text:style-name="Standard">07-22 12:23:39.191 <text:s/>1364 <text:s/>4444 D ActivityTaskManager: startActivityAsUser: callingPid=1842, callingUid=10063, caller=com.android.server.wm.ActivityTaskManagerService.startActivityAsUser:1844 android.app.IActivityTaskManager$Stub.onTransact:1409 com.android.server.wm.ActivityTaskManagerService.onTransact:6972 android.os.Binder.execTransactInternal:1375 android.os.Binder.execTransact:1311 &lt;bottom of call stack&gt; &lt;bottom of call stack&gt;</text:p>
      <text:p text:style-name="Standard">07-22 12:23:39.191 <text:s text:c="2"/>803 <text:s text:c="2"/>862 I libPowerHal: [setClusterFreq] <text:s/>set cpu_ctrl cpufreq: 1150000 -1 -1 -1</text:p>
      <text:p text:style-name="Standard">07-22 12:23:39.192 <text:s text:c="2"/>798 14454 I mtkpower_client: perf_lock_acq, hdl:0, dur:0, num:2, tid:14454</text:p>
      <text:p text:style-name="Standard">07-22 12:23:39.192 <text:s/>1364 <text:s/>1393 I ChimeraSystemEventListener: appLaunchIntent package name is: com.android.systemui</text:p>
      <text:p text:style-name="Standard">07-22 12:23:39.192 <text:s text:c="2"/>798 14454 I mtkpower_client: ret_hdl:326</text:p>
      <text:p text:style-name="Standard">07-22 12:23:39.193 <text:s text:c="2"/>798 14454 I HYPER-HAL: [RequestManager.cpp]releaseLocked(): Released ID : 951525</text:p>
      <text:p text:style-name="Standard">07-22 12:23:39.193 <text:s text:c="2"/>803 <text:s text:c="2"/>862 I libPowerHal: [perfLockRel] hdl:323, idx:4</text:p>
      <text:p text:style-name="Standard">07-22 12:23:39.193 <text:s/>1364 <text:s/>4444 I ActivityTaskManager: START u0 {cmp=com.android.systemui/com.android.wm.shell.splitscreen.ForcedResizableInfoActivity (has extras)} with LAUNCH_MULTIPLE from uid 10063 result code=-92</text:p>
      <text:p text:style-name="Standard">07-22 12:23:39.193 <text:s/>1364 <text:s/>4444 I Pageboost: stop alp</text:p>
      <text:p text:style-name="Standard">07-22 12:23:39.193 <text:s/>2984 <text:s/>2984 E pageboostd: Received HALT command code 2</text:p>
      <text:p text:style-name="Standard">07-22 12:23:39.193 <text:s/>1364 <text:s/>4444 D ActivityTaskManager: startActivity: reason=startActivityAsUser, result=-92</text:p>
      <text:p text:style-name="Standard">07-22 12:23:39.193 <text:s text:c="2"/>803 <text:s text:c="2"/>862 I libPowerHal: [PD] vendor.samsung. update cmd:1000000 param:-1</text:p>
      <text:p text:style-name="Standard">07-22 12:23:39.196 <text:s text:c="2"/>803 <text:s text:c="2"/>862 I libPowerHal: [perfLockAcq] idx:2 hdl:326 hint:-1 pid:798 tid:14454 duration:0 lock_user:vendor.samsung. =&gt; ret_hdl:326</text:p>
      <text:p text:style-name="Standard">07-22 12:23:39.196 <text:s text:c="2"/>803 <text:s text:c="2"/>862 I libPowerHal: [setDvfsrcDevFreqOpp] opp:0, freq:4266000000</text:p>
      <text:p text:style-name="Standard">07-22 12:23:39.196 <text:s text:c="2"/>803 <text:s text:c="2"/>862 I libPowerHal: [PE] vendor.samsung. update cmd:1000000 param:0</text:p>
      <text:p text:style-name="Standard">07-22 12:23:39.200 <text:s/>1364 <text:s/>4444 W SensorService: sensor 00000001 already enabled in connection 0xb400007cafeb5380 (ignoring)</text:p>
      <text:p text:style-name="Standard"><text:soft-page-break/>07-22 12:23:39.200 <text:s text:c="2"/>794 <text:s text:c="2"/>794 I SensorsHub: batch: handle=1 period=160000000 timeout=0</text:p>
      <text:p text:style-name="Standard">07-22 12:23:39.201 <text:s/>1364 <text:s/>4444 E SensorService: BigData:Pakage) 1 already enabled.</text:p>
      <text:p text:style-name="Standard">07-22 12:23:39.201 <text:s text:c="2"/>794 <text:s text:c="2"/>794 I SensorsHub: batch: handle=1 period=20000000 timeout=0</text:p>
      <text:p text:style-name="Standard">07-22 12:23:39.204 <text:s text:c="2"/>858 <text:s text:c="2"/>858 I Layer <text:s text:c="2"/>: id=400 removeFromCurrentState Surface(name=WindowToken{ec98c2 type=2000 android.os.BinderProxy@37fffa4})/@0xd0afc61 - animation-leash of token_transform#400 (109)</text:p>
      <text:p text:style-name="Standard">07-22 12:23:39.205 <text:s text:c="2"/>858 <text:s text:c="2"/>858 I SurfaceFlinger: id=400 Removed Surface(name=WindowToken{ec98c2 type=2000 android.os.BinderProxy@37fffa4})/@0xd0afc61 - animation-leash of token_transform#400 (109)</text:p>
      <text:p text:style-name="Standard">07-22 12:23:39.207 <text:s/>1364 <text:s/>1775 D NetdEventListenerService: DNS Requested by 100, 10327, 16</text:p>
      <text:p text:style-name="Standard">07-22 12:23:39.207 <text:s/>1364 <text:s/>4444 V WindowManager: Relayout Window{39e9c9a u0 com.foxandsheep.nightynight3/com.unity3d.player.UnityPlayerActivity}: viewVisibility=0 req=2340x1080 ty=1 d0</text:p>
      <text:p text:style-name="Standard">07-22 12:23:39.210 <text:s/>1364 <text:s/>4444 D PowerManagerService: [api] release WakeLock SCREEN_BRIGHT_WAKE_LOCK <text:s text:c="7"/>'WindowManager/displayId:0' ON_AFTER_RELEASE ACQ=-706ms (uid=1000 pid=1364 ws=WorkSource{10327 com.foxandsheep.nightynight3} displayId=0 lock=587d35f)</text:p>
      <text:p text:style-name="Standard">07-22 12:23:39.210 <text:s/>1364 <text:s/>4444 D EdgeLightingManager: hideForWakeLock packageName=android</text:p>
      <text:p text:style-name="Standard">07-22 12:23:39.210 <text:s/>1364 <text:s/>4444 D EdgeLightingManager: hideForWakeLock is no more used</text:p>
      <text:p text:style-name="Standard">07-22 12:23:39.210 <text:s/>1364 <text:s/>4444 D PowerManagerService: [api] applyWakeLockFlagsOnReleaseLocked : userActivityNoUpdateLocked is called : SCREEN_BRIGHT_WAKE_LOCK <text:s text:c="7"/>'WindowManager/displayId:0' ON_AFTER_RELEASE DISABLED (uid=1000 pid=1364 ws=WorkSource{10327 com.foxandsheep.nightynight3} displayId=0 lock=587d35f)</text:p>
      <text:p text:style-name="Standard">07-22 12:23:39.213 <text:s/>1364 <text:s/>4444 V WindowManager: Relayout hash=39e9c9a, pid=14433, syncId=-1: mAttrs={(0,0)(fillxfill) sim={adjust=pan} layoutInDisplayCutoutMode=shortEdges ty=BASE_APPLICATION fmt=TRANSLUCENT wanim=0x10302fc</text:p>
      <text:p text:style-name="Standard">07-22 12:23:39.213 <text:s/>1364 <text:s/>4444 V WindowManager: <text:s text:c="2"/>fl=810500</text:p>
      <text:p text:style-name="Standard">07-22 12:23:39.213 <text:s/>1364 <text:s/>4444 V WindowManager: <text:s text:c="2"/>pfl=12008040</text:p>
      <text:p text:style-name="Standard">07-22 12:23:39.213 <text:s/>1364 <text:s/>4444 V WindowManager: <text:s text:c="2"/>vsysui=1707</text:p>
      <text:p text:style-name="Standard">07-22 12:23:39.213 <text:s/>1364 <text:s/>4444 V WindowManager: <text:s text:c="2"/>apr=LOW_PROFILE_BARS LIGHT_NAVIGATION_BARS</text:p>
      <text:p text:style-name="Standard">07-22 12:23:39.213 <text:s/>1364 <text:s/>4444 V WindowManager: <text:s text:c="2"/>bhv=SHOW_TRANSIENT_BARS_BY_SWIPE</text:p>
      <text:p text:style-name="Standard">07-22 12:23:39.213 <text:s/>1364 <text:s/>4444 V WindowManager: <text:s text:c="2"/>fitSides= naviIconColor=0</text:p>
      <text:p text:style-name="Standard">07-22 12:23:39.213 <text:s/>1364 <text:s/>4444 V WindowManager: <text:s text:c="2"/>sfl=100000}</text:p>
      <text:p text:style-name="Standard">07-22 12:23:39.214 14433 14433 I BLASTBufferQueue_Java: update, w= 2340 h= 1080 mName = ViewRootImpl@5e45802[UnityPlayerActivity] mNativeObject= 0xb400007de1affc80 sc.mNativeObject= 0xb400007ddf89aac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9.214 14433 14433 I ViewRootImpl@5e45802[UnityPlayerActivity]: Relayout returned: old=(0,0,2340,1080) new=(0,0,2340,1080) relayoutAsync=false req=(2340,1080)0 dur=7 res=0x400 s={true 0xb400007ddf712800} ch=false seqId=1</text:p>
      <text:p text:style-name="Standard">07-22 12:23:39.214 14433 14433 I ViewRootImpl@5e45802[UnityPlayerActivity]: updateBoundsLayer: t=android.view.SurfaceControl$Transaction@e901ec8 sc=Surface(name=Bounds for - com.foxandsheep.nightynight3/com.unity3d.player.UnityPlayerActivity@0)/@0x36e3b61 frame=7</text:p>
      <text:p text:style-name="Standard"><text:soft-page-break/>07-22 12:23:39.217 <text:s text:c="2"/>858 <text:s text:c="2"/>858 I BufferQueueDebug: [Surface(name=WindowToken{ec98c2 type=2000 android.os.BinderProxy@37fffa4})/@0xd0afc61 - animation-leash of token_transform#400](this:0xb40000794f20cba0,id:-1,api:0,p:-1,c:858) onDestructor()</text:p>
      <text:p text:style-name="Standard">07-22 12:23:39.217 <text:s text:c="2"/>858 <text:s text:c="2"/>858 I Layer <text:s text:c="2"/>: id=400 Destroyed Surface(name=WindowToken{ec98c2 type=2000 android.os.BinderProxy@37fffa4})/@0xd0afc61 - animation-leash of token_transform#400</text:p>
      <text:p text:style-name="Standard">07-22 12:23:39.227 <text:s/>1364 <text:s/>1775 D NetdEventListenerService: DNS Requested by 100, 10327, 16</text:p>
      <text:p text:style-name="Standard">07-22 12:23:39.271 14433 14511 D BLASTBufferQueue: [SurfaceView[com.foxandsheep.nightynight3/com.unity3d.player.UnityPlayerActivity]@0#1](f:0,a:0) onFrameAvailable the first frame is available</text:p>
      <text:p text:style-name="Standard">07-22 12:23:39.271 14433 14511 D BLASTBufferQueue: [SurfaceView[com.foxandsheep.nightynight3/com.unity3d.player.UnityPlayerActivity]@0#1](f:0,a:1) acquireNextBufferLocked size=2340x1080 mFrameNumber=1 applyTransaction=true mTimestamp=947066584209(auto) mPendingTransactions.size=0 graphicBufferId=61989262983170 transform=7</text:p>
      <text:p text:style-name="Standard">07-22 12:23:39.274 <text:s/>1364 <text:s/>1390 I ActivityTaskManager: Fully drawn com.foxandsheep.nightynight3/com.unity3d.player.UnityPlayerActivity: +1s132ms</text:p>
      <text:p text:style-name="Standard">07-22 12:23:39.285 <text:s/>1364 <text:s/>4444 V WindowManager: Relayout Window{39e9c9a u0 com.foxandsheep.nightynight3/com.unity3d.player.UnityPlayerActivity}: viewVisibility=0 req=2340x1080 ty=1 d0</text:p>
      <text:p text:style-name="Standard">07-22 12:23:39.287 <text:s text:c="2"/>858 <text:s text:c="2"/>858 D SurfaceFlinger: Display 4627039422300187648 HWC layers:</text:p>
      <text:p text:style-name="Standard">07-22 12:23:39.287 <text:s text:c="2"/>858 <text:s text:c="2"/>858 D SurfaceFlinger: <text:s text:c="5"/>DEVICE | 0xb40000797b044040 | 0502 | RGBA_8888 <text:s text:c="3"/>| <text:s text:c="3"/>0.0 <text:s text:c="3"/>0.0 1080.0 2340.0 | <text:s text:c="3"/>0 <text:s text:c="3"/>0 1080 2340 | SurfaceView[com.foxandsheep.nightyni[...]er.UnityPlayerActivity]@0(BLAST)#393</text:p>
      <text:p text:style-name="Standard">07-22 12:23:39.287 <text:s text:c="2"/>858 <text:s text:c="2"/>858 D SurfaceFlinger: <text:s text:c="5"/>DEVICE | 0xb40000797b094ec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39.287 <text:s text:c="2"/>858 <text:s text:c="2"/>858 D SurfaceFlinger:</text:p>
      <text:p text:style-name="Standard">07-22 12:23:39.288 <text:s text:c="2"/>792 <text:s/>1203 W hwcomposer: [DRMDEV] paramIsSame(), id 94, w 1080/1080, h 2340/2340, pitch 1088/1088, format 0x2/0x1, secure 0/0</text:p>
      <text:p text:style-name="Standard">07-22 12:23:39.290 <text:s/>1364 <text:s/>4444 V WindowManager: Relayout hash=39e9c9a, pid=14433, syncId=-1: mAttrs={(0,0)(fillxfill) sim={adjust=pan} layoutInDisplayCutoutMode=shortEdges ty=BASE_APPLICATION fmt=TRANSLUCENT wanim=0x10302fc sysuil=true</text:p>
      <text:p text:style-name="Standard">07-22 12:23:39.290 <text:s/>1364 <text:s/>4444 V WindowManager: <text:s text:c="2"/>fl=810500</text:p>
      <text:p text:style-name="Standard">07-22 12:23:39.290 <text:s/>1364 <text:s/>4444 V WindowManager: <text:s text:c="2"/>pfl=12008040</text:p>
      <text:p text:style-name="Standard">07-22 12:23:39.290 <text:s/>1364 <text:s/>4444 V WindowManager: <text:s text:c="2"/>vsysui=1707</text:p>
      <text:p text:style-name="Standard">07-22 12:23:39.290 <text:s/>1364 <text:s/>4444 V WindowManager: <text:s text:c="2"/>apr=LOW_PROFILE_BARS LIGHT_NAVIGATION_BARS</text:p>
      <text:p text:style-name="Standard">07-22 12:23:39.290 <text:s/>1364 <text:s/>4444 V WindowManager: <text:s text:c="2"/>bhv=SHOW_TRANSIENT_BARS_BY_SWIPE</text:p>
      <text:p text:style-name="Standard">07-22 12:23:39.290 <text:s/>1364 <text:s/>4444 V WindowManager: <text:s text:c="2"/>fitSides= naviIconColor=0</text:p>
      <text:p text:style-name="Standard">07-22 12:23:39.290 <text:s/>1364 <text:s/>4444 V WindowManager: <text:s text:c="2"/>sfl=100000}</text:p>
      <text:p text:style-name="Standard">07-22 12:23:39.292 14433 14433 I BLASTBufferQueue_Java: update, w= 2340 h= 1080 mName = ViewRootImpl@5e45802[UnityPlayerActivity] mNativeObject= 0xb400007de1affc80 sc.mNativeObject= 0xb400007ddf76b80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9.292 14433 14433 I ViewRootImpl@5e45802[UnityPlayerActivity]: Relayout returned: old=(0,0,2340,1080) new=(0,0,2340,1080) relayoutAsync=false req=(2340,1080)0 dur=7 <text:soft-page-break/>res=0x400 s={true 0xb400007ddf712800} ch=false seqId=1</text:p>
      <text:p text:style-name="Standard">07-22 12:23:39.300 <text:s text:c="2"/>858 <text:s/>1215 I SurfaceFlinger: NotifyHwcComposition(), id 0, mode 0</text:p>
      <text:p text:style-name="Standard">07-22 12:23:39.300 <text:s text:c="2"/>792 <text:s text:c="2"/>792 I hwcomposer: [DBQ] (q2:0xb4000078dc832c00) Buffer queue is destroyed, m_id(94)</text:p>
      <text:p text:style-name="Standard">07-22 12:23:39.301 <text:s text:c="2"/>792 <text:s text:c="2"/>792 I hwcomposer: [DBQ] (q2:0xb4000078dc832c00) ~DisplayBufferQueue(), m_id(94), release buf</text:p>
      <text:p text:style-name="Standard">07-22 12:23:39.301 <text:s text:c="2"/>792 <text:s text:c="2"/>792 I hwcomposer: [DBQ] (q2:0xb4000078dc832c00) Free Slot(0), handle=0xb4000078dc854c00, 10108800 -&gt; 0</text:p>
      <text:p text:style-name="Standard">07-22 12:23:39.301 <text:s text:c="2"/>792 <text:s text:c="2"/>792 I hwcomposer: [DBQ] (q2:0xb4000078dc832c00) Free Slot(1), handle=0xb4000078dc852e00, 10108800 -&gt; 0</text:p>
      <text:p text:style-name="Standard">07-22 12:23:39.301 <text:s text:c="2"/>792 <text:s text:c="2"/>792 I hwcomposer: [DBQ] (q2:0xb4000078dc832c00) Free Slot(2), handle=0xb4000078dc851640, 10108800 -&gt; 0</text:p>
      <text:p text:style-name="Standard">07-22 12:23:39.302 <text:s text:c="2"/>858 <text:s text:c="2"/>858 D SurfaceFlinger: Display 4627039422300187648 HWC layers:</text:p>
      <text:p text:style-name="Standard">07-22 12:23:39.302 <text:s text:c="2"/>858 <text:s text:c="2"/>858 D SurfaceFlinger: <text:s text:c="5"/>DEVICE | 0xb40000794f0e7140 | 0502 | RGBA_8888 <text:s text:c="3"/>| <text:s text:c="3"/>0.0 <text:s text:c="3"/>0.0 1080.0 2340.0 | <text:s text:c="3"/>0 <text:s text:c="3"/>0 1080 2340 | SurfaceView[com.foxandsheep.nightyni[...]er.UnityPlayerActivity]@0(BLAST)#393</text:p>
      <text:p text:style-name="Standard">07-22 12:23:39.302 <text:s text:c="2"/>858 <text:s text:c="2"/>858 D SurfaceFlinger:</text:p>
      <text:p text:style-name="Standard">07-22 12:23:39.310 <text:s text:c="2"/>858 <text:s text:c="2"/>901 D SurfaceFlinger: [SF client] NEW(0xb40000794b3b9680) for (14433:com.foxandsheep.nightynight3)</text:p>
      <text:p text:style-name="Standard">07-22 12:23:39.310 14433 14433 I SurfaceView@d22a128: onWindowVisibilityChanged(0) true android.view.SurfaceView{d22a128 V.E...... ......I. 0,0-0,0} of ViewRootImpl@5e45802[UnityPlayerActivity]</text:p>
      <text:p text:style-name="Standard">07-22 12:23:39.310 14433 14433 D SurfaceView@d22a128: 220373288 updateSurface: has no frame</text:p>
      <text:p text:style-name="Standard">07-22 12:23:39.332 14433 14433 D SurfaceView@d22a128: 220373288 updateSurface: has no frame</text:p>
      <text:p text:style-name="Standard">07-22 12:23:39.333 14433 14433 I SurfaceView: 220373288 Changes: creating=true format=true size=true visible=true alpha=false hint=true visible=true left=true top=true z=false attached=true lifecycleStrategy=false</text:p>
      <text:p text:style-name="Standard">07-22 12:23:39.333 <text:s text:c="2"/>858 <text:s text:c="2"/>901 E BufferQueueDebug: [SurfaceView[com.foxandsheep.nightynight3/com.unity3d.player.UnityPlayerActivity]@0#401](this:0xb40000794b483ba0,id:-1,api:0,p:-1,c:-1) id info cannot be read from 'SurfaceView[com.foxandsheep.nightynight3/com.unity3d.player.UnityPlayerActivity]@0#401'</text:p>
      <text:p text:style-name="Standard">07-22 12:23:39.333 <text:s text:c="2"/>858 <text:s text:c="2"/>901 I BufferQueueDebug: [SurfaceView[com.foxandsheep.nightynight3/com.unity3d.player.UnityPlayerActivity]@0#401](this:0xb40000794b483ba0,id:-1,api:0,p:-1,c:-1) BufferQueue core=(858:/system/bin/surfaceflinger)</text:p>
      <text:p text:style-name="Standard">07-22 12:23:39.333 <text:s text:c="2"/>858 <text:s text:c="2"/>901 I SurfaceFlinger: id=401 createSurf, flag=84004, SurfaceView[com.foxandsheep.nightynight3/com.unity3d.player.UnityPlayerActivity]@0#401</text:p>
      <text:p text:style-name="Standard">07-22 12:23:39.333 <text:s text:c="2"/>858 <text:s text:c="2"/>901 E BufferQueueDebug: [SurfaceView[com.foxandsheep.nightynight3/com.unity3d.player.UnityPlayerActivity]@0(BLAST)#402](this:0xb40000794b4b6ba0,id:-1,api:0,p:-1,c:-1) id info cannot be read from 'SurfaceView[com.foxandsheep.nightynight3/com.unity3d.player.UnityPlayerActivity]@0(BLAST)#402'</text:p>
      <text:p text:style-name="Standard">07-22 12:23:39.334 <text:s text:c="2"/>858 <text:s text:c="2"/>901 I BufferQueueDebug: [SurfaceView[com.foxandsheep.nightynight3/com.unity3d.player.UnityPlayerActivity]@0(BLAST)#402](this:0xb40000794b4b6ba0,id:-1,api:0,p:-1,c:-1) BufferQueue core=(858:/system/bin/surfaceflinger)</text:p>
      <text:p text:style-name="Standard">07-22 12:23:39.334 <text:s text:c="2"/>858 <text:s text:c="2"/>901 I SurfaceFlinger: id=402 createSurf, flag=44400, SurfaceView[com.foxandsheep.nightynight3/com.unity3d.player.UnityPlayerActivity]@0(BLAST)#402</text:p>
      <text:p text:style-name="Standard">07-22 12:23:39.334 <text:s text:c="2"/>858 <text:s text:c="2"/>901 E BufferQueueDebug: [Background for <text:soft-page-break/>SurfaceView[com.foxandsheep.nightynight3/com.unity3d.player.UnityPlayerActivity]@0#403](this:0xb40000794b4e6ba0,id:-1,api:0,p:-1,c:-1) id info cannot be read from 'Background for SurfaceView[com.foxandsheep.nightynight3/com.unity3d.player.UnityPlayerActivity]@0#403'</text:p>
      <text:p text:style-name="Standard">07-22 12:23:39.334 <text:s text:c="2"/>858 <text:s text:c="2"/>901 I BufferQueueDebug: [Background for SurfaceView[com.foxandsheep.nightynight3/com.unity3d.player.UnityPlayerActivity]@0#403](this:0xb40000794b4e6ba0,id:-1,api:0,p:-1,c:-1) BufferQueue core=(858:/system/bin/surfaceflinger)</text:p>
      <text:p text:style-name="Standard">07-22 12:23:39.334 <text:s text:c="2"/>858 <text:s text:c="2"/>901 I SurfaceFlinger: id=403 createSurf, flag=20404, Background for SurfaceView[com.foxandsheep.nightynight3/com.unity3d.player.UnityPlayerActivity]@0#403</text:p>
      <text:p text:style-name="Standard">07-22 12:23:39.334 14433 14433 D BufferQueueConsumer: [](id:386100000002,api:0,p:-1,c:14433) connect: controlledByApp=false</text:p>
      <text:p text:style-name="Standard">07-22 12:23:39.335 14433 14433 I BLASTBufferQueue_Java: update, w= 2340 h= 1080 mName = null mNativeObject= 0xb400007de1b49480 sc.mNativeObject= 0xb400007de1bfa180 format= 4 caller= android.view.SurfaceView.createBlastSurfaceControls:1517 android.view.SurfaceView.updateSurface:1193 android.view.SurfaceView.lambda$new$0:258 android.view.SurfaceView.$r8$lambda$cm3nmzErr-srXoT_KjIYQgdhFN0:0 android.view.SurfaceView$$ExternalSyntheticLambda2.onPreDraw:2 android.view.ViewTreeObserver.dispatchOnPreDraw:1204</text:p>
      <text:p text:style-name="Standard">07-22 12:23:39.335 14433 14433 I SurfaceView@d22a128: 220373288 Cur surface: Surface(name=null)/@0x7523fe6</text:p>
      <text:p text:style-name="Standard">07-22 12:23:39.335 14433 14433 I SurfaceView@d22a128: pST: sr = Rect(0, 0 - 2340, 1080) sw = 2340 sh = 1080</text:p>
      <text:p text:style-name="Standard">07-22 12:23:39.335 14433 14433 I SurfaceView@d22a128: onSSPAndSRT: pl = 0 pt = 0 sx = 1.0 sy = 1.0</text:p>
      <text:p text:style-name="Standard">07-22 12:23:39.335 14433 14433 D SurfaceView@d22a128: 220373288 performSurfaceTransaction UI Thread position = [0, 0, 2340, 1080] surfaceSize = 2340x1080</text:p>
      <text:p text:style-name="Standard">07-22 12:23:39.335 14433 14433 I SurfaceView@d22a128: updateSurface: mVisible = true mSurface.isValid() = true</text:p>
      <text:p text:style-name="Standard">07-22 12:23:39.335 14433 14433 I SurfaceView@d22a128: updateSurface: mSurfaceCreated = false surfaceChanged = true visibleChanged = true</text:p>
      <text:p text:style-name="Standard">07-22 12:23:39.335 14433 14433 I SurfaceView: 220373288 visibleChanged -- surfaceCreated</text:p>
      <text:p text:style-name="Standard">07-22 12:23:39.335 14433 14433 I SurfaceView@d22a128: surfaceCreated 1 #8 android.view.SurfaceView{d22a128 V.E...... ......ID 0,0-2340,1080}</text:p>
      <text:p text:style-name="Standard">07-22 12:23:39.336 14433 14433 V MediaPlayer-JNI: native_setup</text:p>
      <text:p text:style-name="Standard">07-22 12:23:39.336 14433 14433 V MediaPlayerNative: constructor</text:p>
      <text:p text:style-name="Standard">07-22 12:23:39.336 14433 14433 V MediaPlayerNative: setListener</text:p>
      <text:p text:style-name="Standard">07-22 12:23:39.336 14433 14433 V MediaPlayer-JNI: get_session_id()</text:p>
      <text:p text:style-name="Standard">07-22 12:23:39.347 <text:s text:c="2"/>858 <text:s/>1215 I SurfaceFlinger: NotifyHwcComposition(), id 0, mode 1</text:p>
      <text:p text:style-name="Standard">07-22 12:23:39.348 <text:s text:c="2"/>792 <text:s text:c="2"/>792 I hwcomposer: [DBQ] (q2:0xb4000078dc832c00) Buffer queue is created with size(3), m_id(99), q2</text:p>
      <text:p text:style-name="Standard">07-22 12:23:39.348 <text:s text:c="2"/>792 <text:s text:c="2"/>792 I hwcomposer: [DBQ] (q2:0xb4000078dc832c00) Reallocate Slot(0), pool(0 -&gt; 0) size(0 -&gt; 10108800) secure(0 -&gt; 0)</text:p>
      <text:p text:style-name="Standard">07-22 12:23:39.350 <text:s text:c="2"/>792 <text:s text:c="2"/>792 I hwcomposer: [DBQ] (q2:0xb4000078dc832c00) Alloc Slot(0), handle=0xb4000078dc854c00 c=0 w=1080 h=2340 p=1088 ys=1088 vs=2340 f=1 sec=0 sh=0, usage=0x800</text:p>
      <text:p text:style-name="Standard">07-22 12:23:39.351 <text:s text:c="2"/>858 <text:s text:c="2"/>858 D SurfaceFlinger: Display 4627039422300187648 HWC layers:</text:p>
      <text:p text:style-name="Standard">07-22 12:23:39.351 <text:s text:c="2"/>858 <text:s text:c="2"/>858 D SurfaceFlinger: <text:s text:c="5"/>DEVICE | 0xb40000794f0e7140 | 0502 | RGBA_8888 <text:s text:c="3"/>| <text:s text:c="3"/>0.0 <text:s text:c="3"/>0.0 1080.0 2340.0 | <text:s text:c="3"/>0 <text:s text:c="3"/>0 1080 2340 | SurfaceView[com.foxandsheep.nightyni[...]er.UnityPlayerActivity]@0(BLAST)#393</text:p>
      <text:p text:style-name="Standard">07-22 12:23:39.351 <text:s text:c="2"/>858 <text:s text:c="2"/>858 D SurfaceFlinger: <text:s text:c="5"/>DEVICE | 0xb400007979500d4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<text:soft-page-break/>07-22 12:23:39.351 <text:s text:c="2"/>858 <text:s text:c="2"/>858 D SurfaceFlinger:</text:p>
      <text:p text:style-name="Standard">07-22 12:23:39.352 14433 14433 V MediaPlayer-JNI: setDataSourceFD: fd 146</text:p>
      <text:p text:style-name="Standard">07-22 12:23:39.352 14433 14433 V MediaPlayerNative: setDataSource(146, 108495956, 1900831)</text:p>
      <text:p text:style-name="Standard">07-22 12:23:39.353 <text:s/>1035 <text:s/>1035 V MediaPlayerService: Create new client(9) from AttributionSourceState{pid: 14433, uid: 10327, packageName: com.foxandsheep.nightynight3, attributionTag: (null), token: binder:0xb400007877004900, renouncedPermissions: [], next: []},</text:p>
      <text:p text:style-name="Standard">07-22 12:23:39.354 <text:s/>1035 <text:s/>1035 V MediaPlayerService: setDataSource fd=9 (/data/app/~~qKynXYwvisKDMXTeAC0I6Q==/com.foxandsheep.nightynight3-OgT09KFnyU6Y2thaHEqEsQ==/base.apk), offset=108495956, length=1900831</text:p>
      <text:p text:style-name="Standard">07-22 12:23:39.354 <text:s/>1035 <text:s/>1035 V MediaPlayerService: st_dev <text:s/>= 65081</text:p>
      <text:p text:style-name="Standard">07-22 12:23:39.354 <text:s/>1035 <text:s/>1035 V MediaPlayerService: st_mode = 33188</text:p>
      <text:p text:style-name="Standard">07-22 12:23:39.354 <text:s/>1035 <text:s/>1035 V MediaPlayerService: st_uid <text:s/>= 1000</text:p>
      <text:p text:style-name="Standard">07-22 12:23:39.354 <text:s/>1035 <text:s/>1035 V MediaPlayerService: st_gid <text:s/>= 1000</text:p>
      <text:p text:style-name="Standard">07-22 12:23:39.354 <text:s/>1035 <text:s/>1035 V MediaPlayerService: st_size = 114446446</text:p>
      <text:p text:style-name="Standard">07-22 12:23:39.354 <text:s/>1035 <text:s/>1035 V MediaPlayerService: player type = 4</text:p>
      <text:p text:style-name="Standard">07-22 12:23:39.354 <text:s/>1035 <text:s/>1035 D NuPlayerDriver: NuPlayerDriver(0xb400007877027b00) created, clientPid(14433)</text:p>
      <text:p text:style-name="Standard">07-22 12:23:39.355 <text:s text:c="2"/>484 <text:s text:c="2"/>484 I hwservicemanager: getTransport: Cannot find entry android.hardware.media.omx@1.0::IOmx/default in either framework or device VINTF manifest.</text:p>
      <text:p text:style-name="Standard">07-22 12:23:39.355 <text:s/>1035 <text:s/>1035 D MediaPlayerService: OMX service is not available</text:p>
      <text:p text:style-name="Standard">07-22 12:23:39.364 <text:s/>1035 <text:s/>1035 V AudioSink: AudioOutput(233)</text:p>
      <text:p text:style-name="Standard">07-22 12:23:39.364 <text:s/>1035 <text:s/>1035 V NuPlayerDriver: setDataSource(0xb400007877027b00) file(9)</text:p>
      <text:p text:style-name="Standard">07-22 12:23:39.364 <text:s/>1035 14532 V NuPlayer: kWhatSetAudioSink</text:p>
      <text:p text:style-name="Standard">07-22 12:23:39.364 <text:s/>1035 <text:s/>1035 V NuPlayer: setDataSourceAsync fd 9/108495956/1900831 source: 0xb400007878832c00</text:p>
      <text:p text:style-name="Standard">07-22 12:23:39.364 <text:s/>1035 14532 V NuPlayer: kWhatSetDataSource</text:p>
      <text:p text:style-name="Standard">07-22 12:23:39.365 14433 14433 V MediaPlayerNative: setVideoSurfaceTexture</text:p>
      <text:p text:style-name="Standard">07-22 12:23:39.365 <text:s/>1035 <text:s/>1035 V MediaPlayerService: [9] setVideoSurfaceTexture(0xb400007878817cc0)</text:p>
      <text:p text:style-name="Standard">07-22 12:23:39.366 <text:s/>1035 <text:s/>1035 D SurfaceUtils: connecting to surface 0xb40000787717b810, reason setVideoSurfaceTexture</text:p>
      <text:p text:style-name="Standard">07-22 12:23:39.366 <text:s/>1035 <text:s/>1035 V NuPlayerDriver: setVideoSurfaceTexture(0xb400007877027b00)</text:p>
      <text:p text:style-name="Standard">07-22 12:23:39.366 <text:s/>1035 14532 D NuPlayer: onSetVideoSurface(0xb4000078788de000, no video decoder)</text:p>
      <text:p text:style-name="Standard">07-22 12:23:39.366 <text:s/>1035 14532 V NuPlayer: performSetSurface</text:p>
      <text:p text:style-name="Standard">07-22 12:23:39.366 <text:s/>1035 14532 V NuPlayerDriver: notifySetSurfaceComplete(0xb400007877027b00)</text:p>
      <text:p text:style-name="Standard">07-22 12:23:39.367 14433 14433 V MediaPlayer-JNI: setParameter: key 1400</text:p>
      <text:p text:style-name="Standard">07-22 12:23:39.367 14433 14433 V MediaPlayerNative: MediaPlayer::setParameter(1400)</text:p>
      <text:p text:style-name="Standard">07-22 12:23:39.367 <text:s/>1035 <text:s/>1035 V MediaPlayerService: [9] setParameter(1400)</text:p>
      <text:p text:style-name="Standard">07-22 12:23:39.367 <text:s/>1035 <text:s/>1035 V MediaPlayerService: setAudioAttributes_l() usage=1 content=3 flags=0x800 tags=</text:p>
      <text:p text:style-name="Standard">07-22 12:23:39.367 14433 14433 V MediaPlayerNative: setVideoSurfaceTexture</text:p>
      <text:p text:style-name="Standard">07-22 12:23:39.367 <text:s/>1035 <text:s/>1035 V MediaPlayerService: [9] setVideoSurfaceTexture(0xb400007878817ae0)</text:p>
      <text:p text:style-name="Standard">07-22 12:23:39.367 14433 14433 V MediaPlayerNative: prepareAsync</text:p>
      <text:p text:style-name="Standard">07-22 12:23:39.367 <text:s/>1035 <text:s/>1035 V MediaPlayerService: [9] setParameter(1400)</text:p>
      <text:p text:style-name="Standard">07-22 12:23:39.368 <text:s/>1035 <text:s/>1035 V MediaPlayerService: setAudioAttributes_l() usage=1 content=3 flags=0x800 tags=</text:p>
      <text:p text:style-name="Standard">07-22 12:23:39.368 <text:s/>1035 <text:s/>1035 V MediaPlayerService: [9] prepareAsync</text:p>
      <text:p text:style-name="Standard">07-22 12:23:39.368 <text:s/>1035 <text:s/>1035 V NuPlayerDriver: prepareAsync(0xb400007877027b00)</text:p>
      <text:p text:style-name="Standard"><text:soft-page-break/>07-22 12:23:39.368 <text:s/>1035 <text:s/>1035 V NuPlayer: prepareAsync</text:p>
      <text:p text:style-name="Standard">07-22 12:23:39.368 <text:s/>1035 14532 V NuPlayer: onMessageReceived kWhatPrepare</text:p>
      <text:p text:style-name="Standard">07-22 12:23:39.368 <text:s/>1035 14532 I MediaMonitor: MediaMonitor()</text:p>
      <text:p text:style-name="Standard">07-22 12:23:39.368 14433 14433 V MediaPlayerNative: invoke 80</text:p>
      <text:p text:style-name="Standard">07-22 12:23:39.368 <text:s/>1035 <text:s/>1035 V AudioSink: setPlayerIId(271)</text:p>
      <text:p text:style-name="Standard">07-22 12:23:39.369 14433 14433 I SurfaceView: 220373288 surfaceChanged -- format=4 w=2340 h=1080</text:p>
      <text:p text:style-name="Standard">07-22 12:23:39.369 14433 14433 I SurfaceView@d22a128: surfaceChanged (2340,1080) 1 #8 android.view.SurfaceView{d22a128 V.E...... ......ID 0,0-2340,1080}</text:p>
      <text:p text:style-name="Standard">07-22 12:23:39.369 14433 14433 I SurfaceView: 220373288 surfaceRedrawNeeded</text:p>
      <text:p text:style-name="Standard">07-22 12:23:39.369 14433 14433 I SurfaceView: 220373288 finishedDrawing</text:p>
      <text:p text:style-name="Standard">07-22 12:23:39.369 <text:s text:c="2"/>976 <text:s text:c="2"/>992 I DrmManagerService(Native): value of perm = 2 return true from DRM FW</text:p>
      <text:p text:style-name="Standard">07-22 12:23:39.369 14433 14433 V SurfaceView@d22a128: Layout: x=0 y=0 w=2340 h=1080, frame=Rect(0, 0 - 2340, 1080)</text:p>
      <text:p text:style-name="Standard">07-22 12:23:39.369 <text:s text:c="2"/>976 <text:s text:c="2"/>992 E SEC_DRM_PLUGIN_Omafl: OmaPlugin::onOpenDecryptSession(fd)::Drm2IsDrmFileByExtFd::file is NOT DRM by extension</text:p>
      <text:p text:style-name="Standard">07-22 12:23:39.372 <text:s/>1035 14533 D GenericSource: FileSource remote</text:p>
      <text:p text:style-name="Standard">07-22 12:23:39.375 12995 12995 I AudioPathManager: loadAudioPath() : loaded audio path is speaker (0)</text:p>
      <text:p text:style-name="Standard">07-22 12:23:39.376 12995 12995 I AudioManager: getParameters keys = g_effect_active_sound_info=track</text:p>
      <text:p text:style-name="Standard">07-22 12:23:39.379 <text:s/>1030 <text:s/>1854 I MediaExtractorFactory: Created an extractor 'SECMPEG4Extractor' with confidence 0.41</text:p>
      <text:p text:style-name="Standard">07-22 12:23:39.379 <text:s text:c="2"/>824 <text:s/>1682 I SecAudioParamFlinger: getActiveSoundInfo 1, trackFormat 1, outputFormat 5</text:p>
      <text:p text:style-name="Standard">07-22 12:23:39.380 <text:s/>1030 <text:s/>1854 I SampleTable: There are reordered frames present.</text:p>
      <text:p text:style-name="Standard">07-22 12:23:39.380 12995 12995 I AudioManagerWrapper: getActiveSoundFormat() : active sound format is 1</text:p>
      <text:p text:style-name="Standard">07-22 12:23:39.381 12995 12995 I RestrictModeUtil: isOwnerMode() : user id is 0</text:p>
      <text:p text:style-name="Standard">07-22 12:23:39.382 12995 12995 E RestrictModeUtil: isDexMode() : desktop mode manager is null, so it can't be decided</text:p>
      <text:p text:style-name="Standard">07-22 12:23:39.382 12995 12995 I RestrictModeUtil: isEmergencyMode() : emergency mode is disabled</text:p>
      <text:p text:style-name="Standard">07-22 12:23:39.383 12995 12995 I EffectManager: isSupportDolbyAtmosOnThisAudioPath() : path is speaker (0)</text:p>
      <text:p text:style-name="Standard">07-22 12:23:39.383 12995 12995 I EffectManager: isSpatialAudioActive() : mode is off (0)</text:p>
      <text:p text:style-name="Standard">07-22 12:23:39.384 <text:s/>1035 14533 I AnotherPacketSource: setFormat() : audio/mp4a-latm</text:p>
      <text:p text:style-name="Standard">07-22 12:23:39.385 <text:s/>1035 14533 I AnotherPacketSource: setFormat() : video/avc</text:p>
      <text:p text:style-name="Standard">07-22 12:23:39.387 12995 12995 I DolbyAtmosWrapper: createDolbyAtmosInstance() : instance has created successfully</text:p>
      <text:p text:style-name="Standard">07-22 12:23:39.387 <text:s/>1030 <text:s/>1854 D MediaBufferGroup: creating MemoryDealer</text:p>
      <text:p text:style-name="Standard">07-22 12:23:39.387 <text:s/>1035 14532 V NuPlayer: updateVideoSize</text:p>
      <text:p text:style-name="Standard">07-22 12:23:39.387 <text:s/>1035 14532 V NuPlayer: Video input format 1280 x 720</text:p>
      <text:p text:style-name="Standard">07-22 12:23:39.387 <text:s/>1035 14532 V NuPlayer: Video display width and height are overridden to 1280 x 720</text:p>
      <text:p text:style-name="Standard">07-22 12:23:39.387 <text:s/>1030 <text:s/>1854 D MediaBufferGroup: creating MemoryDealer</text:p>
      <text:p text:style-name="Standard">07-22 12:23:39.388 <text:s/>1035 14533 I GenericSource: sdtp found, create VideoFrameFilter</text:p>
      <text:p text:style-name="Standard">07-22 12:23:39.388 <text:s/>1035 14533 I GenericSource: make VideoTrackReader</text:p>
      <text:p text:style-name="Standard">07-22 12:23:39.388 <text:s/>1035 14533 V NuPlayer: Source::notifyPrepared 0</text:p>
      <text:p text:style-name="Standard">07-22 12:23:39.388 <text:s/>1035 14532 D MediaCodecList: codecHandlesFormat: no format, so no extra checks</text:p>
      <text:p text:style-name="Standard"><text:soft-page-break/>07-22 12:23:39.389 <text:s/>1035 14532 D MediaCodecList: codecHandlesFormat: no format, so no extra checks</text:p>
      <text:p text:style-name="Standard">07-22 12:23:39.389 <text:s/>1035 14532 V NuPlayer: isSmartSeekSupported can support maximum frame interval 4000000</text:p>
      <text:p text:style-name="Standard">07-22 12:23:39.389 <text:s/>1035 14532 I NuPlayer: updateLimitedFrameInterval (4000000)</text:p>
      <text:p text:style-name="Standard">07-22 12:23:39.389 <text:s/>1035 14532 V MediaPlayerService: [9] notify (5, 1280, 720)</text:p>
      <text:p text:style-name="Standard">07-22 12:23:39.389 <text:s/>1035 14532 V NuPlayer: onSourceNotify() kWhatFlagsChanged <text:s/>FLAG_CAN_PAUSE: 1 <text:s/>FLAG_CAN_SEEK_BACKWARD: 1</text:p>
      <text:p text:style-name="Standard">07-22 12:23:39.389 <text:s/>1035 14532 V NuPlayer: <text:s text:c="30"/>FLAG_CAN_SEEK_FORWARD: 1 <text:s/>FLAG_CAN_SEEK: 1 <text:s/>FLAG_DYNAMIC_DURATION: 0</text:p>
      <text:p text:style-name="Standard">07-22 12:23:39.389 <text:s/>1035 14532 V NuPlayer: <text:s text:c="30"/>FLAG_SECURE: 0 <text:s/>FLAG_PROTECTED: 0</text:p>
      <text:p text:style-name="Standard">07-22 12:23:39.389 <text:s/>1035 14532 V NuPlayer: NuPlayer::onSourceNotify Source::kWhatPrepared source: 0xb400007878832c00</text:p>
      <text:p text:style-name="Standard">07-22 12:23:39.389 14433 14464 V MediaPlayerNative: message received msg=5, ext1=1280, ext2=720</text:p>
      <text:p text:style-name="Standard">07-22 12:23:39.389 14433 14464 V MediaPlayerNative: New video size 1280 x 720</text:p>
      <text:p text:style-name="Standard">07-22 12:23:39.389 <text:s/>1035 14532 V NuPlayer: extractMetadata Tracks : 4</text:p>
      <text:p text:style-name="Standard">07-22 12:23:39.391 12995 12995 I DolbyAtmosWrapper: createDolbyAtmosForGamingInstance() : instance has created successfully</text:p>
      <text:p text:style-name="Standard">07-22 12:23:39.392 <text:s/>1035 14532 V NuPlayer: frameRate 30</text:p>
      <text:p text:style-name="Standard">07-22 12:23:39.392 <text:s/>1035 14532 V NuPlayer: checkForIFrameInterval - kKeyIframeAvgInterval 2758333</text:p>
      <text:p text:style-name="Standard">07-22 12:23:39.392 <text:s/>1035 14532 V NuPlayer: checkForIFrameInterval - displayWidth 1280</text:p>
      <text:p text:style-name="Standard">07-22 12:23:39.393 <text:s/>1035 14532 V NuPlayer: checkForIFrameInterval - displayHeight 720</text:p>
      <text:p text:style-name="Standard">07-22 12:23:39.393 <text:s/>1035 14532 V NuPlayerDriver: notifyPrepareCompleted 0</text:p>
      <text:p text:style-name="Standard">07-22 12:23:39.394 <text:s/>1035 14532 V MediaPlayerService: [9] notify (1, 0, 0)</text:p>
      <text:p text:style-name="Standard">07-22 12:23:39.394 14433 14464 V MediaPlayerNative: message received msg=1, ext1=0, ext2=0</text:p>
      <text:p text:style-name="Standard">07-22 12:23:39.394 <text:s/>1035 14532 I MediaMonitor: setMediaInfo</text:p>
      <text:p text:style-name="Standard">07-22 12:23:39.394 14433 14464 V MediaPlayerNative: MediaPlayer::notify() prepared</text:p>
      <text:p text:style-name="Standard">07-22 12:23:39.397 <text:s text:c="2"/>858 <text:s/>1215 I SurfaceFlinger: NotifyHwcComposition(), id 0, mode 0</text:p>
      <text:p text:style-name="Standard">07-22 12:23:39.397 <text:s text:c="2"/>792 <text:s text:c="2"/>792 I hwcomposer: [DBQ] (q2:0xb4000078dc832c00) Buffer queue is destroyed, m_id(99)</text:p>
      <text:p text:style-name="Standard">07-22 12:23:39.397 <text:s text:c="2"/>792 <text:s text:c="2"/>792 I hwcomposer: [DBQ] (q2:0xb4000078dc832c00) ~DisplayBufferQueue(), m_id(99), release buf</text:p>
      <text:p text:style-name="Standard">07-22 12:23:39.398 <text:s text:c="2"/>792 <text:s text:c="2"/>792 I hwcomposer: [DBQ] (q2:0xb4000078dc832c00) Free Slot(0), handle=0xb4000078dc854c00, 10108800 -&gt; 0</text:p>
      <text:p text:style-name="Standard">07-22 12:23:39.398 <text:s text:c="2"/>858 <text:s text:c="2"/>858 D SurfaceFlinger: Display 4627039422300187648 HWC layers:</text:p>
      <text:p text:style-name="Standard">07-22 12:23:39.398 <text:s text:c="2"/>858 <text:s text:c="2"/>858 D SurfaceFlinger: <text:s text:c="5"/>DEVICE | 0xb40000794f0e7140 | 0502 | RGBA_8888 <text:s text:c="3"/>| <text:s text:c="3"/>0.0 <text:s text:c="3"/>0.0 1080.0 2340.0 | <text:s text:c="3"/>0 <text:s text:c="3"/>0 1080 2340 | SurfaceView[com.foxandsheep.nightyni[...]er.UnityPlayerActivity]@0(BLAST)#393</text:p>
      <text:p text:style-name="Standard">07-22 12:23:39.398 <text:s text:c="2"/>858 <text:s text:c="2"/>858 D SurfaceFlinger:</text:p>
      <text:p text:style-name="Standard">07-22 12:23:39.399 <text:s text:c="2"/>824 <text:s/>1682 D DlbEffectContext: getParam() received parameter EFFECT_PARAM_PROFILE</text:p>
      <text:p text:style-name="Standard">07-22 12:23:39.399 <text:s text:c="2"/>824 <text:s/>1682 D DlbEffectContext: getParam() received parameter EFFECT_PARAM_PROFILE</text:p>
      <text:p text:style-name="Standard">07-22 12:23:39.399 <text:s text:c="2"/>824 <text:s/>1682 D DlbEffectContext: getParam() received parameter EFFECT_PARAM_PROFILE</text:p>
      <text:p text:style-name="Standard">07-22 12:23:39.399 <text:s text:c="2"/>824 <text:s/>1682 D DlbEffectContext: getParam() received parameter EFFECT_PARAM_PROFILE</text:p>
      <text:p text:style-name="Standard">07-22 12:23:39.399 12995 12995 I DolbyAtmosWrapper: getProfile() : for dolby atmos, 2</text:p>
      <text:p text:style-name="Standard">07-22 12:23:39.399 12995 12995 I AudioManager: setParameters keyValuePairs = <text:soft-page-break/>g_effect_dolby_enable=0;g_effect_dolby_profile=5</text:p>
      <text:p text:style-name="Standard">07-22 12:23:39.401 <text:s text:c="2"/>824 <text:s/>1682 V APM_AudioPolicyManager: setAudioPolicyConfig: g_effect_dolby_enable=0;g_effect_dolby_profile=5</text:p>
      <text:p text:style-name="Standard">07-22 12:23:39.403 <text:s text:c="2"/>824 <text:s/>1682 D DlbSpatializerEffectContext: setParam() received parameter SPATIALIZER_PARAM_ENABLE</text:p>
      <text:p text:style-name="Standard">07-22 12:23:39.403 <text:s text:c="2"/>783 <text:s text:c="2"/>783 D DlbEffectContext: setParam() received parameter EFFECT_PARAM_ENABLE</text:p>
      <text:p text:style-name="Standard">07-22 12:23:39.403 <text:s text:c="2"/>824 <text:s/>1682 D DlbEffectContext: setParam() received parameter EFFECT_PARAM_ENABLE</text:p>
      <text:p text:style-name="Standard">07-22 12:23:39.403 <text:s text:c="2"/>824 <text:s/>1682 D DlbEffectContext: setParam() received parameter EFFECT_PARAM_ENABLE</text:p>
      <text:p text:style-name="Standard">07-22 12:23:39.403 <text:s text:c="2"/>824 <text:s/>1682 D DlbEffectContext: setParam() received parameter EFFECT_PARAM_ENABLE</text:p>
      <text:p text:style-name="Standard">07-22 12:23:39.403 <text:s text:c="2"/>824 <text:s/>1682 D DlbEffectContext: setParam() received parameter EFFECT_PARAM_ENABLE</text:p>
      <text:p text:style-name="Standard">07-22 12:23:39.404 12995 12995 I DolbyAtmosWrapper: setProfileEnabled() : for dolby atmos, false</text:p>
      <text:p text:style-name="Standard">07-22 12:23:39.404 <text:s text:c="2"/>783 <text:s text:c="2"/>783 D DlbEffectContext: setParam() received parameter EFFECT_PARAM_PROFILE</text:p>
      <text:p text:style-name="Standard">07-22 12:23:39.404 <text:s text:c="2"/>783 <text:s text:c="2"/>783 D DlbEffectContext: setProfile(profile=5) stageIdx:-1303</text:p>
      <text:p text:style-name="Standard">07-22 12:23:39.404 <text:s text:c="2"/>824 <text:s/>1682 D DlbEffectContext: setParam() received parameter EFFECT_PARAM_PROFILE</text:p>
      <text:p text:style-name="Standard">07-22 12:23:39.404 <text:s text:c="2"/>824 <text:s/>1682 D DlbEffectContext: setProfile(profile=5) stageIdx:-2102</text:p>
      <text:p text:style-name="Standard">07-22 12:23:39.405 <text:s text:c="2"/>824 <text:s/>1682 D DlbEffectContext: setParam() received parameter EFFECT_PARAM_PROFILE</text:p>
      <text:p text:style-name="Standard">07-22 12:23:39.405 <text:s text:c="2"/>824 <text:s/>1682 D DlbEffectContext: setProfile(profile=5) stageIdx:-2107</text:p>
      <text:p text:style-name="Standard">07-22 12:23:39.405 <text:s text:c="2"/>824 <text:s/>1682 D DlbEffectContext: setParam() received parameter EFFECT_PARAM_PROFILE</text:p>
      <text:p text:style-name="Standard">07-22 12:23:39.405 <text:s text:c="2"/>824 <text:s/>1682 D DlbEffectContext: setProfile(profile=5) stageIdx:-2902</text:p>
      <text:p text:style-name="Standard">07-22 12:23:39.405 <text:s text:c="2"/>824 <text:s/>1682 D DlbEffectContext: setParam() received parameter EFFECT_PARAM_PROFILE</text:p>
      <text:p text:style-name="Standard">07-22 12:23:39.405 <text:s text:c="2"/>824 <text:s/>1682 D DlbEffectContext: setProfile(profile=5) stageIdx:-29002</text:p>
      <text:p text:style-name="Standard">07-22 12:23:39.405 12995 12995 I DolbyAtmosWrapper: setProfile() : for dolby atmos, 5</text:p>
      <text:p text:style-name="Standard">07-22 12:23:39.405 12995 12995 I EffectManager: setEffectDolbyAtmos() : enable is false, mode is off (5)</text:p>
      <text:p text:style-name="Standard">07-22 12:23:39.405 12995 12995 I AudioPathManager: loadAudioPath() : loaded audio path is speaker (0)</text:p>
      <text:p text:style-name="Standard">07-22 12:23:39.405 12995 12995 I EffectManager: setEffectDolbyAtmos() : concert hall will be restored as 0</text:p>
      <text:p text:style-name="Standard">07-22 12:23:39.405 <text:s text:c="2"/>824 <text:s/>1682 I SoundAlive_Interface_a64: [ 0 ][ 48000 ]Set_User_CH() : 0</text:p>
      <text:p text:style-name="Standard">07-22 12:23:39.405 <text:s text:c="2"/>824 <text:s/>1682 I SoundAlive_Interface_a64: [ 1 ][ 48000 ]Set_User_CH() : 0</text:p>
      <text:p text:style-name="Standard">07-22 12:23:39.406 12995 12995 I SoundAliveWrapper: setStrength() : type is concert hall (3), strength is 0</text:p>
      <text:p text:style-name="Standard">07-22 12:23:39.406 12995 12995 I EffectManager: isSupportDolbyAtmosOnThisAudioPath() : path is speaker (0)</text:p>
      <text:p text:style-name="Standard">07-22 12:23:39.406 12995 12995 I AudioPathManager: loadAudioPath() : loaded audio path is speaker (0)</text:p>
      <text:p text:style-name="Standard">07-22 12:23:39.406 12995 12995 I EffectManager: isSupportDolbyAtmosOnThisAudioPath() : path is speaker (0)</text:p>
      <text:p text:style-name="Standard">07-22 12:23:39.406 12995 12995 I AudioManager: setParameters keyValuePairs = g_effect_game_dolby_enable=0</text:p>
      <text:p text:style-name="Standard">07-22 12:23:39.406 <text:s text:c="2"/>824 <text:s/>1682 V APM_AudioPolicyManager: setAudioPolicyConfig: <text:soft-page-break/>g_effect_game_dolby_enable=0</text:p>
      <text:p text:style-name="Standard">07-22 12:23:39.407 <text:s text:c="2"/>824 <text:s/>1682 D DlbEffectContext: setParam() received parameter EFFECT_PARAM_ENABLE</text:p>
      <text:p text:style-name="Standard">07-22 12:23:39.407 <text:s text:c="2"/>824 <text:s/>1682 D DlbEffectContext: setParam() received parameter EFFECT_PARAM_ENABLE</text:p>
      <text:p text:style-name="Standard">07-22 12:23:39.407 12995 12995 I DolbyAtmosWrapper: setProfileEnabled() : for dolby atmos for gaming, false</text:p>
      <text:p text:style-name="Standard">07-22 12:23:39.407 <text:s text:c="2"/>824 <text:s/>1682 D DlbEffectContext: setParam() received parameter EFFECT_PARAM_PROFILE</text:p>
      <text:p text:style-name="Standard">07-22 12:23:39.407 <text:s text:c="2"/>824 <text:s/>1682 D DlbEffectContext: setProfile(profile=5) stageIdx:-29003</text:p>
      <text:p text:style-name="Standard">07-22 12:23:39.407 <text:s text:c="2"/>824 <text:s/>1682 D DlbEffectContext: setParam() received parameter EFFECT_PARAM_PROFILE</text:p>
      <text:p text:style-name="Standard">07-22 12:23:39.407 <text:s text:c="2"/>824 <text:s/>1682 D DlbEffectContext: setProfile(profile=5) stageIdx:-29004</text:p>
      <text:p text:style-name="Standard">07-22 12:23:39.408 12995 12995 I DolbyAtmosWrapper: setProfile() : for dolby atmos for gaming, 5</text:p>
      <text:p text:style-name="Standard">07-22 12:23:39.408 12995 12995 I AudioPathManager: loadAudioPath() : loaded audio path is speaker (0)</text:p>
      <text:p text:style-name="Standard">07-22 12:23:39.408 12995 12995 I RestrictModeUtil: isOwnerMode() : user id is 0</text:p>
      <text:p text:style-name="Standard">07-22 12:23:39.408 12995 12995 E RestrictModeUtil: isDexMode() : desktop mode manager is null, so it can't be decided</text:p>
      <text:p text:style-name="Standard">07-22 12:23:39.408 12995 12995 I RestrictModeUtil: isEmergencyMode() : emergency mode is disabled</text:p>
      <text:p text:style-name="Standard">07-22 12:23:39.408 <text:s/>1035 14533 I GenericSource: kWhatSetLimitedFrameInterval (4000000)</text:p>
      <text:p text:style-name="Standard">07-22 12:23:39.409 <text:s text:c="2"/>824 <text:s/>1682 I SoundAlive_Interface_a64: [ 0 ][ 48000 ]Set_USER_EQ() : 0, 0, 0, 0, 0, 0, 0, 0, 0</text:p>
      <text:p text:style-name="Standard">07-22 12:23:39.409 <text:s text:c="2"/>824 <text:s/>1682 I SoundAlive_Interface_a64: [ 1 ][ 48000 ]Set_USER_EQ() : 0, 0, 0, 0, 0, 0, 0, 0, 0</text:p>
      <text:p text:style-name="Standard">07-22 12:23:39.409 14433 14433 V MediaPlayerNative: invoke 76</text:p>
      <text:p text:style-name="Standard">07-22 12:23:39.409 <text:s/>1035 <text:s/>1035 V NuPlayer: getTrackInfo</text:p>
      <text:p text:style-name="Standard">07-22 12:23:39.409 12995 12995 I SoundAliveWrapper: setEqualizer() : preset is normal (0), levels for 9 bands are 0 0 0 0 0 0 0 0 0</text:p>
      <text:p text:style-name="Standard">07-22 12:23:39.409 12995 12995 I EffectManager: updateUHQUpscalerState() : this device doesn't support uhq upscaler</text:p>
      <text:p text:style-name="Standard">07-22 12:23:39.409 <text:s/>1035 14532 W NuPlayer: no name</text:p>
      <text:p text:style-name="Standard">07-22 12:23:39.409 <text:s/>1035 14532 W NuPlayer: no name</text:p>
      <text:p text:style-name="Standard">07-22 12:23:39.409 <text:s/>1035 14532 W NuPlayer: no name</text:p>
      <text:p text:style-name="Standard">07-22 12:23:39.409 12995 12995 I LocalBroadcastManager: sendLocalBroadcast() : action is 1</text:p>
      <text:p text:style-name="Standard">07-22 12:23:39.410 12995 12995 I AudioManagerWrapper: getCurrentMediaVolume() : current media volume is 0</text:p>
      <text:p text:style-name="Standard">07-22 12:23:39.411 12995 12995 I DVFSHelper: handleScreenStateChanged() : current media volume is 0, so no need to boost cpu</text:p>
      <text:p text:style-name="Standard">07-22 12:23:39.413 <text:s/>1035 <text:s/>1035 V MediaPlayerService: [9] enableAudioDeviceCallback, 1</text:p>
      <text:p text:style-name="Standard">07-22 12:23:39.413 <text:s/>1035 <text:s/>1035 V AudioSink: enableAudioDeviceCallback, 1</text:p>
      <text:p text:style-name="Standard">07-22 12:23:39.413 14433 14433 V MediaPlayer-JNI: start</text:p>
      <text:p text:style-name="Standard">07-22 12:23:39.413 14433 14433 V MediaPlayerNative: start</text:p>
      <text:p text:style-name="Standard">07-22 12:23:39.413 <text:s/>1035 <text:s/>1035 V MediaPlayerService: [9] setLooping(0)</text:p>
      <text:p text:style-name="Standard">07-22 12:23:39.413 <text:s/>1035 12978 V MediaPlayerService: [9] setVolume(1.000000, 1.000000)</text:p>
      <text:p text:style-name="Standard">07-22 12:23:39.413 <text:s/>1035 12978 V AudioSink: setVolume(1.000000, 1.000000)</text:p>
      <text:p text:style-name="Standard">07-22 12:23:39.413 <text:s/>1364 <text:s/>1364 D AudioPlayerStateMonitor: Found a new active media playback. AudioPlaybackConfiguration piid:271 deviceId:0 type:android.media.MediaPlayer u/pid:10327/14433 state:started attr:AudioAttributes: usage=USAGE_MEDIA content=CONTENT_TYPE_MOVIE flags=0x800 tags= bundle=null sessionId:233 <text:soft-page-break/>mutedState:none <text:s/>FormatInfo{isSpatialized=false, channelMask=0x0, sampleRate=0}</text:p>
      <text:p text:style-name="Standard">07-22 12:23:39.413 <text:s/>1035 12978 V MediaPlayerService: [9] setAuxEffectSendLevel(0.000000)</text:p>
      <text:p text:style-name="Standard">07-22 12:23:39.414 <text:s/>1035 12978 V AudioSink: setAuxEffectSendLevel(0.000000)</text:p>
      <text:p text:style-name="Standard">07-22 12:23:39.414 <text:s/>1035 <text:s/>1035 V MediaPlayerService: [9] start</text:p>
      <text:p text:style-name="Standard">07-22 12:23:39.414 <text:s/>1035 <text:s/>1035 V NuPlayerDriver: start(0xb400007877027b00), state is 4, eos is 0</text:p>
      <text:p text:style-name="Standard">07-22 12:23:39.414 <text:s/>1035 14532 V NuPlayer: kWhatStart</text:p>
      <text:p text:style-name="Standard">07-22 12:23:39.414 <text:s/>1035 14532 V NuPlayer: onStart: mCrypto: 0x0 (0)</text:p>
      <text:p text:style-name="Standard">07-22 12:23:39.414 <text:s/>1035 14532 I GenericSource: start</text:p>
      <text:p text:style-name="Standard">07-22 12:23:39.415 <text:s/>1035 14532 V NuPlayer: checkOffloadExceptions : hasVideo is true, return false</text:p>
      <text:p text:style-name="Standard">07-22 12:23:39.415 <text:s/>1035 14532 V NuPlayer: checkOffloadExceptions is false, disable offload</text:p>
      <text:p text:style-name="Standard">07-22 12:23:39.415 <text:s/>1035 14532 I MediaClock: setPlaybackRate rate : 1.000000</text:p>
      <text:p text:style-name="Standard">07-22 12:23:39.415 <text:s/>1035 14532 V NuPlayer: hfrMode : 1</text:p>
      <text:p text:style-name="Standard">07-22 12:23:39.415 <text:s/>1035 14537 I NuPlayerRenderer: onConfigPlayback</text:p>
      <text:p text:style-name="Standard">07-22 12:23:39.415 <text:s/>1035 14537 I MediaClock: setPlaybackRate rate : 1.000000</text:p>
      <text:p text:style-name="Standard">07-22 12:23:39.415 <text:s/>1035 14537 I MediaClock: setSpeedAjust mSASpeed (0), mMinClockModificationTimeUs (80000)</text:p>
      <text:p text:style-name="Standard">07-22 12:23:39.415 <text:s/>1035 14532 I NuPlayerRenderer: setVideoFrameRate fps : 30.000000</text:p>
      <text:p text:style-name="Standard">07-22 12:23:39.415 <text:s/>1035 14532 I NuPlayerRenderer: setDuration (11052698)</text:p>
      <text:p text:style-name="Standard">07-22 12:23:39.415 <text:s/>1035 14532 V NuPlayer: startPlaybackTimer() time <text:s text:c="8"/>947211017132 (onstart)</text:p>
      <text:p text:style-name="Standard">07-22 12:23:39.415 <text:s/>1035 14537 I NuPlayerRenderer: kWhatSetRefRate - refRate(1.000000)</text:p>
      <text:p text:style-name="Standard">07-22 12:23:39.415 <text:s/>1035 14532 V NuPlayer: scanning sources haveAudio=0, haveVideo=0</text:p>
      <text:p text:style-name="Standard">07-22 12:23:39.415 <text:s/>1035 14532 V NuPlayer: make Decoder (video)</text:p>
      <text:p text:style-name="Standard">07-22 12:23:39.416 <text:s/>1035 14532 V NuPlayer: checkOffloadExceptions : hasVideo is true, return false</text:p>
      <text:p text:style-name="Standard">07-22 12:23:39.416 <text:s/>1035 14532 V NuPlayer: checkOffloadExceptions is false, disable offload</text:p>
      <text:p text:style-name="Standard">07-22 12:23:39.416 <text:s/>1035 14532 V NuPlayer: make Decoder (audio)</text:p>
      <text:p text:style-name="Standard">07-22 12:23:39.416 <text:s/>1035 14532 V NuPlayer: instantiateDecoder audio Decoder</text:p>
      <text:p text:style-name="Standard">07-22 12:23:39.416 <text:s text:c="2"/>858 <text:s text:c="2"/>900 W SurfaceFlinger: getDisplayStats: Invalid physical display token 0xb40000797b0fdcc8</text:p>
      <text:p text:style-name="Standard">07-22 12:23:39.417 <text:s/>1035 14537 W VideoFrameScheduler: getDisplayStats returned 0</text:p>
      <text:p text:style-name="Standard">07-22 12:23:39.418 <text:s/>1035 14539 I CCodec <text:s/>: state-&gt;set(ALLOCATING)</text:p>
      <text:p text:style-name="Standard">07-22 12:23:39.418 <text:s/>1035 14542 I CCodec <text:s/>: allocate(c2.mtk.avc.decoder)</text:p>
      <text:p text:style-name="Standard">07-22 12:23:39.418 <text:s/>1035 14541 I CCodec <text:s/>: state-&gt;set(ALLOCATING)</text:p>
      <text:p text:style-name="Standard">07-22 12:23:39.418 <text:s/>1035 14541 I CCodec <text:s/>: allocate(c2.android.aac.decoder)</text:p>
      <text:p text:style-name="Standard">07-22 12:23:39.420 <text:s/>1035 14542 I CCodec <text:s/>: setting up 'default' as default (vendor) store</text:p>
      <text:p text:style-name="Standard">07-22 12:23:39.420 <text:s text:c="2"/>793 <text:s text:c="2"/>920 D C2MtkComponentStore: trytofind: name=c2.mtk.avc.decoder</text:p>
      <text:p text:style-name="Standard">07-22 12:23:39.420 <text:s text:c="2"/>793 <text:s text:c="2"/>920 D C2MtkComponentStore: find: name=c2.mtk.avc.decoder, key=c2.mtk.avc.decoder</text:p>
      <text:p text:style-name="Standard">07-22 12:23:39.420 <text:s/>1035 14541 I CCodec <text:s/>: setting up 'default' as default (vendor) store</text:p>
      <text:p text:style-name="Standard">07-22 12:23:39.421 <text:s text:c="2"/>793 <text:s text:c="2"/>920 V C2MtkVdec: in CreateCodec2AvcFactory</text:p>
      <text:p text:style-name="Standard">07-22 12:23:39.421 <text:s text:c="2"/>858 <text:s text:c="2"/>858 I BufferQueueProducer: [com.foxandsheep.nightynight3/com.unity3d.player.UnityPlayerActivity$_14433#390](this:0xb40000794f1fdba0,id:-1,api:0,p:-1,c:858) queueBuffer: fps=8.81 dur=1021.59 max=466.51 min=10.84</text:p>
      <text:p text:style-name="Standard">07-22 12:23:39.422 <text:s text:c="2"/>793 <text:s text:c="2"/>920 V C2MtkVdec: in CreateCodec2InitFactory</text:p>
      <text:p text:style-name="Standard">07-22 12:23:39.423 <text:s text:c="2"/>793 <text:s text:c="2"/>920 D C2MtkComponentStore: onNumberOfVideoInstancesChanged: Decoder 1, Encoder 0</text:p>
      <text:p text:style-name="Standard">07-22 12:23:39.423 <text:s text:c="2"/>793 <text:s text:c="2"/>920 V C2MtkVdec: Number of instances increased to 1(c2.mtk.avc.decoder)</text:p>
      <text:p text:style-name="Standard">07-22 12:23:39.423 <text:s text:c="2"/>793 <text:s text:c="2"/>920 D C2MtkVdec: [0xB4000073BF263120] IntfImpl: <text:soft-page-break/>name=c2.mtk.avc.decoder, kind=1, domain=1, mediaType=video/avc, driverIntf=v4l2</text:p>
      <text:p text:style-name="Standard">07-22 12:23:39.424 <text:s/>1035 14541 I CCodec <text:s/>: Created component [c2.android.aac.decoder]</text:p>
      <text:p text:style-name="Standard">07-22 12:23:39.424 <text:s/>1035 14541 I CCodec <text:s/>: [c2.android.aac.decoder] state-&gt;set(ALLOCATED)</text:p>
      <text:p text:style-name="Standard">07-22 12:23:39.424 <text:s/>1035 14541 D CCodecConfig: read media type: audio/mp4a-latm</text:p>
      <text:p text:style-name="Standard">07-22 12:23:39.426 <text:s/>1035 14541 D ReflectedParamUpdater: extent() != 1 for single value type: algo.buffers.max-count.values</text:p>
      <text:p text:style-name="Standard">07-22 12:23:39.426 <text:s text:c="2"/>793 <text:s text:c="2"/>920 D C2MtkVdec: [0xB4000073BF263120] Max supported level: 20495</text:p>
      <text:p text:style-name="Standard">07-22 12:23:39.426 <text:s text:c="2"/>793 <text:s text:c="2"/>920 D C2MtkVdec: [0xB4000073BF263120] Supported resolution: max(width 2560, height 1440), min(width 16, height 16)</text:p>
      <text:p text:style-name="Standard">07-22 12:23:39.426 <text:s text:c="2"/>793 <text:s text:c="2"/>920 D C2MtkVdec: [0xB4000073BF263120] Alignment required for output buffer: width 16, height 32</text:p>
      <text:p text:style-name="Standard">07-22 12:23:39.426 <text:s/>1035 14541 D ReflectedParamUpdater: extent() != 1 for single value type: output.subscribed-indices.values</text:p>
      <text:p text:style-name="Standard">07-22 12:23:39.426 <text:s text:c="2"/>793 <text:s text:c="2"/>920 D C2MtkVdec: (video/avc): MaxInputSizeSetter: 2097152 -&gt; 2097152 bytes, width 320, height 240</text:p>
      <text:p text:style-name="Standard">07-22 12:23:39.427 <text:s/>1035 14541 D ReflectedParamUpdater: extent() != 1 for single value type: input.buffers.allocator-ids.values</text:p>
      <text:p text:style-name="Standard">07-22 12:23:39.427 <text:s text:c="2"/>793 <text:s text:c="2"/>920 V C2MtkVdec: Pixel format 0x0 not supported</text:p>
      <text:p text:style-name="Standard">07-22 12:23:39.427 <text:s text:c="2"/>793 <text:s text:c="2"/>920 D C2MtkVdec: CropSetter: old 319,239 : new 319,239</text:p>
      <text:p text:style-name="Standard">07-22 12:23:39.427 <text:s text:c="2"/>793 <text:s text:c="2"/>920 V C2MtkVdec: OutputBufferAllocConfigSetter: old 1 : new 1</text:p>
      <text:p text:style-name="Standard">07-22 12:23:39.427 <text:s/>1035 14541 D ReflectedParamUpdater: extent() != 1 for single value type: output.buffers.allocator-ids.values</text:p>
      <text:p text:style-name="Standard">07-22 12:23:39.427 <text:s/>1035 14541 D ReflectedParamUpdater: extent() != 1 for single value type: algo.buffers.allocator-ids.values</text:p>
      <text:p text:style-name="Standard">07-22 12:23:39.427 <text:s text:c="2"/>793 <text:s text:c="2"/>920 D C2MtkVdecExt: [0xB4000073BF227898] ExtIntfImpl: name=c2.mtk.avc.decoder, kind=1, domain=1, mediaType=video/avc</text:p>
      <text:p text:style-name="Standard">07-22 12:23:39.427 <text:s text:c="2"/>793 <text:s text:c="2"/>920 E C2MtkVdec: [0xB4000073BF2A9A78] Lock on weak_ptr (mIntf) returns null.</text:p>
      <text:p text:style-name="Standard">07-22 12:23:39.427 <text:s/>1035 14541 D ReflectedParamUpdater: extent() != 1 for single value type: output.buffers.pool-ids.values</text:p>
      <text:p text:style-name="Standard">07-22 12:23:39.427 <text:s text:c="2"/>793 <text:s text:c="2"/>920 D C2MtkComponentStore: onRuntimeInfoUpdated[0xB4000073BF263120]: new instance added.</text:p>
      <text:p text:style-name="Standard">07-22 12:23:39.427 <text:s text:c="2"/>793 <text:s text:c="2"/>920 D C2MtkComponentStore: onRuntimeInfoUpdated[0xB4000073BF263120]: invalid, cUid 0, cPid 0, psDisabled 0, isCpuDemanding 0, cluster , minFreq</text:p>
      <text:p text:style-name="Standard">07-22 12:23:39.427 <text:s text:c="2"/>793 <text:s text:c="2"/>920 D C2MtkComponentStore: onRuntimeInfoUpdated[0xB4000073BF263120]: normal mode. isHeavyLoading 0, numOfValInst 0, psDisable 0</text:p>
      <text:p text:style-name="Standard">07-22 12:23:39.427 <text:s/>1035 14541 D ReflectedParamUpdater: extent() != 1 for single value type: algo.buffers.pool-ids.values</text:p>
      <text:p text:style-name="Standard">07-22 12:23:39.427 <text:s text:c="2"/>793 <text:s text:c="2"/>920 D C2MtkComponent: [0xB4000073BF241240] setWorkflow: PROCESSED-&gt;COMPLETED</text:p>
      <text:p text:style-name="Standard">07-22 12:23:39.428 <text:s text:c="2"/>793 <text:s text:c="2"/>920 D C2MtkComponent: [0xB4000073BF241240] setWorkflow: UNPROCESSED-&gt;PROCESSED</text:p>
      <text:p text:style-name="Standard">07-22 12:23:39.428 <text:s text:c="2"/>793 <text:s text:c="2"/>920 D C2MtkComponent: [0xB4000073BF241200] c2.mtk.avc.decoder.preproc thread stared.</text:p>
      <text:p text:style-name="Standard">07-22 12:23:39.428 <text:s text:c="2"/>793 <text:s text:c="2"/>920 D C2MtkComponent: [0xB4000073BF241200] c2.mtk.avc.decoder.postproc thread stared.</text:p>
      <text:p text:style-name="Standard">07-22 12:23:39.429 <text:s text:c="2"/>793 <text:s text:c="2"/>920 D C2MtkComponent: [0xB4000073BF241200] c2.mtk.avc.decoder.postprocasyncs1 thread stared.</text:p>
      <text:p text:style-name="Standard">07-22 12:23:39.429 <text:s text:c="2"/>793 <text:s text:c="2"/>920 D C2MtkComponent: [0xB4000073BF241200] <text:soft-page-break/>c2.mtk.avc.decoder.postprocasyncs2 thread stared.</text:p>
      <text:p text:style-name="Standard">07-22 12:23:39.430 <text:s text:c="2"/>793 <text:s text:c="2"/>920 D C2MtkVdec: [0xB4000073BF241200] C2MtkVdec: name=c2.mtk.avc.decoder, kind=1, domain=1, mediaType=video/avc</text:p>
      <text:p text:style-name="Standard">07-22 12:23:39.430 <text:s text:c="2"/>793 <text:s text:c="2"/>920 D C2MtkVdec: [0xB4000073BF241200] Client: mCallingUid 1013, mCallingPid 1035</text:p>
      <text:p text:style-name="Standard">07-22 12:23:39.430 <text:s text:c="2"/>793 <text:s text:c="2"/>920 D C2MtkVdecExt: [0xB4000073BDA14320] mEnableAiSdr2Hdr 0, mEnableAiScencePq 0, mEnableAiRegionPq 0</text:p>
      <text:p text:style-name="Standard">07-22 12:23:39.430 <text:s text:c="2"/>793 <text:s text:c="2"/>920 D C2MtkVdecExt: [0xB4000073BDA14320] ExtImpl: name=c2.mtk.avc.decoder, kind=1, domain=1, mediaType=video/avc</text:p>
      <text:p text:style-name="Standard">07-22 12:23:39.430 <text:s text:c="2"/>793 <text:s text:c="2"/>920 D C2MtkConvert: isMDPSupport10bits isSupport: 1</text:p>
      <text:p text:style-name="Standard">07-22 12:23:39.430 <text:s text:c="2"/>793 <text:s text:c="2"/>920 D C2MtkVdec: [0xB4000073BF241200] Supported params 59</text:p>
      <text:p text:style-name="Standard">07-22 12:23:39.430 <text:s text:c="2"/>793 <text:s text:c="2"/>920 D RPU <text:s text:c="4"/>: [0xB4000073BF294F98] extent() != 1 for single value type: algo.buffers.max-count.values</text:p>
      <text:p text:style-name="Standard">07-22 12:23:39.430 <text:s text:c="2"/>793 <text:s text:c="2"/>920 D RPU <text:s text:c="4"/>: [0xB4000073BF294F98] extent() != 1 for single value type: output.subscribed-indices.values</text:p>
      <text:p text:style-name="Standard">07-22 12:23:39.430 <text:s text:c="2"/>793 <text:s text:c="2"/>920 D RPU <text:s text:c="4"/>: [0xB4000073BF294F98] extent() != 1 for single value type: input.buffers.allocator-ids.values</text:p>
      <text:p text:style-name="Standard">07-22 12:23:39.430 <text:s text:c="2"/>793 <text:s text:c="2"/>920 D RPU <text:s text:c="4"/>: [0xB4000073BF294F98] extent() != 1 for single value type: output.buffers.allocator-ids.values</text:p>
      <text:p text:style-name="Standard">07-22 12:23:39.430 <text:s text:c="2"/>793 <text:s text:c="2"/>920 D RPU <text:s text:c="4"/>: [0xB4000073BF294F98] extent() != 1 for single value type: algo.buffers.allocator-ids.values</text:p>
      <text:p text:style-name="Standard">07-22 12:23:39.430 <text:s text:c="2"/>793 <text:s text:c="2"/>920 D RPU <text:s text:c="4"/>: [0xB4000073BF294F98] extent() != 1 for single value type: output.buffers.pool-ids.values</text:p>
      <text:p text:style-name="Standard">07-22 12:23:39.430 <text:s text:c="2"/>793 <text:s text:c="2"/>920 D RPU <text:s text:c="4"/>: [0xB4000073BF294F98] extent() != 1 for single value type: algo.buffers.pool-ids.values</text:p>
      <text:p text:style-name="Standard">07-22 12:23:39.430 <text:s text:c="2"/>793 <text:s text:c="2"/>920 D RPU <text:s text:c="4"/>: [0xB4000073BF294F98] ignored struct field coded.color-format.locations</text:p>
      <text:p text:style-name="Standard">07-22 12:23:39.432 <text:s/>1035 14542 I CCodec <text:s/>: Created component [c2.mtk.avc.decoder]</text:p>
      <text:p text:style-name="Standard">07-22 12:23:39.432 <text:s/>1035 14542 I CCodec <text:s/>: [c2.mtk.avc.decoder] state-&gt;set(ALLOCATED)</text:p>
      <text:p text:style-name="Standard">07-22 12:23:39.432 <text:s/>1035 14542 D CCodecConfig: read media type: video/avc</text:p>
      <text:p text:style-name="Standard">07-22 12:23:39.432 <text:s/>1035 14541 I CCodecConfig: query failed after returning 20 values (BAD_INDEX)</text:p>
      <text:p text:style-name="Standard">07-22 12:23:39.433 <text:s/>1035 14541 D CCodecConfig: c2 config diff is Dict {</text:p>
      <text:p text:style-name="Standard">07-22 12:23:39.433 <text:s/>1035 14541 D CCodecConfig: <text:s text:c="2"/>c2::u32 coded.aac-packaging.value = 0</text:p>
      <text:p text:style-name="Standard">07-22 12:23:39.433 <text:s/>1035 14541 D CCodecConfig: <text:s text:c="2"/>c2::u32 coded.bitrate.value = 64000</text:p>
      <text:p text:style-name="Standard">07-22 12:23:39.433 <text:s/>1035 14541 D CCodecConfig: <text:s text:c="2"/>c2::u32 coded.pl.level = 0</text:p>
      <text:p text:style-name="Standard">07-22 12:23:39.433 <text:s/>1035 14541 D CCodecConfig: <text:s text:c="2"/>c2::u32 coded.pl.profile = 8192</text:p>
      <text:p text:style-name="Standard">07-22 12:23:39.433 <text:s/>1035 14541 D CCodecConfig: <text:s text:c="2"/>c2::i32 coding.drc.album-mode.value = 0</text:p>
      <text:p text:style-name="Standard">07-22 12:23:39.433 <text:s/>1035 14541 D CCodecConfig: <text:s text:c="2"/>c2::float coding.drc.attenuation-factor.value = 1</text:p>
      <text:p text:style-name="Standard">07-22 12:23:39.433 <text:s/>1035 14541 D CCodecConfig: <text:s text:c="2"/>c2::float coding.drc.boost-factor.value = 1</text:p>
      <text:p text:style-name="Standard">07-22 12:23:39.433 <text:s/>1035 14541 D CCodecConfig: <text:s text:c="2"/>c2::i32 coding.drc.compression-mode.value = 3</text:p>
      <text:p text:style-name="Standard">07-22 12:23:39.433 <text:s/>1035 14541 D CCodecConfig: <text:s text:c="2"/>c2::i32 coding.drc.effect-type.value = 3</text:p>
      <text:p text:style-name="Standard">07-22 12:23:39.433 <text:s/>1035 14541 D CCodecConfig: <text:s text:c="2"/>c2::float coding.drc.encoded-level.value = 0.25</text:p>
      <text:p text:style-name="Standard">07-22 12:23:39.433 <text:s/>1035 14541 D CCodecConfig: <text:s text:c="2"/>c2::float coding.drc.reference-level.value = -16</text:p>
      <text:p text:style-name="Standard">07-22 12:23:39.433 <text:s/>1035 14541 D CCodecConfig: <text:s text:c="2"/>c2::u32 input.buffers.max-size.value = 8192</text:p>
      <text:p text:style-name="Standard">07-22 12:23:39.433 <text:s/>1035 14541 D CCodecConfig: <text:s text:c="2"/>c2::u32 input.delay.value = 0</text:p>
      <text:p text:style-name="Standard">07-22 12:23:39.433 <text:s/>1035 14541 D CCodecConfig: <text:s text:c="2"/>string input.media-type.value = "audio/mp4a-latm"</text:p>
      <text:p text:style-name="Standard"><text:soft-page-break/>07-22 12:23:39.433 <text:s/>1035 14541 D CCodecConfig: <text:s text:c="2"/>c2::u32 output.delay.value = 2</text:p>
      <text:p text:style-name="Standard">07-22 12:23:39.433 <text:s/>1035 14541 D CCodecConfig: <text:s text:c="2"/>c2::float output.drc.output-loudness.value = 0.25</text:p>
      <text:p text:style-name="Standard">07-22 12:23:39.433 <text:s/>1035 14541 D CCodecConfig: <text:s text:c="2"/>string output.media-type.value = "audio/raw"</text:p>
      <text:p text:style-name="Standard">07-22 12:23:39.433 <text:s/>1035 14541 D CCodecConfig: <text:s text:c="2"/>c2::u32 raw.channel-count.value = 1</text:p>
      <text:p text:style-name="Standard">07-22 12:23:39.433 <text:s/>1035 14541 D CCodecConfig: <text:s text:c="2"/>c2::u32 raw.channel-mask.value = 0</text:p>
      <text:p text:style-name="Standard">07-22 12:23:39.433 <text:s/>1035 14541 D CCodecConfig: <text:s text:c="2"/>c2::u32 raw.max-channel-count.value = 8</text:p>
      <text:p text:style-name="Standard">07-22 12:23:39.433 <text:s/>1035 14541 D CCodecConfig: <text:s text:c="2"/>c2::u32 raw.sample-rate.value = 44100</text:p>
      <text:p text:style-name="Standard">07-22 12:23:39.433 <text:s/>1035 14541 D CCodecConfig: }</text:p>
      <text:p text:style-name="Standard">07-22 12:23:39.435 <text:s/>1035 14541 D MediaCodec: flushMediametrics</text:p>
      <text:p text:style-name="Standard">07-22 12:23:39.435 <text:s/>1035 14541 D CCodec <text:s/>: [c2.android.aac.decoder] buffers are bound to CCodec for this session</text:p>
      <text:p text:style-name="Standard">07-22 12:23:39.435 <text:s/>1035 14541 I CCodec <text:s/>: appPid(14433) width(0) height(0)</text:p>
      <text:p text:style-name="Standard">07-22 12:23:39.435 <text:s/>1035 14541 D CCodecConfig: no c2 equivalents for durationUs</text:p>
      <text:p text:style-name="Standard">07-22 12:23:39.435 <text:s/>1035 14541 D CCodecConfig: no c2 equivalents for frame-count</text:p>
      <text:p text:style-name="Standard">07-22 12:23:39.435 <text:s/>1035 14541 D CCodecConfig: no c2 equivalents for track-id</text:p>
      <text:p text:style-name="Standard">07-22 12:23:39.435 <text:s/>1035 14541 D CCodecConfig: no c2 equivalents for isDMCMMExtractor</text:p>
      <text:p text:style-name="Standard">07-22 12:23:39.435 <text:s/>1035 14541 D CCodecConfig: no c2 equivalents for track-fourcc</text:p>
      <text:p text:style-name="Standard">07-22 12:23:39.435 <text:s/>1035 14541 D CCodecConfig: no c2 equivalents for bits-per-sample</text:p>
      <text:p text:style-name="Standard">07-22 12:23:39.435 <text:s/>1035 14541 D CCodecConfig: no c2 equivalents for language</text:p>
      <text:p text:style-name="Standard">07-22 12:23:39.435 <text:s/>1035 14541 D CCodecConfig: no c2 equivalents for encoder-delay</text:p>
      <text:p text:style-name="Standard">07-22 12:23:39.435 <text:s/>1035 14541 D CCodecConfig: no c2 equivalents for encoder-padding</text:p>
      <text:p text:style-name="Standard">07-22 12:23:39.435 <text:s/>1035 14541 D CCodecConfig: no c2 equivalents for app-pid</text:p>
      <text:p text:style-name="Standard">07-22 12:23:39.435 <text:s/>1035 14541 D CCodecConfig: no c2 equivalents for flags</text:p>
      <text:p text:style-name="Standard">07-22 12:23:39.436 <text:s/>1035 14541 D CCodecConfig: config failed =&gt; CORRUPTED</text:p>
      <text:p text:style-name="Standard">07-22 12:23:39.436 <text:s/>1035 14541 D CCodecConfig: c2 config diff is <text:s text:c="2"/>c2::u32 coded.bitrate.value = 96000</text:p>
      <text:p text:style-name="Standard">07-22 12:23:39.437 <text:s/>1035 14541 W Codec2Client: query -- param skipped: index = 1107298332.</text:p>
      <text:p text:style-name="Standard">07-22 12:23:39.437 <text:s/>1035 14541 D CCodec <text:s/>: encoding statistics level = 0</text:p>
      <text:p text:style-name="Standard">07-22 12:23:39.437 <text:s/>1035 14541 D CCodec <text:s/>: setup formats input: AMessage(what = 0x00000000) = {</text:p>
      <text:p text:style-name="Standard">07-22 12:23:39.437 <text:s/>1035 14541 D CCodec <text:s/>: <text:s text:c="2"/>int32_t aac-drc-album-mode = 0</text:p>
      <text:p text:style-name="Standard">07-22 12:23:39.437 <text:s/>1035 14541 D CCodec <text:s/>: <text:s text:c="2"/>int32_t aac-drc-boost-level = 127</text:p>
      <text:p text:style-name="Standard">07-22 12:23:39.437 <text:s/>1035 14541 D CCodec <text:s/>: <text:s text:c="2"/>int32_t aac-drc-cut-level = 127</text:p>
      <text:p text:style-name="Standard">07-22 12:23:39.437 <text:s/>1035 14541 D CCodec <text:s/>: <text:s text:c="2"/>int32_t aac-drc-effect-type = 3</text:p>
      <text:p text:style-name="Standard">07-22 12:23:39.437 <text:s/>1035 14541 D CCodec <text:s/>: <text:s text:c="2"/>int32_t aac-encoded-target-level = -1</text:p>
      <text:p text:style-name="Standard">07-22 12:23:39.437 <text:s/>1035 14541 D CCodec <text:s/>: <text:s text:c="2"/>int32_t aac-max-output-channel_count = 8</text:p>
      <text:p text:style-name="Standard">07-22 12:23:39.437 <text:s/>1035 14541 D CCodec <text:s/>: <text:s text:c="2"/>int32_t aac-target-ref-level = 64</text:p>
      <text:p text:style-name="Standard">07-22 12:23:39.437 <text:s/>1035 14541 D CCodec <text:s/>: <text:s text:c="2"/>int32_t bitrate = 96000</text:p>
      <text:p text:style-name="Standard">07-22 12:23:39.437 <text:s/>1035 14541 D CCodec <text:s/>: <text:s text:c="2"/>int32_t channel-count = 1</text:p>
      <text:p text:style-name="Standard">07-22 12:23:39.437 <text:s/>1035 14541 D CCodec <text:s/>: <text:s text:c="2"/>int32_t channel-mask = 0</text:p>
      <text:p text:style-name="Standard">07-22 12:23:39.437 <text:s/>1035 14541 D CCodec <text:s/>: <text:s text:c="2"/>int32_t level = 0</text:p>
      <text:p text:style-name="Standard">07-22 12:23:39.437 <text:s/>1035 14541 D CCodec <text:s/>: <text:s text:c="2"/>int32_t max-input-size = 524308</text:p>
      <text:p text:style-name="Standard">07-22 12:23:39.437 <text:s/>1035 14541 D CCodec <text:s/>: <text:s text:c="2"/>int32_t max-output-channel-count = 8</text:p>
      <text:p text:style-name="Standard">07-22 12:23:39.437 <text:s/>1035 14541 D CCodec <text:s/>: <text:s text:c="2"/>string mime = "audio/mp4a-latm"</text:p>
      <text:p text:style-name="Standard">07-22 12:23:39.437 <text:s/>1035 14541 D CCodec <text:s/>: <text:s text:c="2"/>int32_t profile = 2</text:p>
      <text:p text:style-name="Standard">07-22 12:23:39.437 <text:s/>1035 14541 D CCodec <text:s/>: <text:s text:c="2"/>int32_t sample-rate = 44100</text:p>
      <text:p text:style-name="Standard">07-22 12:23:39.437 <text:s/>1035 14541 D CCodec <text:s/>: }</text:p>
      <text:p text:style-name="Standard">07-22 12:23:39.437 <text:s/>1035 14541 D CCodec <text:s/>: setup formats output: AMessage(what = 0x00000000) = {</text:p>
      <text:p text:style-name="Standard">07-22 12:23:39.437 <text:s/>1035 14541 D CCodec <text:s/>: <text:s text:c="2"/>int32_t aac-drc-album-mode = 0</text:p>
      <text:p text:style-name="Standard">07-22 12:23:39.437 <text:s/>1035 14541 D CCodec <text:s/>: <text:s text:c="2"/>int32_t aac-drc-boost-level = 127</text:p>
      <text:p text:style-name="Standard"><text:soft-page-break/>07-22 12:23:39.437 <text:s/>1035 14541 D CCodec <text:s/>: <text:s text:c="2"/>int32_t aac-drc-cut-level = 127</text:p>
      <text:p text:style-name="Standard">07-22 12:23:39.437 <text:s/>1035 14541 D CCodec <text:s/>: <text:s text:c="2"/>int32_t aac-drc-effect-type = 3</text:p>
      <text:p text:style-name="Standard">07-22 12:23:39.437 <text:s/>1035 14541 D CCodec <text:s/>: <text:s text:c="2"/>int32_t aac-drc-output-loudness = -1</text:p>
      <text:p text:style-name="Standard">07-22 12:23:39.437 <text:s/>1035 14541 D CCodec <text:s/>: <text:s text:c="2"/>int32_t aac-encoded-target-level = -1</text:p>
      <text:p text:style-name="Standard">07-22 12:23:39.437 <text:s/>1035 14541 D CCodec <text:s/>: <text:s text:c="2"/>int32_t aac-max-output-channel_count = 8</text:p>
      <text:p text:style-name="Standard">07-22 12:23:39.437 <text:s/>1035 14541 D CCodec <text:s/>: <text:s text:c="2"/>int32_t aac-target-ref-level = 64</text:p>
      <text:p text:style-name="Standard">07-22 12:23:39.437 <text:s/>1035 14541 D CCodec <text:s/>: <text:s text:c="2"/>int32_t channel-count = 1</text:p>
      <text:p text:style-name="Standard">07-22 12:23:39.437 <text:s/>1035 14541 D CCodec <text:s/>: <text:s text:c="2"/>int32_t channel-mask = 0</text:p>
      <text:p text:style-name="Standard">07-22 12:23:39.437 <text:s/>1035 14541 D CCodec <text:s/>: <text:s text:c="2"/>int32_t max-output-channel-count = 8</text:p>
      <text:p text:style-name="Standard">07-22 12:23:39.437 <text:s/>1035 14541 D CCodec <text:s/>: <text:s text:c="2"/>string mime = "audio/raw"</text:p>
      <text:p text:style-name="Standard">07-22 12:23:39.437 <text:s/>1035 14541 D CCodec <text:s/>: <text:s text:c="2"/>int32_t sample-rate = 44100</text:p>
      <text:p text:style-name="Standard">07-22 12:23:39.437 <text:s/>1035 14541 D CCodec <text:s/>: <text:s text:c="2"/>int32_t encoder-delay = 0</text:p>
      <text:p text:style-name="Standard">07-22 12:23:39.437 <text:s/>1035 14541 D CCodec <text:s/>: <text:s text:c="2"/>int32_t encoder-padding = 0</text:p>
      <text:p text:style-name="Standard">07-22 12:23:39.437 <text:s/>1035 14541 D CCodec <text:s/>: <text:s text:c="2"/>int32_t android._config-pcm-encoding = 2</text:p>
      <text:p text:style-name="Standard">07-22 12:23:39.437 <text:s/>1035 14541 D CCodec <text:s/>: }</text:p>
      <text:p text:style-name="Standard">07-22 12:23:39.438 <text:s/>1035 14541 I CCodecConfig: query failed after returning 20 values (BAD_INDEX)</text:p>
      <text:p text:style-name="Standard">07-22 12:23:39.438 <text:s/>1035 14542 D ReflectedParamUpdater: extent() != 1 for single value type: algo.buffers.max-count.values</text:p>
      <text:p text:style-name="Standard">07-22 12:23:39.439 <text:s/>1035 14542 D ReflectedParamUpdater: extent() != 1 for single value type: output.subscribed-indices.values</text:p>
      <text:p text:style-name="Standard">07-22 12:23:39.439 <text:s/>1364 <text:s/>3980 D SehCodecSolutionService: updateMediaStatisticsData: (action=1@1986621044;category=4@1986621044;label=1634951523@1986621044)</text:p>
      <text:p text:style-name="Standard">07-22 12:23:39.439 <text:s/>1035 14542 D ReflectedParamUpdater: extent() != 1 for single value type: input.buffers.allocator-ids.values</text:p>
      <text:p text:style-name="Standard">07-22 12:23:39.439 <text:s/>1364 <text:s/>3980 D CodecSolution_MediaStatisticsData: MediaStatisticsData: action=1@1986621044;category=4@1986621044;label=1634951523@1986621044</text:p>
      <text:p text:style-name="Standard">07-22 12:23:39.439 <text:s/>1364 <text:s/>3980 D CodecSolution_MediaStatisticsData: Category.valueOf: 4</text:p>
      <text:p text:style-name="Standard">07-22 12:23:39.439 <text:s/>1035 14542 D ReflectedParamUpdater: extent() != 1 for single value type: output.buffers.allocator-ids.values</text:p>
      <text:p text:style-name="Standard">07-22 12:23:39.439 <text:s/>1364 <text:s/>3980 D CodecSolution_MediaStatisticsData: Action.valueOf: 1</text:p>
      <text:p text:style-name="Standard">07-22 12:23:39.439 <text:s/>1364 <text:s/>3980 D CodecSolution_MediaStatisticsData: Label.valueOf: 0x61736163</text:p>
      <text:p text:style-name="Standard">07-22 12:23:39.440 <text:s/>1364 <text:s/>3980 D CodecSolution_MediaStatisticsData: category: ADEC</text:p>
      <text:p text:style-name="Standard">07-22 12:23:39.440 <text:s/>1035 14542 D ReflectedParamUpdater: extent() != 1 for single value type: algo.buffers.allocator-ids.values</text:p>
      <text:p text:style-name="Standard">07-22 12:23:39.440 <text:s/>1364 <text:s/>3980 D CodecSolution_MediaStatisticsData: action: INSTANTIATE</text:p>
      <text:p text:style-name="Standard">07-22 12:23:39.440 <text:s/>1364 <text:s/>3980 D CodecSolution_MediaStatisticsData: label: ANDROID_SW_AAC</text:p>
      <text:p text:style-name="Standard">07-22 12:23:39.440 <text:s/>1035 14542 D ReflectedParamUpdater: extent() != 1 for single value type: output.buffers.pool-ids.values</text:p>
      <text:p text:style-name="Standard">07-22 12:23:39.440 <text:s/>1035 14542 D ReflectedParamUpdater: extent() != 1 for single value type: algo.buffers.pool-ids.values</text:p>
      <text:p text:style-name="Standard">07-22 12:23:39.440 <text:s/>1035 14541 I MediaCodec: MediaCodec will operate in async mode</text:p>
      <text:p text:style-name="Standard">07-22 12:23:39.440 <text:s/>1035 14540 D MediaCodec: keep callback message for reclaim</text:p>
      <text:p text:style-name="Standard">07-22 12:23:39.440 <text:s/>1364 <text:s/>1364 D SehCodecSolutionService: handleMessage : 900</text:p>
      <text:p text:style-name="Standard">07-22 12:23:39.440 <text:s/>1035 14541 I CCodec <text:s/>: [c2.android.aac.decoder] state-&gt;set(STARTING)</text:p>
      <text:p text:style-name="Standard">07-22 12:23:39.440 <text:s/>1364 <text:s/>1364 D SehCodecSolutionService: event : ADEC</text:p>
      <text:p text:style-name="Standard">07-22 12:23:39.440 <text:s/>1364 <text:s/>1364 D CodecSolution_Logging: dma : true, feature: ADEC, extra: ANDROID_SW_AAC, value: -1</text:p>
      <text:p text:style-name="Standard">07-22 12:23:39.440 <text:s/>1364 <text:s/>1364 D CodecSolution_Logging: insert diagmon log</text:p>
      <text:p text:style-name="Standard">07-22 12:23:39.440 <text:s/>1364 <text:s/>1364 D CodecSolution_Logging: permission granted</text:p>
      <text:p text:style-name="Standard"><text:soft-page-break/>07-22 12:23:39.441 <text:s/>1364 <text:s/>1364 W ContextImpl: Calling a method in the system process without a qualified user: android.app.ContextImpl.sendBroadcast:1281 vendor.samsung.frameworks.codecsolution.Logging.insertDiagmonLog:13 vendor.samsung.frameworks.codecsolution.Logging.insertLog:6 vendor.samsung.frameworks.codecsolution.Logging.insertLog:1 vendor.samsung.frameworks.codecsolution.SehCodecSolutionService$1.handleMessage:24</text:p>
      <text:p text:style-name="Standard">07-22 12:23:39.441 <text:s/>1035 14541 W Codec2Client: query -- param skipped: index = 1342179345.</text:p>
      <text:p text:style-name="Standard">07-22 12:23:39.441 <text:s/>1035 14541 W Codec2Client: query -- param skipped: index = 2415921170.</text:p>
      <text:p text:style-name="Standard">07-22 12:23:39.441 <text:s/>1035 14541 W Codec2Client: query -- param skipped: index = 1610614798.</text:p>
      <text:p text:style-name="Standard">07-22 12:23:39.442 <text:s/>1035 14542 D ReflectedParamUpdater: ignored struct field coded.color-format.locations</text:p>
      <text:p text:style-name="Standard">07-22 12:23:39.446 <text:s/>1035 14541 D CCodecBufferChannel: [c2.android.aac.decoder#580] Created input block pool with allocatorID 16 =&gt; poolID 23 - OK (0)</text:p>
      <text:p text:style-name="Standard">07-22 12:23:39.446 <text:s/>1092 <text:s/>1212 D BufferPoolAccessor2.0: bufferpool2 0xb40000714ba53c28 : 0(0 size) total buffers - 0(0 size) used buffers - 51/54 (recycle/alloc) - 3/53 (fetch/transfer)</text:p>
      <text:p text:style-name="Standard">07-22 12:23:39.446 <text:s/>1092 <text:s/>1212 D BufferPoolAccessor2.0: Destruction - bufferpool2 0xb40000714ba53c28 cached: 0/0M, 0/0% in use; allocs: 54, 94% recycled; transfers: 53, 94% unfetched</text:p>
      <text:p text:style-name="Standard">07-22 12:23:39.446 <text:s/>1035 14542 D CCodecConfig: ignoring local param raw.size (0xd2001800) as it is already supported</text:p>
      <text:p text:style-name="Standard">07-22 12:23:39.446 <text:s/>1035 14542 D CCodecConfig: ignoring local param raw.crop (0xd2001801) as it is already supported</text:p>
      <text:p text:style-name="Standard">07-22 12:23:39.446 <text:s/>1035 14542 D CCodecConfig: ignoring local param default.color (0x5200180b) as it is already supported</text:p>
      <text:p text:style-name="Standard">07-22 12:23:39.446 <text:s/>1035 14542 D CCodecConfig: ignoring local param raw.hdr-static-info (0xd200180a) as it is already supported</text:p>
      <text:p text:style-name="Standard">07-22 12:23:39.446 <text:s/>3193 <text:s/>3193 W ContextImpl: Calling a method in the system process without a qualified user: android.app.ContextImpl.startService:1960 android.content.ContextWrapper.startService:842 android.content.ContextWrapper.startService:842 com.sec.android.diagmonagent.sa.receiver.CFLogReceiver.a:17 com.sec.android.diagmonagent.sa.receiver.CFLogReceiver.onReceive:40</text:p>
      <text:p text:style-name="Standard">07-22 12:23:39.447 <text:s/>1035 14542 I CCodecConfig: query failed after returning 18 values (BAD_INDEX)</text:p>
      <text:p text:style-name="Standard">07-22 12:23:39.447 <text:s/>1035 14542 D CCodecConfig: c2 config diff is Dict {</text:p>
      <text:p text:style-name="Standard">07-22 12:23:39.447 <text:s/>1035 14542 D CCodecConfig: <text:s text:c="2"/>c2::u32 algo.low-latency.value = 0</text:p>
      <text:p text:style-name="Standard">07-22 12:23:39.447 <text:s/>1035 14542 D CCodecConfig: <text:s text:c="2"/>c2::i32 algo.priority.value = 1</text:p>
      <text:p text:style-name="Standard">07-22 12:23:39.447 <text:s/>1035 14542 D CCodecConfig: <text:s text:c="2"/>c2::float algo.rate.value = 0</text:p>
      <text:p text:style-name="Standard">07-22 12:23:39.447 <text:s/>1035 14542 D CCodecConfig: <text:s text:c="2"/>c2::float coded.frame-rate.value = 0</text:p>
      <text:p text:style-name="Standard">07-22 12:23:39.447 <text:s/>1035 14542 D CCodecConfig: <text:s text:c="2"/>c2::u32 coded.pl.level = 20495</text:p>
      <text:p text:style-name="Standard">07-22 12:23:39.447 <text:s/>1035 14542 D CCodecConfig: <text:s text:c="2"/>c2::u32 coded.pl.profile = 20481</text:p>
      <text:p text:style-name="Standard">07-22 12:23:39.447 <text:s/>1035 14542 D CCodecConfig: <text:s text:c="2"/>c2::u32 coded.vui.color.matrix = 0</text:p>
      <text:p text:style-name="Standard">07-22 12:23:39.447 <text:s/>1035 14542 D CCodecConfig: <text:s text:c="2"/>c2::u32 coded.vui.color.primaries = 0</text:p>
      <text:p text:style-name="Standard">07-22 12:23:39.447 <text:s/>1035 14542 D CCodecConfig: <text:s text:c="2"/>c2::u32 coded.vui.color.range = 2</text:p>
      <text:p text:style-name="Standard">07-22 12:23:39.447 <text:s/>1035 14542 D CCodecConfig: <text:s text:c="2"/>c2::u32 coded.vui.color.transfer = 0</text:p>
      <text:p text:style-name="Standard">07-22 12:23:39.447 <text:s/>1035 14542 D CCodecConfig: <text:s text:c="2"/>c2::u32 default.color.matrix = 0</text:p>
      <text:p text:style-name="Standard">07-22 12:23:39.447 <text:s/>1035 14542 D CCodecConfig: <text:s text:c="2"/>c2::u32 default.color.primaries = 0</text:p>
      <text:p text:style-name="Standard">07-22 12:23:39.447 <text:s/>1035 14542 D CCodecConfig: <text:s text:c="2"/>c2::u32 default.color.range = 0</text:p>
      <text:p text:style-name="Standard">07-22 12:23:39.447 <text:s/>1035 14542 D CCodecConfig: <text:s text:c="2"/>c2::u32 default.color.transfer = 0</text:p>
      <text:p text:style-name="Standard">07-22 12:23:39.447 <text:s/>1035 14542 D CCodecConfig: <text:s text:c="2"/>c2::u32 input.buffers.max-size.value = 2097152</text:p>
      <text:p text:style-name="Standard">07-22 12:23:39.447 <text:s/>1035 14542 D CCodecConfig: <text:s text:c="2"/>c2::u32 input.delay.value = 0</text:p>
      <text:p text:style-name="Standard">07-22 12:23:39.447 <text:s/>1035 14542 D CCodecConfig: <text:s text:c="2"/>string input.media-type.value = "video/avc"</text:p>
      <text:p text:style-name="Standard"><text:soft-page-break/>07-22 12:23:39.447 <text:s/>1035 14542 D CCodecConfig: <text:s text:c="2"/>c2::u32 output.delay.value = 12</text:p>
      <text:p text:style-name="Standard">07-22 12:23:39.447 <text:s/>1035 14542 D CCodecConfig: <text:s text:c="2"/>string output.media-type.value = "video/raw"</text:p>
      <text:p text:style-name="Standard">07-22 12:23:39.447 <text:s/>1035 14542 D CCodecConfig: <text:s text:c="2"/>c2::u32 raw.color.matrix = 0</text:p>
      <text:p text:style-name="Standard">07-22 12:23:39.447 <text:s/>1035 14542 D CCodecConfig: <text:s text:c="2"/>c2::u32 raw.color.primaries = 0</text:p>
      <text:p text:style-name="Standard">07-22 12:23:39.447 <text:s/>1035 14542 D CCodecConfig: <text:s text:c="2"/>c2::u32 raw.color.range = 2</text:p>
      <text:p text:style-name="Standard">07-22 12:23:39.447 <text:s/>1035 14542 D CCodecConfig: <text:s text:c="2"/>c2::u32 raw.color.transfer = 0</text:p>
      <text:p text:style-name="Standard">07-22 12:23:39.447 <text:s/>1035 14542 D CCodecConfig: <text:s text:c="2"/>c2::u32 raw.crop.height = 239</text:p>
      <text:p text:style-name="Standard">07-22 12:23:39.447 <text:s/>1035 14542 D CCodecConfig: <text:s text:c="2"/>c2::u32 raw.crop.left = 0</text:p>
      <text:p text:style-name="Standard">07-22 12:23:39.447 <text:s/>1035 14542 D CCodecConfig: <text:s text:c="2"/>c2::u32 raw.crop.top = 0</text:p>
      <text:p text:style-name="Standard">07-22 12:23:39.447 <text:s/>1035 14542 D CCodecConfig: <text:s text:c="2"/>c2::u32 raw.crop.width = 319</text:p>
      <text:p text:style-name="Standard">07-22 12:23:39.447 <text:s/>1035 14542 D CCodecConfig: <text:s text:c="2"/>c2::float raw.hdr-static-info.master</text:p>
      <text:p text:style-name="Standard">07-22 12:23:39.447 <text:s/>1035 13390 D BufferPoolAccessor2.0: bufferpool2 0xb400007869e9d028 : 0(0 size) total buffers - 0(0 size) used buffers - 53/61 (recycle/alloc) - 8/112 (fetch/transfer)</text:p>
      <text:p text:style-name="Standard">07-22 12:23:39.447 <text:s/>1035 14542 W ColorUtils: expected specified color aspects (2:0:0:0)</text:p>
      <text:p text:style-name="Standard">07-22 12:23:39.448 <text:s/>1035 13390 D BufferPoolAccessor2.0: Destruction - bufferpool2 0xb400007869e9d028 cached: 0/0M, 0/0% in use; allocs: 61, 87% recycled; transfers: 112, 93% unfetched</text:p>
      <text:p text:style-name="Standard">07-22 12:23:39.448 <text:s/>1035 14541 I CCodecBufferChannel: [c2.android.aac.decoder#580] Created output block pool with allocatorID 16 =&gt; poolID 20 - OK</text:p>
      <text:p text:style-name="Standard">07-22 12:23:39.448 <text:s/>1035 14541 D CCodecBufferChannel: [c2.android.aac.decoder#580] Configured output block pool ids 20 =&gt; OK</text:p>
      <text:p text:style-name="Standard">07-22 12:23:39.448 <text:s/>1035 14538 D SurfaceUtils: disconnecting from surface 0xb4000078788de010, reason onConfigure</text:p>
      <text:p text:style-name="Standard">07-22 12:23:39.449 <text:s/>1035 14541 I CCodec <text:s/>: [c2.android.aac.decoder] state-&gt;set(RUNNING)</text:p>
      <text:p text:style-name="Standard">07-22 12:23:39.449 <text:s/>1035 14539 D MediaCodec: flushMediametrics</text:p>
      <text:p text:style-name="Standard">07-22 12:23:39.449 <text:s text:c="2"/>793 <text:s text:c="2"/>920 D C2MtkComponentStore: setDmaBufUsage: usage 5, flags 0, heapName mtk_mm for decoder.</text:p>
      <text:p text:style-name="Standard">07-22 12:23:39.449 <text:s/>1035 14539 D SurfaceUtils: connecting to surface 0xb4000078788de010, reason connectToSurface</text:p>
      <text:p text:style-name="Standard">07-22 12:23:39.450 <text:s/>1035 14539 I MediaCodec: [c2.mtk.avc.decoder] setting surface generation to 1059849</text:p>
      <text:p text:style-name="Standard">07-22 12:23:39.450 <text:s/>1035 14539 D SurfaceUtils: disconnecting from surface 0xb4000078788de010, reason connectToSurface(reconnect)</text:p>
      <text:p text:style-name="Standard">07-22 12:23:39.450 <text:s/>1035 14539 D SurfaceUtils: connecting to surface 0xb4000078788de010, reason connectToSurface(reconnect)</text:p>
      <text:p text:style-name="Standard">07-22 12:23:39.451 <text:s/>1035 14541 I CCodecBufferChannel: [c2.android.aac.decoder#580] 4 initial input buffers available</text:p>
      <text:p text:style-name="Standard">07-22 12:23:39.452 <text:s/>1092 14543 D SimpleC2Component: Using output block pool with poolID 20 =&gt; got 20 - 0</text:p>
      <text:p text:style-name="Standard">07-22 12:23:39.454 <text:s/>1035 14542 D CCodec <text:s/>: [c2.mtk.avc.decoder] buffers are bound to CCodec for this session</text:p>
      <text:p text:style-name="Standard">07-22 12:23:39.454 <text:s/>1035 14542 I CCodec <text:s/>: appPid(14433) width(1280) height(720)</text:p>
      <text:p text:style-name="Standard">07-22 12:23:39.455 <text:s/>1035 14542 D CCodecConfig: no c2 equivalents for durationUs</text:p>
      <text:p text:style-name="Standard">07-22 12:23:39.455 <text:s/>1035 14542 D CCodecConfig: no c2 equivalents for frame-count</text:p>
      <text:p text:style-name="Standard">07-22 12:23:39.455 <text:s/>1035 14542 D CCodecConfig: no c2 equivalents for track-id</text:p>
      <text:p text:style-name="Standard">07-22 12:23:39.455 <text:s/>1035 14542 D CCodecConfig: no c2 equivalents for track-fourcc</text:p>
      <text:p text:style-name="Standard">07-22 12:23:39.455 <text:s/>1035 14542 D CCodecConfig: no c2 equivalents for has-sdtp</text:p>
      <text:p text:style-name="Standard">07-22 12:23:39.455 <text:s/>1035 14542 D CCodecConfig: no c2 equivalents for language</text:p>
      <text:p text:style-name="Standard">07-22 12:23:39.455 <text:s/>1035 14542 D CCodecConfig: no c2 equivalents for display-width</text:p>
      <text:p text:style-name="Standard">07-22 12:23:39.455 <text:s/>1035 14542 D CCodecConfig: no c2 equivalents for display-height</text:p>
      <text:p text:style-name="Standard">07-22 12:23:39.455 <text:s/>1035 14542 D CCodecConfig: no c2 equivalents for csd-1</text:p>
      <text:p text:style-name="Standard">07-22 12:23:39.455 <text:s/>1035 14542 D CCodecConfig: no c2 equivalents for app-pid</text:p>
      <text:p text:style-name="Standard"><text:soft-page-break/>07-22 12:23:39.455 <text:s/>1035 14542 D CCodecConfig: no c2 equivalents for native-window</text:p>
      <text:p text:style-name="Standard">07-22 12:23:39.455 <text:s/>1035 14542 D CCodecConfig: no c2 equivalents for flags</text:p>
      <text:p text:style-name="Standard">07-22 12:23:39.456 <text:s text:c="2"/>793 <text:s text:c="2"/>920 V C2MtkVdec: OperatingRateSetter: OpeartingRate 30.000000</text:p>
      <text:p text:style-name="Standard">07-22 12:23:39.456 <text:s text:c="2"/>793 <text:s text:c="2"/>920 V C2MtkVdec: RealTimePrioritySetter: priority 0</text:p>
      <text:p text:style-name="Standard">07-22 12:23:39.456 <text:s text:c="2"/>793 <text:s text:c="2"/>920 D C2MtkVdec: (video/avc): MaxInputSizeSetter: 3145748 -&gt; 3145748 bytes, width 320, height 240</text:p>
      <text:p text:style-name="Standard">07-22 12:23:39.456 <text:s text:c="2"/>793 <text:s text:c="2"/>920 D C2MtkVdec: (video/avc): MaxInputSizeSetter: 3145748 -&gt; 3145748 bytes, width 1280, height 720</text:p>
      <text:p text:style-name="Standard">07-22 12:23:39.457 <text:s/>1035 14542 D CCodecConfig: c2 config diff is <text:s text:c="2"/>c2::i32 algo.priority.value = 0</text:p>
      <text:p text:style-name="Standard">07-22 12:23:39.457 <text:s/>1035 14542 D CCodecConfig: <text:s text:c="2"/>c2::float algo.rate.value = 30</text:p>
      <text:p text:style-name="Standard">07-22 12:23:39.457 <text:s/>1035 14542 D CCodecConfig: <text:s text:c="2"/>c2::float coded.frame-rate.value = 30</text:p>
      <text:p text:style-name="Standard">07-22 12:23:39.457 <text:s/>1035 14542 D CCodecConfig: <text:s text:c="2"/>c2::u32 coded.pl.level = 20489</text:p>
      <text:p text:style-name="Standard">07-22 12:23:39.457 <text:s/>1035 14542 D CCodecConfig: <text:s text:c="2"/>c2::u32 coded.pl.profile = 20482</text:p>
      <text:p text:style-name="Standard">07-22 12:23:39.457 <text:s/>1035 14542 D CCodecConfig: <text:s text:c="2"/>c2::u32 input.buffers.max-size.value = 3145748</text:p>
      <text:p text:style-name="Standard">07-22 12:23:39.457 <text:s/>1035 14542 D CCodecConfig: <text:s text:c="2"/>c2::u32 raw.pixel-format.value = 34</text:p>
      <text:p text:style-name="Standard">07-22 12:23:39.457 <text:s/>1035 14542 D CCodecConfig: <text:s text:c="2"/>c2::u32 raw.size.height = 720</text:p>
      <text:p text:style-name="Standard">07-22 12:23:39.457 <text:s/>1035 14542 D CCodecConfig: <text:s text:c="2"/>c2::u32 raw.size.width = 1280</text:p>
      <text:p text:style-name="Standard">07-22 12:23:39.458 <text:s/>1035 14542 W Codec2Client: query -- param skipped: index = 1107298332.</text:p>
      <text:p text:style-name="Standard">07-22 12:23:39.458 <text:s/>1035 14542 D CCodec <text:s/>: encoding statistics level = 0</text:p>
      <text:p text:style-name="Standard">07-22 12:23:39.458 <text:s/>1035 14542 D CCodec <text:s/>: setup formats input: AMessage(what = 0x00000000) = {</text:p>
      <text:p text:style-name="Standard">07-22 12:23:39.458 <text:s/>1035 14542 D CCodec <text:s/>: <text:s text:c="2"/>string mime = "video/avc"</text:p>
      <text:p text:style-name="Standard">07-22 12:23:39.458 <text:s/>1035 14542 D CCodec <text:s/>: <text:s text:c="2"/>int32_t width = 1280</text:p>
      <text:p text:style-name="Standard">07-22 12:23:39.458 <text:s/>1035 14542 D CCodec <text:s/>: <text:s text:c="2"/>int32_t profile = 2</text:p>
      <text:p text:style-name="Standard">07-22 12:23:39.458 <text:s/>1035 14542 D CCodec <text:s/>: <text:s text:c="2"/>int32_t priority = 0</text:p>
      <text:p text:style-name="Standard">07-22 12:23:39.458 <text:s/>1035 14542 D CCodec <text:s/>: <text:s text:c="2"/>int32_t frame-rate = 30</text:p>
      <text:p text:style-name="Standard">07-22 12:23:39.458 <text:s/>1035 14542 D CCodec <text:s/>: <text:s text:c="2"/>int32_t height = 720</text:p>
      <text:p text:style-name="Standard">07-22 12:23:39.458 <text:s/>1035 14542 D CCodec <text:s/>: <text:s text:c="2"/>int32_t level = 512</text:p>
      <text:p text:style-name="Standard">07-22 12:23:39.458 <text:s/>1035 14542 D CCodec <text:s/>: <text:s text:c="2"/>int32_t max-input-size = 3145748</text:p>
      <text:p text:style-name="Standard">07-22 12:23:39.458 <text:s/>1035 14542 D CCodec <text:s/>: <text:s text:c="2"/>Rect crop(0, 0, 318, 238)</text:p>
      <text:p text:style-name="Standard">07-22 12:23:39.458 <text:s/>1035 14542 D CCodec <text:s/>: }</text:p>
      <text:p text:style-name="Standard">07-22 12:23:39.458 <text:s/>1035 14542 D CCodec <text:s/>: setup formats output: AMessage(what = 0x00000000) = {</text:p>
      <text:p text:style-name="Standard">07-22 12:23:39.458 <text:s/>1035 14542 D CCodec <text:s/>: <text:s text:c="2"/>int32_t android._color-format = 2130708361</text:p>
      <text:p text:style-name="Standard">07-22 12:23:39.458 <text:s/>1035 14542 D CCodec <text:s/>: <text:s text:c="2"/>int32_t android._video-scaling = 1</text:p>
      <text:p text:style-name="Standard">07-22 12:23:39.458 <text:s/>1035 14542 D CCodec <text:s/>: <text:s text:c="2"/>int32_t sar-width = 1</text:p>
      <text:p text:style-name="Standard">07-22 12:23:39.458 <text:s/>1035 14542 D CCodec <text:s/>: <text:s text:c="2"/>int32_t color-standard = 4</text:p>
      <text:p text:style-name="Standard">07-22 12:23:39.458 <text:s/>1035 14542 D CCodec <text:s/>: <text:s text:c="2"/>int32_t color-range = 2</text:p>
      <text:p text:style-name="Standard">07-22 12:23:39.458 <text:s/>1035 14542 D CCodec <text:s/>: <text:s text:c="2"/>int32_t color-transfer = 3</text:p>
      <text:p text:style-name="Standard">07-22 12:23:39.458 <text:s/>1035 14542 D CCodec <text:s/>: <text:s text:c="2"/>int32_t android._dataspace = 259</text:p>
      <text:p text:style-name="Standard">07-22 12:23:39.458 <text:s/>1035 14542 D CCodec <text:s/>: <text:s text:c="2"/>int32_t width = 1280</text:p>
      <text:p text:style-name="Standard">07-22 12:23:39.458 <text:s/>1035 14542 D CCodec <text:s/>: <text:s text:c="2"/>int32_t rotation-degrees = 0</text:p>
      <text:p text:style-name="Standard">07-22 12:23:39.458 <text:s/>1035 14542 D CCodec <text:s/>: <text:s text:c="2"/>int32_t sar-height = 1</text:p>
      <text:p text:style-name="Standard">07-22 12:23:39.458 <text:s/>1035 14542 D CCodec <text:s/>: <text:s text:c="2"/>int32_t max-width = 320</text:p>
      <text:p text:style-name="Standard">07-22 12:23:39.458 <text:s/>1035 14542 D CCodec <text:s/>: <text:s text:c="2"/>int32_t max-height = 240</text:p>
      <text:p text:style-name="Standard">07-22 12:23:39.458 <text:s/>1035 14542 D CCodec <text:s/>: <text:s text:c="2"/>int32_t priority = 0</text:p>
      <text:p text:style-name="Standard">07-22 12:23:39.458 <text:s/>1035 14542 D CCodec <text:s/>: <text:s text:c="2"/>string mime = "video/raw"</text:p>
      <text:p text:style-name="Standard">07-22 12:23:39.458 <text:s/>1035 14542 D CCodec <text:s/>: <text:s text:c="2"/>Rect crop(0, 0, 318, 238)</text:p>
      <text:p text:style-name="Standard">07-22 12:23:39.458 <text:s/>1035 14542 D CCodec <text:s/>: <text:s text:c="2"/>Buffer hdr-static-info = {</text:p>
      <text:p text:style-name="Standard">07-22 12:23:39.458 <text:s/>1035 14542 D CCodec <text:s/>: <text:s text:c="4"/>00000000: <text:s/>00 00 00 00 00 00 00 00 <text:s/>00 00 00 00 00 00 00 00 <text:s/>................</text:p>
      <text:p text:style-name="Standard"><text:soft-page-break/>07-22 12:23:39.458 <text:s/>1035 14542 D CCodec <text:s/>: <text:s text:c="4"/>00000010: <text:s/>00 00 00 00 00 00 00 00 <text:s/>00 <text:s text:c="22"/>.........</text:p>
      <text:p text:style-name="Standard">07-22 12:23:39.458 <text:s/>1035 14542 D CCodec <text:s/>: <text:s text:c="2"/>}</text:p>
      <text:p text:style-name="Standard">07-22 12:23:39.458 <text:s/>1035 14542 D CCodec <text:s/>: <text:s text:c="2"/>int32_t frame-rate = 30</text:p>
      <text:p text:style-name="Standard">07-22 12:23:39.458 <text:s/>1035 14542 D CCodec <text:s/>: <text:s text:c="2"/>int32_t height = 720</text:p>
      <text:p text:style-name="Standard">07-22 12:23:39.458 <text:s/>1035 14542 D CCodec <text:s/>: <text:s text:c="2"/>int32_t color-format = 2130708361</text:p>
      <text:p text:style-name="Standard">07-22 12:23:39.458 <text:s/>1035 14542 D CCodec <text:s/>: }</text:p>
      <text:p text:style-name="Standard">07-22 12:23:39.458 <text:s/>1035 14542 I CCodecConfig: query failed after returning 18 values (BAD_INDEX)</text:p>
      <text:p text:style-name="Standard">07-22 12:23:39.459 <text:s/>1035 14542 D CCodecConfig: c2 config diff is <text:s text:c="2"/>c2::u32 raw.max-size.height = 720</text:p>
      <text:p text:style-name="Standard">07-22 12:23:39.459 <text:s/>1035 14542 D CCodecConfig: <text:s text:c="2"/>c2::u32 raw.max-size.width = 1280</text:p>
      <text:p text:style-name="Standard">07-22 12:23:39.462 <text:s/>1364 <text:s/>3980 D SehCodecSolutionService: updateMediaStatisticsData: (action=1@1986621044;category=2@1986621044;label=1936222260@1986621044)</text:p>
      <text:p text:style-name="Standard">07-22 12:23:39.462 <text:s/>1364 <text:s/>3980 D CodecSolution_MediaStatisticsData: MediaStatisticsData: action=1@1986621044;category=2@1986621044;label=1936222260@1986621044</text:p>
      <text:p text:style-name="Standard">07-22 12:23:39.462 <text:s/>1364 <text:s/>3980 D CodecSolution_MediaStatisticsData: Category.valueOf: 2</text:p>
      <text:p text:style-name="Standard">07-22 12:23:39.462 <text:s/>1364 <text:s/>3980 D CodecSolution_MediaStatisticsData: Action.valueOf: 1</text:p>
      <text:p text:style-name="Standard">07-22 12:23:39.462 <text:s/>1364 <text:s/>3980 D CodecSolution_MediaStatisticsData: Label.valueOf: 0x73686834</text:p>
      <text:p text:style-name="Standard">07-22 12:23:39.462 <text:s/>1364 <text:s/>3980 D CodecSolution_MediaStatisticsData: category: VDEC</text:p>
      <text:p text:style-name="Standard">07-22 12:23:39.462 <text:s/>1364 <text:s/>3980 D CodecSolution_MediaStatisticsData: action: INSTANTIATE</text:p>
      <text:p text:style-name="Standard">07-22 12:23:39.462 <text:s/>1364 <text:s/>3980 D CodecSolution_MediaStatisticsData: label: SEC_HW_H264</text:p>
      <text:p text:style-name="Standard">07-22 12:23:39.462 <text:s/>1364 <text:s/>1364 D SehCodecSolutionService: handleMessage : 900</text:p>
      <text:p text:style-name="Standard">07-22 12:23:39.462 <text:s/>1364 <text:s/>1364 D SehCodecSolutionService: event : VDEC</text:p>
      <text:p text:style-name="Standard">07-22 12:23:39.462 <text:s/>1364 <text:s/>1364 D CodecSolution_Logging: dma : true, feature: VDEC, extra: SEC_HW_H264, value: -1</text:p>
      <text:p text:style-name="Standard">07-22 12:23:39.462 <text:s/>1364 <text:s/>1364 D CodecSolution_Logging: insert diagmon log</text:p>
      <text:p text:style-name="Standard">07-22 12:23:39.462 <text:s/>1364 <text:s/>1364 D CodecSolution_Logging: permission granted</text:p>
      <text:p text:style-name="Standard">07-22 12:23:39.462 <text:s/>1364 <text:s/>1364 W ContextImpl: Calling a method in the system process without a qualified user: android.app.ContextImpl.sendBroadcast:1281 vendor.samsung.frameworks.codecsolution.Logging.insertDiagmonLog:13 vendor.samsung.frameworks.codecsolution.Logging.insertLog:6 vendor.samsung.frameworks.codecsolution.Logging.insertLog:1 vendor.samsung.frameworks.codecsolution.SehCodecSolutionService$1.handleMessage:24</text:p>
      <text:p text:style-name="Standard">07-22 12:23:39.464 <text:s/>1035 14539 I MediaCodec: MediaCodec will operate in async mode</text:p>
      <text:p text:style-name="Standard">07-22 12:23:39.464 <text:s/>1035 14538 D MediaCodec: keep callback message for reclaim</text:p>
      <text:p text:style-name="Standard">07-22 12:23:39.464 <text:s/>1035 14539 I CCodec <text:s/>: [c2.mtk.avc.decoder] state-&gt;set(STARTING)</text:p>
      <text:p text:style-name="Standard">07-22 12:23:39.464 <text:s/>3193 <text:s/>3193 W ContextImpl: Calling a method in the system process without a qualified user: android.app.ContextImpl.startService:1960 android.content.ContextWrapper.startService:842 android.content.ContextWrapper.startService:842 com.sec.android.diagmonagent.sa.receiver.CFLogReceiver.a:17 com.sec.android.diagmonagent.sa.receiver.CFLogReceiver.onReceive:40</text:p>
      <text:p text:style-name="Standard">07-22 12:23:39.465 <text:s text:c="2"/>793 <text:s text:c="2"/>920 D C2MtkComponent: [0xB4000073BF241200] start</text:p>
      <text:p text:style-name="Standard">07-22 12:23:39.471 <text:s text:c="2"/>793 14546 I mtkpower_client: perf_lock_acq, hdl:0, dur:0, num:2, tid:14546</text:p>
      <text:p text:style-name="Standard">07-22 12:23:39.474 <text:s/>1092 14543 I C2SoftAacDec: Reconfiguring decoder: 0-&gt;44100 Hz, 0-&gt;1 channels</text:p>
      <text:p text:style-name="Standard">07-22 12:23:39.475 <text:s text:c="2"/>793 14546 I mtkpower_client: Loaded mtkperf HAL 1.0 service</text:p>
      <text:p text:style-name="Standard">07-22 12:23:39.476 <text:s text:c="2"/>793 14546 I mtkpower_client: Loaded mtkperf HAL 1.1 service</text:p>
      <text:p text:style-name="Standard">07-22 12:23:39.476 <text:s text:c="2"/>793 14546 I mtkpower_client: Loaded mtkperf HAL 1.2 service</text:p>
      <text:p text:style-name="Standard">07-22 12:23:39.477 <text:s text:c="2"/>803 <text:s text:c="2"/>862 I libPowerHal: [perfLockAcq] idx:3 hdl:327 hint:-1 pid:793 tid:14546 duration:0 lock_user:c2@1.2-mediatek =&gt; ret_hdl:327</text:p>
      <text:p text:style-name="Standard"><text:soft-page-break/>07-22 12:23:39.477 <text:s text:c="2"/>803 <text:s text:c="2"/>862 I libPowerHal: [fpsgo_set_video_pid_thread] 1035, 0xb400007bf46be278</text:p>
      <text:p text:style-name="Standard">07-22 12:23:39.478 <text:s text:c="2"/>803 <text:s text:c="2"/>862 I libPowerHal: [PE] c2@1.2-mediatek update ONESHOT(set) cmd:2084000 param:1035</text:p>
      <text:p text:style-name="Standard">07-22 12:23:39.478 <text:s text:c="2"/>793 <text:s text:c="2"/>919 D C2MtkComponentStore: setDmaBufUsage: usage 5, flags 0, heapName mtk_mm for decoder.</text:p>
      <text:p text:style-name="Standard">07-22 12:23:39.478 <text:s text:c="2"/>793 14546 I mtkpower_client: ret_hdl:327</text:p>
      <text:p text:style-name="Standard">07-22 12:23:39.478 <text:s text:c="2"/>793 14546 D C2MtkVdec: [0xB4000073BF2416F8] setClientPid: perfLockAcq mFpsLockHandle 327 pid 1035</text:p>
      <text:p text:style-name="Standard">07-22 12:23:39.478 <text:s text:c="2"/>793 14546 D C2MtkComponent: [0xB4000073BF241240] setWorkflow: PROCESSED-&gt;COMPLETED</text:p>
      <text:p text:style-name="Standard">07-22 12:23:39.478 <text:s text:c="2"/>793 14546 D C2MtkComponent: [0xB4000073BF241240] setWorkflow: UNPROCESSED-&gt;PROCESSED</text:p>
      <text:p text:style-name="Standard">07-22 12:23:39.478 <text:s text:c="2"/>793 14546 D C2MtkVdec: [0xB4000073BF241200] RealTime: priority 0, operating rate 30.000000</text:p>
      <text:p text:style-name="Standard">07-22 12:23:39.479 <text:s text:c="2"/>793 14546 D C2MtkVdec: [0xB4000073BF241200] Picture size: width 1280, height 720</text:p>
      <text:p text:style-name="Standard">07-22 12:23:39.479 <text:s text:c="2"/>793 14546 D C2MtkVdec: [0xB4000073BF241200] Aligned size: width 1280, height 736</text:p>
      <text:p text:style-name="Standard">07-22 12:23:39.480 <text:s text:c="2"/>793 14546 D C2MtkVdec: [0xB4000073BF241200] VCodec started.</text:p>
      <text:p text:style-name="Standard">07-22 12:23:39.480 <text:s/>1035 14542 W Codec2Client: query -- param skipped: index = 1342179345.</text:p>
      <text:p text:style-name="Standard">07-22 12:23:39.481 <text:s/>1035 14542 W Codec2Client: query -- param skipped: index = 2415921170.</text:p>
      <text:p text:style-name="Standard">07-22 12:23:39.481 <text:s/>1035 14542 W Codec2Client: query -- param skipped: index = 1610614798.</text:p>
      <text:p text:style-name="Standard">07-22 12:23:39.481 <text:s/>1035 14542 D CCodecBufferChannel: [c2.mtk.avc.decoder#228] Created input block pool with allocatorID 16 =&gt; poolID 24 - OK (0)</text:p>
      <text:p text:style-name="Standard">07-22 12:23:39.481 <text:s/>1035 14542 I CCodecBufferChannel: [c2.mtk.avc.decoder#228] start: max output delay 19</text:p>
      <text:p text:style-name="Standard">07-22 12:23:39.482 <text:s/>1035 14541 D CCodecConfig: c2 config diff is <text:s text:c="2"/>c2::u32 raw.channel-mask.value = 4</text:p>
      <text:p text:style-name="Standard">07-22 12:23:39.482 <text:s/>1035 14542 D CCodecBufferChannel: [c2.mtk.avc.decoder#228] Query output surface allocator returned 0 params =&gt; BAD_INDEX (6)</text:p>
      <text:p text:style-name="Standard">07-22 12:23:39.482 <text:s/>1035 14542 I CCodecBufferChannel: [c2.mtk.avc.decoder#228] Created output block pool with allocatorID 18 =&gt; poolID 22 - OK</text:p>
      <text:p text:style-name="Standard">07-22 12:23:39.483 <text:s/>1035 14541 D CCodecBuffers: [c2.android.aac.decoder#580:Output[N]] popFromStashAndRegister: at 0us, output format changed to AMessage(what = 0x00000000) = {</text:p>
      <text:p text:style-name="Standard">07-22 12:23:39.483 <text:s/>1035 14541 D CCodecBuffers: <text:s text:c="2"/>int32_t aac-drc-album-mode = 0</text:p>
      <text:p text:style-name="Standard">07-22 12:23:39.483 <text:s/>1035 14541 D CCodecBuffers: <text:s text:c="2"/>int32_t aac-drc-boost-level = 127</text:p>
      <text:p text:style-name="Standard">07-22 12:23:39.483 <text:s/>1035 14541 D CCodecBuffers: <text:s text:c="2"/>int32_t aac-drc-cut-level = 127</text:p>
      <text:p text:style-name="Standard">07-22 12:23:39.483 <text:s/>1035 14541 D CCodecBuffers: <text:s text:c="2"/>int32_t aac-drc-effect-type = 3</text:p>
      <text:p text:style-name="Standard">07-22 12:23:39.483 <text:s/>1035 14541 D CCodecBuffers: <text:s text:c="2"/>int32_t aac-drc-output-loudness = -1</text:p>
      <text:p text:style-name="Standard">07-22 12:23:39.483 <text:s/>1035 14541 D CCodecBuffers: <text:s text:c="2"/>int32_t aac-encoded-target-level = -1</text:p>
      <text:p text:style-name="Standard">07-22 12:23:39.483 <text:s/>1035 14541 D CCodecBuffers: <text:s text:c="2"/>int32_t aac-max-output-channel_count = 8</text:p>
      <text:p text:style-name="Standard">07-22 12:23:39.483 <text:s/>1035 14541 D CCodecBuffers: <text:s text:c="2"/>int32_t aac-target-ref-level = 64</text:p>
      <text:p text:style-name="Standard">07-22 12:23:39.483 <text:s/>1035 14541 D CCodecBuffers: <text:s text:c="2"/>int32_t channel-count = 1</text:p>
      <text:p text:style-name="Standard">07-22 12:23:39.483 <text:s/>1035 14541 D CCodecBuffers: <text:s text:c="2"/>int32_t channel-mask = 4</text:p>
      <text:p text:style-name="Standard">07-22 12:23:39.483 <text:s/>1035 14541 D CCodecBuffers: <text:s text:c="2"/>int32_t max-output-channel-count = 8</text:p>
      <text:p text:style-name="Standard">07-22 12:23:39.483 <text:s/>1035 14541 D CCodecBuffers: <text:s text:c="2"/>string mime = "audio/raw"</text:p>
      <text:p text:style-name="Standard">07-22 12:23:39.483 <text:s/>1035 14541 D CCodecBuffers: <text:s text:c="2"/>int32_t sample-rate = 44100</text:p>
      <text:p text:style-name="Standard">07-22 12:23:39.483 <text:s/>1035 14541 D CCodecBuffers: <text:s text:c="2"/>int32_t encoder-delay = 0</text:p>
      <text:p text:style-name="Standard">07-22 12:23:39.483 <text:s/>1035 14541 D CCodecBuffers: <text:s text:c="2"/>int32_t encoder-padding = 0</text:p>
      <text:p text:style-name="Standard">07-22 12:23:39.483 <text:s/>1035 14541 D CCodecBuffers: <text:s text:c="2"/>int32_t android._config-pcm-encoding = 2</text:p>
      <text:p text:style-name="Standard">07-22 12:23:39.483 <text:s/>1035 14541 D CCodecBuffers: }</text:p>
      <text:p text:style-name="Standard"><text:soft-page-break/>07-22 12:23:39.483 <text:s text:c="2"/>793 <text:s text:c="2"/>920 D C2MtkComponentStore: setDmaBufUsage: usage 5, flags 0, heapName mtk_mm for decoder.</text:p>
      <text:p text:style-name="Standard">07-22 12:23:39.484 <text:s/>1035 14542 D CCodecBufferChannel: [c2.mtk.avc.decoder#228] Configured output block pool ids 22 =&gt; OK</text:p>
      <text:p text:style-name="Standard">07-22 12:23:39.484 <text:s/>1035 14537 I NuPlayerRenderer: openAudioSink: open AudioSink in NON-offload mode audioFormat : 1, flags : 8</text:p>
      <text:p text:style-name="Standard">07-22 12:23:39.484 <text:s/>1035 14537 V AudioSink: +++ close</text:p>
      <text:p text:style-name="Standard">07-22 12:23:39.484 <text:s/>1035 14542 D Codec2-OutputBufferQueue: remote graphic buffer migration 0/0</text:p>
      <text:p text:style-name="Standard">07-22 12:23:39.484 <text:s/>1035 14537 V AudioSink: --- close</text:p>
      <text:p text:style-name="Standard">07-22 12:23:39.485 <text:s text:c="2"/>824 <text:s/>1682 V APM_AudioPolicyManager: selectOutput new bestOutput 13 criteria 0 100 0 0 0 0 0 2</text:p>
      <text:p text:style-name="Standard">07-22 12:23:39.485 <text:s/>1035 14542 D Codec2Client: setOutputSurface -- generation=1059849 consumer usage=0x900</text:p>
      <text:p text:style-name="Standard">07-22 12:23:39.485 <text:s text:c="2"/>824 <text:s/>1682 V APM_AudioPolicyManager: selectOutput new bestOutput 21 criteria 0 100 0 0 0 1 0 0</text:p>
      <text:p text:style-name="Standard">07-22 12:23:39.485 <text:s text:c="2"/>824 <text:s/>1682 V APM_AudioPolicyManager: getOutput() stream 3 selected devices {AUDIO_DEVICE_OUT_SPEAKER, @:}, output 21</text:p>
      <text:p text:style-name="Standard">07-22 12:23:39.486 <text:s text:c="2"/>824 <text:s/>1682 V APM_AudioPolicyManager: selectOutput new bestOutput 13 criteria 0 100 0 0 0 0 0 2</text:p>
      <text:p text:style-name="Standard">07-22 12:23:39.486 <text:s text:c="2"/>824 <text:s/>1682 V APM_AudioPolicyManager: selectOutput new bestOutput 21 criteria 0 100 0 0 0 1 0 0</text:p>
      <text:p text:style-name="Standard">07-22 12:23:39.486 <text:s text:c="2"/>824 <text:s/>1682 V APM_AudioPolicyManager: getOutput() stream 3 selected devices {AUDIO_DEVICE_OUT_SPEAKER, @:}, output 21</text:p>
      <text:p text:style-name="Standard">07-22 12:23:39.488 <text:s text:c="2"/>824 <text:s/>1682 V APM_AudioPolicyManager: selectOutput new bestOutput 13 criteria 0 100 0 0 0 0 0 2</text:p>
      <text:p text:style-name="Standard">07-22 12:23:39.488 <text:s text:c="2"/>824 <text:s/>1682 V APM_AudioPolicyManager: selectOutput new bestOutput 21 criteria 0 100 0 0 0 1 0 0</text:p>
      <text:p text:style-name="Standard">07-22 12:23:39.488 <text:s text:c="2"/>824 <text:s/>1682 V APM_AudioPolicyManager: getOutput() stream 3 selected devices {AUDIO_DEVICE_OUT_SPEAKER, @:}, output 21</text:p>
      <text:p text:style-name="Standard">07-22 12:23:39.489 <text:s/>1035 14537 I NuPlayerRenderer: checkAudioSinkPcmMsSetting 500</text:p>
      <text:p text:style-name="Standard">07-22 12:23:39.489 <text:s/>1035 14537 V AudioSink: open(44100, 1, 0x1, 0x1, 0, 233 0x8)</text:p>
      <text:p text:style-name="Standard">07-22 12:23:39.489 <text:s text:c="2"/>824 <text:s/>1682 V APM_AudioPolicyManager: selectOutput new bestOutput 13 criteria 0 100 0 0 0 0 0 2</text:p>
      <text:p text:style-name="Standard">07-22 12:23:39.490 <text:s text:c="2"/>824 <text:s/>1682 V APM_AudioPolicyManager: selectOutput new bestOutput 21 criteria 0 100 0 0 0 1 0 0</text:p>
      <text:p text:style-name="Standard">07-22 12:23:39.491 <text:s text:c="2"/>824 <text:s/>1682 V APM_AudioPolicyManager: getOutput() stream 3 selected devices {AUDIO_DEVICE_OUT_SPEAKER, @:}, output 21</text:p>
      <text:p text:style-name="Standard">07-22 12:23:39.491 <text:s text:c="2"/>824 <text:s/>1682 V APM_AudioPolicyManager: selectOutput new bestOutput 13 criteria 0 100 0 0 0 0 0 2</text:p>
      <text:p text:style-name="Standard">07-22 12:23:39.491 <text:s text:c="2"/>824 <text:s/>1682 V APM_AudioPolicyManager: selectOutput new bestOutput 21 criteria 0 100 0 0 0 1 0 0</text:p>
      <text:p text:style-name="Standard">07-22 12:23:39.491 <text:s text:c="2"/>824 <text:s/>1682 V APM_AudioPolicyManager: getOutput() stream 3 selected devices {AUDIO_DEVICE_OUT_SPEAKER, @:}, output 21</text:p>
      <text:p text:style-name="Standard">07-22 12:23:39.492 <text:s/>1035 14537 V AudioSink: no track available to recycle</text:p>
      <text:p text:style-name="Standard">07-22 12:23:39.492 <text:s/>1035 14537 V AudioSink: creating new AudioTrack</text:p>
      <text:p text:style-name="Standard">07-22 12:23:39.493 <text:s text:c="2"/>793 <text:s text:c="2"/>920 D C2BqBuffer: local generation change 1059849 , bqId: 61989262983170 migrated buffers # 0</text:p>
      <text:p text:style-name="Standard">07-22 12:23:39.493 <text:s/>1035 14542 D Codec2Client: Surface configure completed</text:p>
      <text:p text:style-name="Standard">07-22 12:23:39.493 <text:s/>1035 14542 I CCodec <text:s/>: [c2.mtk.avc.decoder] state-&gt;set(RUNNING)</text:p>
      <text:p text:style-name="Standard">07-22 12:23:39.494 <text:s text:c="2"/>793 <text:s text:c="2"/>920 D C2MtkComponentStore: setDmaBufUsage: usage 5, flags 0, heapName mtk_mm for decoder.</text:p>
      <text:p text:style-name="Standard"><text:soft-page-break/>07-22 12:23:39.495 <text:s/>1035 14542 I CCodecBufferChannel: [c2.mtk.avc.decoder#228] 4 initial input buffers available</text:p>
      <text:p text:style-name="Standard">07-22 12:23:39.495 <text:s/>1035 14539 W ResourceManagerService: Ignoring request to add new resource entry with value &lt;= 0</text:p>
      <text:p text:style-name="Standard">07-22 12:23:39.495 <text:s/>1035 14539 I ResourceManagerService: addMediaInfo pid 14433, add (width 1280 height 720), lowPriority 0, allocated hw codec count, 1</text:p>
      <text:p text:style-name="Standard">07-22 12:23:39.495 <text:s text:c="2"/>824 <text:s/>1682 V APM_AudioPolicyManager: getOutputForAttrInt() attributes={ Content type: AUDIO_CONTENT_TYPE_MOVIE Usage: AUDIO_USAGE_MEDIA Source: AUDIO_SOURCE_INVALID Flags: 0x800 Tags: <text:s/>} stream=AUDIO_STREAM_MUSIC session 233 selectedDeviceId 0</text:p>
      <text:p text:style-name="Standard">07-22 12:23:39.495 <text:s/>1035 14539 I ResourceManagerService: getMediaResourceInfo (PID : 14433, clientID : -5476376629489702784, non-secure-codec/video-codec:[]:1, 1280x720 (fps:30) - sw codec : no, encoder : no componentName = c2.mtk.avc.decoder bitrate = 17000000)</text:p>
      <text:p text:style-name="Standard">07-22 12:23:39.495 <text:s/>1035 14541 I MediaCodec: setCodecState state(0), called in 6</text:p>
      <text:p text:style-name="Standard">07-22 12:23:39.495 10406 10423 V ResourceManagerHelper-JNI: JNIMediaResourceHelper::notify eventType : 1, ext1 : 0, ext2 : 0</text:p>
      <text:p text:style-name="Standard">07-22 12:23:39.495 <text:s/>1035 14539 I MediaCodec: setCodecState state(0), called in 6</text:p>
      <text:p text:style-name="Standard">07-22 12:23:39.495 10406 10423 V ResourceManagerHelper-JNI: notify eventType : 1, ext1 : 0, ext2 : 0</text:p>
      <text:p text:style-name="Standard">07-22 12:23:39.496 10406 10423 V ResourceManagerHelper-JNI: JNIMediaResourceHelper::notify eventType : 3, ext1 : 0, ext2 : 0</text:p>
      <text:p text:style-name="Standard">07-22 12:23:39.496 10406 10423 V ResourceManagerHelper-JNI: notify eventType : 3, ext1 : 0, ext2 : 0</text:p>
      <text:p text:style-name="Standard">07-22 12:23:39.496 10406 10458 I SemMediaResourceHelper: onAdd</text:p>
      <text:p text:style-name="Standard">07-22 12:23:39.496 10406 10458 I DrmMediaResourceHelper: onAdd size = 1</text:p>
      <text:p text:style-name="Standard">07-22 12:23:39.496 10406 10423 V ResourceManagerHelper-JNI: JNIMediaResourceHelper::notify eventType : 3, ext1 : 0, ext2 : 0</text:p>
      <text:p text:style-name="Standard">07-22 12:23:39.496 10406 10423 V ResourceManagerHelper-JNI: notify eventType : 3, ext1 : 0, ext2 : 0</text:p>
      <text:p text:style-name="Standard">07-22 12:23:39.496 10406 10458 I SemMediaResourceHelper: onState</text:p>
      <text:p text:style-name="Standard">07-22 12:23:39.496 10406 10458 I DrmMediaResourceHelper: onStateChanged size = 1</text:p>
      <text:p text:style-name="Standard">07-22 12:23:39.496 10406 10458 I DrmMediaResourceHelper: resource type: 2,,,isSecured : <text:s/>falseIsEncoder : falsegetCodecState : 1getpid : 14433</text:p>
      <text:p text:style-name="Standard">07-22 12:23:39.496 10406 10458 I SemMediaResourceHelper: onState</text:p>
      <text:p text:style-name="Standard">07-22 12:23:39.496 10406 10458 I DrmMediaResourceHelper: onStateChanged size = 1</text:p>
      <text:p text:style-name="Standard">07-22 12:23:39.496 <text:s/>1035 13390 D BufferPoolAccessor2.0: bufferpool2 0xb4000078771a9028 : 0(0 size) total buffers - 0(0 size) used buffers - 336/352 (recycle/alloc) - 19/245 (fetch/transfer)</text:p>
      <text:p text:style-name="Standard">07-22 12:23:39.496 <text:s/>1035 13390 D BufferPoolAccessor2.0: Destruction - bufferpool2 0xb4000078771a9028 cached: 0/0M, 0/0% in use; allocs: 352, 95% recycled; transfers: 245, 92% unfetched</text:p>
      <text:p text:style-name="Standard">07-22 12:23:39.496 <text:s/>1035 14532 V NuPlayer: updateLimitedFrameInterval already got LimitedFrameInterval(4000000)</text:p>
      <text:p text:style-name="Standard">07-22 12:23:39.496 10406 10458 I DrmMediaResourceHelper: resource type: 2,,,isSecured : <text:s/>falseIsEncoder : falsegetCodecState : 0getpid : 14433</text:p>
      <text:p text:style-name="Standard">07-22 12:23:39.496 <text:s/>1035 13390 D BufferPoolAccessor2.0: bufferpool2 0xb400007869e9d228 : 0(0 size) total buffers - 0(0 size) used buffers - 18/31 (recycle/alloc) - 13/31 (fetch/transfer)</text:p>
      <text:p text:style-name="Standard">07-22 12:23:39.496 <text:s/>1035 13390 D BufferPoolAccessor2.0: Destruction - bufferpool2 0xb400007869e9d228 cached: 0/0M, 0/0% in use; allocs: 31, 58% recycled; transfers: 31, 58% unfetched</text:p>
      <text:p text:style-name="Standard">07-22 12:23:39.497 <text:s/>1364 <text:s/>4444 V ResourceManagerHelper-JNI: JNIMediaResourceHelper::notify eventType : 1, ext1 : 0, ext2 : 0</text:p>
      <text:p text:style-name="Standard">07-22 12:23:39.497 <text:s/>1364 <text:s/>4444 V ResourceManagerHelper-JNI: notify eventType : 1, ext1 : 0, ext2 <text:soft-page-break/>: 0</text:p>
      <text:p text:style-name="Standard">07-22 12:23:39.497 <text:s/>3204 <text:s/>3204 I SemMediaResourceHelper: onAdd</text:p>
      <text:p text:style-name="Standard">07-22 12:23:39.497 <text:s/>1364 <text:s/>4444 V ResourceManagerHelper-JNI: JNIMediaResourceHelper::notify eventType : 3, ext1 : 0, ext2 : 0</text:p>
      <text:p text:style-name="Standard">07-22 12:23:39.497 <text:s/>1364 <text:s/>4444 V ResourceManagerHelper-JNI: notify eventType : 3, ext1 : 0, ext2 : 0</text:p>
      <text:p text:style-name="Standard">07-22 12:23:39.497 <text:s/>1364 <text:s/>4444 V ResourceManagerHelper-JNI: JNIMediaResourceHelper::notify eventType : 3, ext1 : 0, ext2 : 0</text:p>
      <text:p text:style-name="Standard">07-22 12:23:39.497 <text:s/>1364 <text:s/>4444 V ResourceManagerHelper-JNI: notify eventType : 3, ext1 : 0, ext2 : 0</text:p>
      <text:p text:style-name="Standard">07-22 12:23:39.497 <text:s/>3204 <text:s/>3204 I SemMediaResourceHelper: onState</text:p>
      <text:p text:style-name="Standard">07-22 12:23:39.497 <text:s/>1364 <text:s/>1630 I SemMediaResourceHelper: onAdd</text:p>
      <text:p text:style-name="Standard">07-22 12:23:39.497 <text:s/>3204 <text:s/>3204 I SemMediaResourceHelper: onState</text:p>
      <text:p text:style-name="Standard">07-22 12:23:39.497 <text:s/>1364 <text:s/>1630 I SemMediaResourceHelper: onState</text:p>
      <text:p text:style-name="Standard">07-22 12:23:39.497 <text:s/>1364 <text:s/>1630 I SemMediaResourceHelper: onState</text:p>
      <text:p text:style-name="Standard">07-22 12:23:39.497 <text:s/>3204 <text:s/>3204 I SemDvfsHyPerManager: acquire hyper - TABaseBoost/3204@19, type = 1090523139</text:p>
      <text:p text:style-name="Standard">07-22 12:23:39.498 <text:s text:c="2"/>798 <text:s text:c="2"/>841 I HYPER-HAL: [RequestManager.cpp]releaseLocked(): Released ID : 5195495</text:p>
      <text:p text:style-name="Standard">07-22 12:23:39.498 <text:s text:c="2"/>824 <text:s/>1682 V APM_AudioPolicyManager: getOutputForAttrInt() device {AUDIO_DEVICE_OUT_SPEAKER, @:}, sampling rate 44100, format 0x1, channel mask 0x1, flags 0x800008 stream AUDIO_STREAM_MUSIC</text:p>
      <text:p text:style-name="Standard">07-22 12:23:39.498 <text:s text:c="2"/>824 <text:s/>1682 V APM_AudioPolicyManager: selectOutput new bestOutput 13 criteria 0 100 0 0 0 0 4 2</text:p>
      <text:p text:style-name="Standard">07-22 12:23:39.498 <text:s text:c="2"/>824 <text:s/>1682 V APM_AudioPolicyManager: selectOutput new bestOutput 21 criteria 0 100 0 0 0 1 2 0</text:p>
      <text:p text:style-name="Standard">07-22 12:23:39.498 <text:s text:c="2"/>824 <text:s/>1682 V APM_AudioPolicyManager: getOutputForAttrInt returns output 21 selectedDeviceId 3</text:p>
      <text:p text:style-name="Standard">07-22 12:23:39.498 <text:s text:c="2"/>798 <text:s text:c="2"/>841 I HYPER-HAL: [RequestManager.cpp]releaseLocked(): Released ID : 5198720</text:p>
      <text:p text:style-name="Standard">07-22 12:23:39.498 <text:s text:c="2"/>824 <text:s/>1682 V APM_AudioPolicyManager: getOutputForAttr() returns output 21 requestedPortId 0 selectedDeviceId 3 for port ID 28</text:p>
      <text:p text:style-name="Standard">07-22 12:23:39.498 <text:s text:c="2"/>798 <text:s text:c="2"/>841 I HYPER-HAL: [RequestManager.cpp]acquire(): Acquired ID : 5195495 <text:s/>[3204 / 19] <text:s text:c="3"/>HINT : <text:s text:c="5"/>list : [TABoost / 0]</text:p>
      <text:p text:style-name="Standard">07-22 12:23:39.498 <text:s text:c="2"/>824 <text:s/>1682 I AudioFlinger: nonSecFlag 8, secFlag 800000, outputFlags 8</text:p>
      <text:p text:style-name="Standard">07-22 12:23:39.499 <text:s text:c="2"/>824 <text:s/>1682 D AudioFlinger: Client defaulted notificationFrames to 7524 for frameCount 22572</text:p>
      <text:p text:style-name="Standard">07-22 12:23:39.500 <text:s text:c="2"/>824 <text:s/>1682 D AF::TrackHandle: OpPlayAudio: track:63 usage:1 not muted</text:p>
      <text:p text:style-name="Standard">07-22 12:23:39.501 <text:s text:c="2"/>793 14546 D C2MtkComponent: [0xB4000073BF241200] Using output block pool with poolID 22 =&gt; got 22 - 0</text:p>
      <text:p text:style-name="Standard">07-22 12:23:39.501 <text:s text:c="2"/>793 14546 D C2MtkVdec: [0xB4000073BF241200] Using DEC block pool =&gt; got 22 - 0</text:p>
      <text:p text:style-name="Standard">07-22 12:23:39.501 <text:s text:c="2"/>793 14553 D C2MtkBufferManager: C2MtkBMFetchThread Start</text:p>
      <text:p text:style-name="Standard">07-22 12:23:39.501 <text:s text:c="2"/>793 14546 D C2MtkBufferManager: [0xB4000073BF264D20] C2MtkBufferManager, allocId:18</text:p>
      <text:p text:style-name="Standard">07-22 12:23:39.501 <text:s text:c="2"/>793 14546 D C2MtkVdecExt: [0xB4000073BDA14320] setBufferManager: bufferManager 0xb4000073bf264d20</text:p>
      <text:p text:style-name="Standard">07-22 12:23:39.501 <text:s text:c="2"/>793 14546 D C2MtkVdec: [0xB4000073BF241200] mBufferManager created.</text:p>
      <text:p text:style-name="Standard">07-22 12:23:39.501 <text:s text:c="2"/>793 14546 D C2MtkVdec: [0xB4000073BF241200] Output buffer: usage 1, ccUsage 1, DefaultWidth 320, DefaultHeight 240, format 32315679, ccFormat 32315659, BufferCount 1</text:p>
      <text:p text:style-name="Standard"><text:soft-page-break/>07-22 12:23:39.502 <text:s text:c="2"/>793 14546 D C2MtkBufferManager: [0xB4000073BF264D20] setCcBuffersParams Params: ((320,240) 0x32315659, total:1, type:1, mParamChanged:0)</text:p>
      <text:p text:style-name="Standard">07-22 12:23:39.502 <text:s text:c="2"/>824 <text:s/>1682 I AF::Track: setMixerOutConfig return default condition, mixer key 2002, thread key 402</text:p>
      <text:p text:style-name="Standard">07-22 12:23:39.502 <text:s text:c="2"/>793 14546 D C2MtkBufferManager: [0xB4000073BF264D20] mFetchLock by cancelAllBuffers</text:p>
      <text:p text:style-name="Standard">07-22 12:23:39.502 <text:s text:c="2"/>793 14546 D C2MtkBufferManager: [0xB4000073BF264D20] <text:s text:c="2"/>mBufferLock by cancelAllBuffers</text:p>
      <text:p text:style-name="Standard">07-22 12:23:39.502 <text:s text:c="2"/>793 14546 D C2MtkBufferManager: [0xB4000073BF264D20] cancelAllBuffers, Free all Buffers Done!</text:p>
      <text:p text:style-name="Standard">07-22 12:23:39.502 <text:s text:c="2"/>793 14546 D C2MtkBufferManager: [0xB4000073BF264D20] setBuffersParams Params: ((320,240) 0x32315679, total:1, type:1, mParamChanged:0)</text:p>
      <text:p text:style-name="Standard">07-22 12:23:39.502 <text:s text:c="2"/>793 14546 D C2MtkVdec: [0xB4000073BF241200] mSawInputCSD was set.</text:p>
      <text:p text:style-name="Standard">07-22 12:23:39.503 <text:s text:c="2"/>793 14546 D C2MtkVdec: [0xB4000073BF241200] mSawInputCSD was set.</text:p>
      <text:p text:style-name="Standard">07-22 12:23:39.504 <text:s/>1035 14537 V AudioSink: deleteRecycledTrack_l</text:p>
      <text:p text:style-name="Standard">07-22 12:23:39.504 <text:s/>1035 14537 V AudioSink: setVolume</text:p>
      <text:p text:style-name="Standard">07-22 12:23:39.504 <text:s/>1035 14537 D AudioTrack: setVolume(1.000000, 1.000000) pid : 14433</text:p>
      <text:p text:style-name="Standard">07-22 12:23:39.505 <text:s/>1035 14537 V AudioSink: updateTrack() DONE status 0</text:p>
      <text:p text:style-name="Standard">07-22 12:23:39.505 <text:s/>1035 14537 V AudioSink: setPlaybackRate(1.000000 1.000000 2 0)</text:p>
      <text:p text:style-name="Standard">07-22 12:23:39.505 <text:s/>1035 14537 V AudioSink: start</text:p>
      <text:p text:style-name="Standard">07-22 12:23:39.505 <text:s/>1035 14537 D AudioTrack: setVolume(1.000000, 1.000000) pid : 14433</text:p>
      <text:p text:style-name="Standard">07-22 12:23:39.505 <text:s/>1035 14537 I SAG_VOR_a64: VoiceActivityDetectionInit() Version Samsung VAD v3.0 a64 2020.06.22)</text:p>
      <text:p text:style-name="Standard">07-22 12:23:39.505 <text:s text:c="2"/>824 <text:s/>1682 I AF::Track: setMixerOutConfig return default condition, mixer key 2002, thread key 402</text:p>
      <text:p text:style-name="Standard">07-22 12:23:39.505 <text:s text:c="2"/>824 <text:s/>1682 I AudioPolicyEffectException: MySpaceHandler::checkDetachCondition media 1, ring 0, mp 1</text:p>
      <text:p text:style-name="Standard">07-22 12:23:39.506 <text:s text:c="2"/>824 <text:s/>1682 W AudioFlinger: The package name(android) provided does not correspond to the uid 1041</text:p>
      <text:p text:style-name="Standard">07-22 12:23:39.516 <text:s text:c="2"/>793 14544 D C2MtkVdec: [0xB4000073BF241200] FormatChange: width 1280, height 736, mColorFormat 0x7f000001, crop(Width 1280, Height 720, Left 0, Top 0, BufferCount 9 -&gt; 13)</text:p>
      <text:p text:style-name="Standard">07-22 12:23:39.516 <text:s text:c="2"/>793 14544 D C2MtkVdec: [0xB4000073BF241200] updateInputDelay: input delay was updated to 4</text:p>
      <text:p text:style-name="Standard">07-22 12:23:39.516 <text:s text:c="2"/>793 14544 D C2MtkVdec: CropSetter: old 319,239 : new 1280,720</text:p>
      <text:p text:style-name="Standard">07-22 12:23:39.516 <text:s text:c="2"/>793 14544 D C2MtkVdec: [0xB4000073BF241200] FormatChange: output delay was updated to 13</text:p>
      <text:p text:style-name="Standard">07-22 12:23:39.516 <text:s text:c="2"/>793 14544 D C2MtkVdec: [0xB4000073BF241200] NotifyEvent: getAlwaysColorConvertChecker_l: 1, isAlwaysCc: 0, isFirstAlwaysCcCheck: 1</text:p>
      <text:p text:style-name="Standard">07-22 12:23:39.516 <text:s text:c="2"/>793 14544 I DMABUFHEAPS: Using DMA-BUF heap named: mtk_mm</text:p>
      <text:p text:style-name="Standard">07-22 12:23:39.517 <text:s text:c="2"/>793 14544 D C2MtkBufferManager: [0xB4000073BF264D20] setCcBuffersParams Params: ((1280,720) 0x32315659, total:13, type:1, mParamChanged:0)</text:p>
      <text:p text:style-name="Standard">07-22 12:23:39.517 <text:s/>1035 14542 D CCodecConfig: c2 config diff is <text:s text:c="2"/>c2::u32 input.delay.value = 4</text:p>
      <text:p text:style-name="Standard">07-22 12:23:39.517 <text:s text:c="2"/>793 14544 D C2MtkBufferManager: [0xB4000073BF264D20] mFetchLock by cancelAllBuffers</text:p>
      <text:p text:style-name="Standard">07-22 12:23:39.517 <text:s text:c="2"/>793 14544 D C2MtkBufferManager: [0xB4000073BF264D20] <text:s text:c="2"/>mBufferLock by cancelAllBuffers</text:p>
      <text:p text:style-name="Standard">07-22 12:23:39.517 <text:s text:c="2"/>793 14544 D C2MtkBufferManager: [0xB4000073BF264D20] cancelAllBuffers, Free all Buffers Done!</text:p>
      <text:p text:style-name="Standard">07-22 12:23:39.518 <text:s text:c="2"/>793 14544 D C2MtkBufferManager: [0xB4000073BF264D20] setBuffersParams Params: ((1280,720) 0x7f000001, total:13, type:1, mParamChanged:0)</text:p>
      <text:p text:style-name="Standard">07-22 12:23:39.520 <text:s/>1035 14542 D CCodecConfig: c2 config diff is <text:s text:c="2"/>c2::u32 output.delay.value = <text:soft-page-break/>13</text:p>
      <text:p text:style-name="Standard">07-22 12:23:39.520 <text:s/>1035 14542 D CCodecConfig: <text:s text:c="2"/>c2::u32 raw.color.matrix = 1</text:p>
      <text:p text:style-name="Standard">07-22 12:23:39.520 <text:s/>1035 14542 D CCodecConfig: <text:s text:c="2"/>c2::u32 raw.color.primaries = 1</text:p>
      <text:p text:style-name="Standard">07-22 12:23:39.520 <text:s/>1035 14542 D CCodecConfig: <text:s text:c="2"/>c2::u32 raw.color.transfer = 3</text:p>
      <text:p text:style-name="Standard">07-22 12:23:39.520 <text:s/>1035 14542 I CCodecBufferChannel: [c2.mtk.avc.decoder#228] updating max output delay 20</text:p>
      <text:p text:style-name="Standard">07-22 12:23:39.521 <text:s/>1035 14542 D Codec2-OutputBufferQueue: set max dequeue count 20 from update</text:p>
      <text:p text:style-name="Standard">07-22 12:23:39.523 <text:s text:c="2"/>793 14544 I DMABUFHEAPS: Using DMA-BUF heap named: mtk_mm</text:p>
      <text:p text:style-name="Standard">07-22 12:23:39.525 <text:s text:c="2"/>793 14544 I DMABUFHEAPS: Using DMA-BUF heap named: mtk_mm</text:p>
      <text:p text:style-name="Standard">07-22 12:23:39.526 <text:s text:c="2"/>793 14544 D C2MtkVdec: [0xB4000073BF241200] CSD work returned: workId 1, mFrameIndex 0</text:p>
      <text:p text:style-name="Standard">07-22 12:23:39.527 <text:s text:c="2"/>793 14544 D C2MtkVdec: [0xB4000073BF241200] CSD work returned: workId 2, mFrameIndex 1</text:p>
      <text:p text:style-name="Standard">07-22 12:23:39.528 <text:s text:c="2"/>783 <text:s text:c="2"/>783 V EffectsFactory: EffectCreate() UUID: 1C91FCA0-664A-11E4-B8C2-0002A5D5C51B</text:p>
      <text:p text:style-name="Standard">07-22 12:23:39.528 <text:s text:c="2"/>793 14544 I DMABUFHEAPS: Using DMA-BUF heap named: mtk_mm</text:p>
      <text:p text:style-name="Standard">07-22 12:23:39.528 <text:s text:c="2"/>783 <text:s text:c="2"/>783 I EffectsFactory: EffectCreate() create_effect</text:p>
      <text:p text:style-name="Standard">07-22 12:23:39.528 <text:s text:c="2"/>783 <text:s text:c="2"/>783 V EffectsFactory: EffectGetSubEffects() UUID: 1C91FCA0-664A-11E4-B8C2-0002A5D5C51B</text:p>
      <text:p text:style-name="Standard">07-22 12:23:39.529 <text:s text:c="2"/>783 <text:s text:c="2"/>783 V EffectsFactory: EffectGetSubEffects: effect found in the list</text:p>
      <text:p text:style-name="Standard">07-22 12:23:39.529 <text:s text:c="2"/>783 <text:s text:c="2"/>783 V EffectsFactory: EffectGetSubEffects end - copied the sub effect structures</text:p>
      <text:p text:style-name="Standard">07-22 12:23:39.529 <text:s text:c="2"/>783 <text:s text:c="2"/>783 V EffectsFactory: EffectCreate() gInterface</text:p>
      <text:p text:style-name="Standard">07-22 12:23:39.529 <text:s text:c="2"/>783 <text:s text:c="2"/>783 V EffectsFactory: EffectCreate() created entry 0xf08528f0 with sub itfe 0xf1c98b40 in library proxy</text:p>
      <text:p text:style-name="Standard">07-22 12:23:39.531 <text:s text:c="2"/>793 14544 I DMABUFHEAPS: Using DMA-BUF heap named: mtk_mm</text:p>
      <text:p text:style-name="Standard">07-22 12:23:39.534 <text:s text:c="2"/>793 14544 I DMABUFHEAPS: Using DMA-BUF heap named: mtk_mm</text:p>
      <text:p text:style-name="Standard">07-22 12:23:39.539 <text:s text:c="2"/>793 14544 I DMABUFHEAPS: Using DMA-BUF heap named: mtk_mm</text:p>
      <text:p text:style-name="Standard">07-22 12:23:39.542 <text:s text:c="2"/>793 14544 I DMABUFHEAPS: Using DMA-BUF heap named: mtk_mm</text:p>
      <text:p text:style-name="Standard">07-22 12:23:39.543 <text:s text:c="2"/>783 <text:s text:c="2"/>783 D MySpaceEffect: MySpace EffectCreate start - session 233</text:p>
      <text:p text:style-name="Standard">07-22 12:23:39.543 <text:s text:c="2"/>783 <text:s text:c="2"/>783 D MySpaceEffect: MS EffectCreate - Allocating SessionNo 0 for SessionId 233</text:p>
      <text:p text:style-name="Standard">07-22 12:23:39.543 <text:s text:c="2"/>783 <text:s text:c="2"/>783 D MySpaceEffect: MS EffectCreate - This is the first effect in current sessionId 233 sessionNo 0</text:p>
      <text:p text:style-name="Standard">07-22 12:23:39.543 <text:s text:c="2"/>783 <text:s text:c="2"/>783 D MySpaceEffect: MySpaceEffect::MySpaceEffect ctor</text:p>
      <text:p text:style-name="Standard">07-22 12:23:39.544 <text:s text:c="2"/>783 <text:s text:c="2"/>783 D AudioSAEffectOffload: EffectCreate : effect_type:5</text:p>
      <text:p text:style-name="Standard">07-22 12:23:39.544 <text:s text:c="2"/>783 <text:s text:c="2"/>783 D MySpace : MySpace::Init, mSampleRate = 48000</text:p>
      <text:p text:style-name="Standard">07-22 12:23:39.544 <text:s text:c="2"/>783 <text:s text:c="2"/>783 I MySpace : SoundAlive_3DPosisiton_Factory Create</text:p>
      <text:p text:style-name="Standard">07-22 12:23:39.545 <text:s text:c="2"/>793 14544 I DMABUFHEAPS: Using DMA-BUF heap named: mtk_mm</text:p>
      <text:p text:style-name="Standard">07-22 12:23:39.546 <text:s text:c="2"/>793 14546 D C2MtkVdec: [0xB4000073BF241200] configUpdate(1280 x 720) with ts: 3</text:p>
      <text:p text:style-name="Standard">07-22 12:23:39.546 <text:s text:c="2"/>793 14546 D C2MtkVdec: [0xB4000073BF241200] updateRuntimeInfo: isTextureView 0, mConsumerUsage 2307, hasPostproc 0, width 1280, height 736, opRate 30.000000</text:p>
      <text:p text:style-name="Standard">07-22 12:23:39.547 <text:s text:c="2"/>793 14546 D C2MtkComponentStore: onRuntimeInfoUpdated[0xB4000073BF263120]: runtime info updated.</text:p>
      <text:p text:style-name="Standard">07-22 12:23:39.547 <text:s text:c="2"/>793 14546 D C2MtkComponentStore: onRuntimeInfoUpdated[0xB4000073BF263120]: valid, cUid 1013, cPid 1035, psDisabled 0, isCpuDemanding 0, cluster , minFreq</text:p>
      <text:p text:style-name="Standard">07-22 12:23:39.547 <text:s text:c="2"/>793 14546 D C2MtkComponentStore: onRuntimeInfoUpdated[0xB4000073BF263120]: power-saving mode. isHeavyLoading 0, <text:soft-page-break/>numOfValInst 1, psDisable 0</text:p>
      <text:p text:style-name="Standard">07-22 12:23:39.549 <text:s/>1035 14542 D CCodecConfig: c2 config diff is <text:s text:c="2"/>c2::u32 raw.crop.height = 720</text:p>
      <text:p text:style-name="Standard">07-22 12:23:39.549 <text:s/>1035 14542 D CCodecConfig: <text:s text:c="2"/>c2::u32 raw.crop.width = 1280</text:p>
      <text:p text:style-name="Standard">07-22 12:23:39.549 <text:s/>1035 14542 D CCodecConfig: <text:s text:c="2"/>c2::u32 raw.pixel-format.value = 2130706433</text:p>
      <text:p text:style-name="Standard">07-22 12:23:39.550 <text:s/>1035 14542 D CCodecBuffers: [c2.mtk.avc.decoder#228:2D-Output] popFromStashAndRegister: at 0us, output format changed to AMessage(what = 0x00000000) = {</text:p>
      <text:p text:style-name="Standard">07-22 12:23:39.550 <text:s/>1035 14542 D CCodecBuffers: <text:s text:c="2"/>int32_t android._color-format = 2130706433</text:p>
      <text:p text:style-name="Standard">07-22 12:23:39.550 <text:s/>1035 14542 D CCodecBuffers: <text:s text:c="2"/>int32_t android._video-scaling = 1</text:p>
      <text:p text:style-name="Standard">07-22 12:23:39.550 <text:s/>1035 14542 D CCodecBuffers: <text:s text:c="2"/>int32_t sar-width = 1</text:p>
      <text:p text:style-name="Standard">07-22 12:23:39.550 <text:s/>1035 14542 D CCodecBuffers: <text:s text:c="2"/>int32_t color-standard = 1</text:p>
      <text:p text:style-name="Standard">07-22 12:23:39.550 <text:s/>1035 14542 D CCodecBuffers: <text:s text:c="2"/>int32_t color-range = 2</text:p>
      <text:p text:style-name="Standard">07-22 12:23:39.550 <text:s/>1035 14542 D CCodecBuffers: <text:s text:c="2"/>int32_t color-transfer = 3</text:p>
      <text:p text:style-name="Standard">07-22 12:23:39.550 <text:s/>1035 14542 D CCodecBuffers: <text:s text:c="2"/>int32_t android._dataspace = 260</text:p>
      <text:p text:style-name="Standard">07-22 12:23:39.550 <text:s/>1035 14542 D CCodecBuffers: <text:s text:c="2"/>int32_t width = 1280</text:p>
      <text:p text:style-name="Standard">07-22 12:23:39.550 <text:s/>1035 14542 D CCodecBuffers: <text:s text:c="2"/>int32_t rotation-degrees = 0</text:p>
      <text:p text:style-name="Standard">07-22 12:23:39.550 <text:s/>1035 14542 D CCodecBuffers: <text:s text:c="2"/>int32_t sar-height = 1</text:p>
      <text:p text:style-name="Standard">07-22 12:23:39.550 <text:s/>1035 14542 D CCodecBuffers: <text:s text:c="2"/>int32_t max-width = 1280</text:p>
      <text:p text:style-name="Standard">07-22 12:23:39.550 <text:s/>1035 14542 D CCodecBuffers: <text:s text:c="2"/>int32_t max-height = 720</text:p>
      <text:p text:style-name="Standard">07-22 12:23:39.550 <text:s/>1035 14542 D CCodecBuffers: <text:s text:c="2"/>int32_t priority = 0</text:p>
      <text:p text:style-name="Standard">07-22 12:23:39.550 <text:s/>1035 14542 D CCodecBuffers: <text:s text:c="2"/>string mime = "video/raw"</text:p>
      <text:p text:style-name="Standard">07-22 12:23:39.550 <text:s/>1035 14542 D CCodecBuffers: <text:s text:c="2"/>Rect crop(0, 0, 1279, 719)</text:p>
      <text:p text:style-name="Standard">07-22 12:23:39.550 <text:s/>1035 14542 D CCodecBuffers: <text:s text:c="2"/>Buffer hdr-static-info = {</text:p>
      <text:p text:style-name="Standard">07-22 12:23:39.550 <text:s/>1035 14542 D CCodecBuffers: <text:s text:c="4"/>00000000: <text:s/>00 00 00 00 00 00 00 00 <text:s/>00 00 00 00 00 00 00 00 <text:s/>................</text:p>
      <text:p text:style-name="Standard">07-22 12:23:39.550 <text:s/>1035 14542 D CCodecBuffers: <text:s text:c="4"/>00000010: <text:s/>00 00 00 00 00 00 00 00 <text:s/>00 <text:s text:c="22"/>.........</text:p>
      <text:p text:style-name="Standard">07-22 12:23:39.550 <text:s/>1035 14542 D CCodecBuffers: <text:s text:c="2"/>}</text:p>
      <text:p text:style-name="Standard">07-22 12:23:39.550 <text:s/>1035 14542 D CCodecBuffers: <text:s text:c="2"/>int32_t frame-rate = 30</text:p>
      <text:p text:style-name="Standard">07-22 12:23:39.550 <text:s/>1035 14542 D CCodecBuffers: <text:s text:c="2"/>int32_t height = 720</text:p>
      <text:p text:style-name="Standard">07-22 12:23:39.550 <text:s/>1035 14542 D CCodecBuffers: <text:s text:c="2"/>int32_t color-format = 2130708361</text:p>
      <text:p text:style-name="Standard">07-22 12:23:39.550 <text:s/>1035 14542 D CCodecBuffers: }</text:p>
      <text:p text:style-name="Standard">07-22 12:23:39.551 <text:s/>1035 14532 V NuPlayer: updateVideoSize</text:p>
      <text:p text:style-name="Standard">07-22 12:23:39.551 <text:s/>1035 14532 V NuPlayer: Video output format changed to 1280 x 720 (crop: 1280 x 720 @ (0, 0))</text:p>
      <text:p text:style-name="Standard">07-22 12:23:39.551 <text:s/>1035 14532 V NuPlayer: Video display width and height are overridden to 1280 x 720</text:p>
      <text:p text:style-name="Standard">07-22 12:23:39.551 <text:s/>1035 14532 I NuPlayer: Create new Converter</text:p>
      <text:p text:style-name="Standard">07-22 12:23:39.551 <text:s/>1035 14532 I SecImageConverter: SecImageConverter</text:p>
      <text:p text:style-name="Standard">07-22 12:23:39.551 <text:s/>1035 14532 I SimgpResizer: Resizer</text:p>
      <text:p text:style-name="Standard">07-22 12:23:39.551 <text:s/>1035 14532 I SimgpResizer: SimgpResizer</text:p>
      <text:p text:style-name="Standard">07-22 12:23:39.551 <text:s/>1035 14532 W SecImageConverter: use crop info (1280 x 720) for stride and slice-height</text:p>
      <text:p text:style-name="Standard">07-22 12:23:39.551 <text:s/>1035 14532 I SecImageConverter: setColorFormat : OMX_COLOR_FormatAndroidOpaque(0x7f000789)</text:p>
      <text:p text:style-name="Standard">07-22 12:23:39.551 <text:s/>1035 14532 I YUVPlanarColorType: YUVPlanarType</text:p>
      <text:p text:style-name="Standard">07-22 12:23:39.551 <text:s/>1035 14532 V NuPlayer: updateLimitedFrameInterval already got LimitedFrameInterval(4000000)</text:p>
      <text:p text:style-name="Standard">07-22 12:23:39.551 <text:s/>1035 14532 V MediaPlayerService: [9] notify (5, 1280, 720)</text:p>
      <text:p text:style-name="Standard">07-22 12:23:39.551 <text:s text:c="2"/>793 14544 I DMABUFHEAPS: Using DMA-BUF heap named: mtk_mm</text:p>
      <text:p text:style-name="Standard">07-22 12:23:39.551 <text:s text:c="2"/>783 <text:s text:c="2"/>783 D MySpace : MySpace Initialize mPreset = 0</text:p>
      <text:p text:style-name="Standard">07-22 12:23:39.552 14433 14464 V MediaPlayerNative: message received msg=5, ext1=1280, ext2=720</text:p>
      <text:p text:style-name="Standard"><text:soft-page-break/>07-22 12:23:39.552 14433 14464 V MediaPlayerNative: New video size 1280 x 720</text:p>
      <text:p text:style-name="Standard">07-22 12:23:39.554 <text:s text:c="2"/>793 14544 I DMABUFHEAPS: Using DMA-BUF heap named: mtk_mm</text:p>
      <text:p text:style-name="Standard">07-22 12:23:39.557 <text:s text:c="2"/>783 <text:s text:c="2"/>783 D MySpace : MySpace::Init, mSampleRate = 48000</text:p>
      <text:p text:style-name="Standard">07-22 12:23:39.557 <text:s text:c="2"/>783 <text:s text:c="2"/>783 D MySpace : MySpace Initialize mPreset = 0</text:p>
      <text:p text:style-name="Standard">07-22 12:23:39.558 <text:s text:c="2"/>783 <text:s text:c="2"/>783 I MySpace : MySpace setDevice 2, 0</text:p>
      <text:p text:style-name="Standard">07-22 12:23:39.562 <text:s text:c="2"/>793 14544 I DMABUFHEAPS: Using DMA-BUF heap named: mtk_mm</text:p>
      <text:p text:style-name="Standard">07-22 12:23:39.566 <text:s text:c="2"/>824 <text:s/>1682 I AudioPolicyEffectException: MySpace setPreset fadein skip by no cmd</text:p>
      <text:p text:style-name="Standard">07-22 12:23:39.566 <text:s text:c="2"/>824 <text:s/>1682 V APM_AudioPolicyManager: startOutput portId 28</text:p>
      <text:p text:style-name="Standard">07-22 12:23:39.567 <text:s text:c="2"/>824 <text:s/>1682 V APM_AudioPolicyManager: startOutput() output 21, stream 3, session 233</text:p>
      <text:p text:style-name="Standard">07-22 12:23:39.567 <text:s text:c="2"/>824 <text:s/>1682 V APM_AudioPolicyManager: setBeaconMute(1) mBeaconMuteRefCount=2 mBeaconPlayingRefCount=0</text:p>
      <text:p text:style-name="Standard">07-22 12:23:39.567 <text:s text:c="2"/>824 <text:s/>1682 V APM_AudioPolicyManager: selectOutputForMusicEffects activeOnly 1 output 21 flags 0x00000008</text:p>
      <text:p text:style-name="Standard">07-22 12:23:39.567 <text:s text:c="2"/>824 <text:s/>1682 V APM_AudioPolicyManager: selectOutputForMusicEffects activeOnly 1 output 29 flags 0x00000004</text:p>
      <text:p text:style-name="Standard">07-22 12:23:39.567 <text:s text:c="2"/>824 <text:s/>1682 W AudioFlinger: moveEffectChain_l() effect chain for session 0 not on source thread 0xb4000073c8b17a80</text:p>
      <text:p text:style-name="Standard">07-22 12:23:39.567 <text:s text:c="2"/>824 <text:s/>1682 V APM_AudioPolicyManager: selectOutputForMusicEffects selected output 21</text:p>
      <text:p text:style-name="Standard">07-22 12:23:39.567 <text:s text:c="2"/>824 <text:s/>1682 V APM_AudioPolicyManager: getNewOutputDevices selected devices {AUDIO_DEVICE_OUT_SPEAKER, @:}</text:p>
      <text:p text:style-name="Standard">07-22 12:23:39.568 <text:s text:c="2"/>824 <text:s/>1682 V APM_AudioPolicyManager: setOutputDevices device {AUDIO_DEVICE_OUT_SPEAKER, @:} delayMs 0</text:p>
      <text:p text:style-name="Standard">07-22 12:23:39.568 <text:s text:c="2"/>824 <text:s/>1682 V APM_AudioPolicyManager: setOutputDevices() prevDevice {AUDIO_DEVICE_OUT_SPEAKER, @:}</text:p>
      <text:p text:style-name="Standard">07-22 12:23:39.569 <text:s text:c="2"/>824 <text:s/>1682 V APM_AudioPolicyManager: setOutputDevices changing device to {AUDIO_DEVICE_OUT_SPEAKER, @:}</text:p>
      <text:p text:style-name="Standard">07-22 12:23:39.571 <text:s text:c="2"/>793 14544 I DMABUFHEAPS: Using DMA-BUF heap named: mtk_mm</text:p>
      <text:p text:style-name="Standard">07-22 12:23:39.611 <text:s text:c="2"/>824 <text:s/>1347 D DlbDlbEffect: handle_EFFECT_CMD_SET_DEVICE(device=0x00000002)</text:p>
      <text:p text:style-name="Standard">07-22 12:23:39.611 <text:s text:c="2"/>824 <text:s/>1347 D DlbEffectContext: setDevice(00000002)</text:p>
      <text:p text:style-name="Standard">07-22 12:23:39.611 <text:s text:c="2"/>824 <text:s/>1347 D DlbEndpointParamCache: setDevice(device=0x00000002)</text:p>
      <text:p text:style-name="Standard">07-22 12:23:39.611 <text:s text:c="2"/>824 <text:s/>1347 D DlbDlbEffect: handle_EFFECT_CMD_SET_DEVICE(device=0x00000002)</text:p>
      <text:p text:style-name="Standard">07-22 12:23:39.611 <text:s text:c="2"/>824 <text:s/>1347 D DlbSpatializerEffectContext: setDevice(00000002)</text:p>
      <text:p text:style-name="Standard">07-22 12:23:39.611 <text:s text:c="2"/>824 <text:s/>1347 D DlbEndpointParamCache: setDevice(device=0x00000002)</text:p>
      <text:p text:style-name="Standard">07-22 12:23:39.611 <text:s text:c="2"/>824 <text:s/>1347 D DlbDlbEffect: handle_EFFECT_CMD_SET_DEVICE(device=0x00000002)</text:p>
      <text:p text:style-name="Standard">07-22 12:23:39.611 <text:s text:c="2"/>824 <text:s/>1347 D DlbEffectContext: setDevice(00000002)</text:p>
      <text:p text:style-name="Standard">07-22 12:23:39.611 <text:s text:c="2"/>824 <text:s/>1347 D DlbEndpointParamCache: setDevice(device=0x00000002)</text:p>
      <text:p text:style-name="Standard">07-22 12:23:39.611 <text:s text:c="2"/>824 <text:s/>1347 I AudioEffectExtendAction: setDevice_l empty address, empty name</text:p>
      <text:p text:style-name="Standard">07-22 12:23:39.611 <text:s text:c="2"/>824 <text:s/>1347 V VolumeMonitor_Energy_Effect: VM_setDevice() sessionId:-2101, device:0x0x2, isBtTypeHeadset:0</text:p>
      <text:p text:style-name="Standard">07-22 12:23:39.612 <text:s text:c="2"/>783 <text:s text:c="2"/>783 I MySpace : MySpace setDevice 2, 2</text:p>
      <text:p text:style-name="Standard">07-22 12:23:39.613 <text:s text:c="2"/>783 <text:s text:c="2"/>898 D AudioALSAHardware: +createAudioPatch() num_sources [1] , num_sinks [1], handle [0x8], current mAudioHalPatchVector size 4</text:p>
      <text:p text:style-name="Standard">07-22 12:23:39.613 <text:s text:c="2"/>783 <text:s text:c="2"/>898 D AudioALSAStreamManager: +setParameters(), IOport = 21, keyValuePairs = routing=2</text:p>
      <text:p text:style-name="Standard">07-22 12:23:39.613 <text:s text:c="2"/>783 <text:s text:c="2"/>898 D AudioALSAStreamManager: setParameters(), Send to <text:soft-page-break/>mStreamOutVector[1], flag 8</text:p>
      <text:p text:style-name="Standard">07-22 12:23:39.613 <text:s text:c="2"/>783 <text:s text:c="2"/>898 D AudioALSAStreamOut: updatePolicyDevice(), flag: 0x8, device: 0x2</text:p>
      <text:p text:style-name="Standard">07-22 12:23:39.613 <text:s text:c="2"/>783 <text:s text:c="2"/>898 D AudioALSAStreamManager: +routingOutputDevice(), streamOut : set reopen state : false</text:p>
      <text:p text:style-name="Standard">07-22 12:23:39.613 <text:s text:c="2"/>783 <text:s text:c="2"/>898 D AudioALSAStreamManager: +routingOutputDevice(), streamOut : set reopen state : false</text:p>
      <text:p text:style-name="Standard">07-22 12:23:39.613 <text:s text:c="2"/>783 <text:s text:c="2"/>898 D AudioALSAStreamManager: +routingOutputDevice(), streamOut : set reopen state : false</text:p>
      <text:p text:style-name="Standard">07-22 12:23:39.613 <text:s text:c="2"/>783 <text:s text:c="2"/>898 D AudioALSAStreamManager: +routingOutputDevice(), streamOut : set reopen state : false</text:p>
      <text:p text:style-name="Standard">07-22 12:23:39.613 <text:s text:c="2"/>783 <text:s text:c="2"/>898 W AudioALSAStreamManager: routingOutputDevice(), flag: 0x8, output_devices == current_output_devices(0x00000002), return</text:p>
      <text:p text:style-name="Standard">07-22 12:23:39.613 <text:s text:c="2"/>783 <text:s text:c="2"/>898 D AudioALSAHardware: -createAudioPatch() num_sources [1] , num_sinks [1], handle [0xc]</text:p>
      <text:p text:style-name="Standard">07-22 12:23:39.614 <text:s text:c="2"/>824 <text:s/>1347 D AudioFlinger: setCurDevice() 0x2</text:p>
      <text:p text:style-name="Standard">07-22 12:23:39.614 <text:s text:c="2"/>783 <text:s text:c="2"/>898 D AudioALSAStreamOut: getRecommendedLatencyModes()</text:p>
      <text:p text:style-name="Standard">07-22 12:23:39.614 <text:s text:c="2"/>824 <text:s/>1682 V APM_AudioPolicyManager: setOutputDevices() AF::createAudioPatch returned 0 patchHandle 100 num_sources 1 num_sinks 1</text:p>
      <text:p text:style-name="Standard">07-22 12:23:39.615 <text:s text:c="2"/>824 <text:s/>1682 V APM_AudioPolicyManager: checkAndSetVolume: output 21, stream 10, index 1, devices 0x2, volume 0.003162</text:p>
      <text:p text:style-name="Standard">07-22 12:23:39.616 <text:s text:c="2"/>824 <text:s/>1682 V APM_AudioPolicyManager: checkAndSetVolume: output 21, stream 4, index 11, devices 0x2, volume 0.223872</text:p>
      <text:p text:style-name="Standard">07-22 12:23:39.616 <text:s text:c="2"/>824 <text:s/>1682 V APM_AudioPolicyManager: checkAndSetVolume: output 21, stream 8, index 0, devices 0x2, volume 0.000000</text:p>
      <text:p text:style-name="Standard">07-22 12:23:39.619 <text:s text:c="2"/>824 <text:s/>1682 V APM_AudioPolicyManager: checkAndSetVolume: output 21, stream 3, index 0, devices 0x2, volume 0.000000</text:p>
      <text:p text:style-name="Standard">07-22 12:23:39.619 <text:s text:c="2"/>824 <text:s/>1682 V APM_AudioPolicyManager: checkAndSetVolume: output 21, stream 5, index 0, devices 0x2, volume 0.000000</text:p>
      <text:p text:style-name="Standard">07-22 12:23:39.619 <text:s text:c="2"/>824 <text:s/>1682 V APM_AudioPolicyManager: checkAndSetVolume: output 21, stream 2, index 0, devices 0x2, volume 0.000000</text:p>
      <text:p text:style-name="Standard">07-22 12:23:39.619 <text:s text:c="2"/>824 <text:s/>1682 V APM_AudioPolicyManager: checkAndSetVolume: output 21, stream 1, index 0, devices 0x2, volume 0.000000</text:p>
      <text:p text:style-name="Standard">07-22 12:23:39.621 <text:s text:c="2"/>824 <text:s/>1682 V APM_AudioPolicyManager: checkAndSetVolume: output 21, stream 9, index 0, devices 0x2, volume 0.000000</text:p>
      <text:p text:style-name="Standard">07-22 12:23:39.621 <text:s text:c="2"/>824 <text:s/>1682 V APM_AudioPolicyManager: checkAndSetVolume: output 21, stream 0, index 5, devices 0x2, volume 0.354813</text:p>
      <text:p text:style-name="Standard">07-22 12:23:39.622 <text:s text:c="2"/>824 <text:s/>1682 V APM_AudioPolicyManager: checkAndSetVolume: output 21, stream 11, index 7, devices 0x2, volume 0.089125</text:p>
      <text:p text:style-name="Standard">07-22 12:23:39.623 <text:s text:c="2"/>824 <text:s/>1682 V APM_AudioPolicyManager: checkAndSetVolume: output 21, stream 3, index 0, devices 0x2, volume 0.000000</text:p>
      <text:p text:style-name="Standard">07-22 12:23:39.625 <text:s text:c="2"/>824 <text:s/>1682 I AudioFlinger: updateStageIndex new -2102</text:p>
      <text:p text:style-name="Standard">07-22 12:23:39.630 <text:s text:c="2"/>824 <text:s/>1682 D audioserver: FGS Logger Transaction failed</text:p>
      <text:p text:style-name="Standard">07-22 12:23:39.630 <text:s text:c="2"/>824 <text:s/>1682 D audioserver: -129</text:p>
      <text:p text:style-name="Standard">07-22 12:23:39.631 <text:s/>1035 12978 V MediaPlayerService: [9] notify (10000, 21, 3)</text:p>
      <text:p text:style-name="Standard">07-22 12:23:39.631 14433 14478 V MediaPlayerNative: message received msg=10000, ext1=21, ext2=3</text:p>
      <text:p text:style-name="Standard">07-22 12:23:39.631 <text:s/>1035 14537 I MediaClock: setThreshold mThresholdTimeUsForAnchor(500000), mMinClockModificationTimeUs(40000), mMaxCorrectionTimeUs(30000)</text:p>
      <text:p text:style-name="Standard">07-22 12:23:39.631 <text:s/>1035 14537 I NuPlayerRenderer: onAudioSinkChanged() getPosition : 0</text:p>
      <text:p text:style-name="Standard">07-22 12:23:39.632 <text:s/>1035 14537 I MediaClock: setPlaybackRate rate : 0.000000</text:p>
      <text:p text:style-name="Standard"><text:soft-page-break/>07-22 12:23:39.632 <text:s/>1035 14537 I NuPlayerRenderer: onDrainAudioQueue() send kWhatPollingAudioStarted audio_out : 0</text:p>
      <text:p text:style-name="Standard">07-22 12:23:39.632 <text:s/>1035 14537 I NuPlayerRenderer: setAudioFirstAnchorTime mAudioFirstAnchorTimeMediaUs : -1, new mediaTimeUs : 23219</text:p>
      <text:p text:style-name="Standard">07-22 12:23:39.633 <text:s/>1035 14532 V MediaPlayerService: [9] notify (211, 0, 0)</text:p>
      <text:p text:style-name="Standard">07-22 12:23:39.634 <text:s/>1035 14532 V MediaPlayerService: [9] notify (211, 0, 0)</text:p>
      <text:p text:style-name="Standard">07-22 12:23:39.634 <text:s/>1035 14532 V NuPlayer: media rendering started</text:p>
      <text:p text:style-name="Standard">07-22 12:23:39.634 <text:s/>1035 14532 V MediaPlayerService: [9] notify (6, 0, 0)</text:p>
      <text:p text:style-name="Standard">07-22 12:23:39.634 <text:s/>1035 14532 I NuPlayer: MEDIA_INFO_RENDERING_START</text:p>
      <text:p text:style-name="Standard">07-22 12:23:39.634 14433 14478 V MediaPlayerNative: message received msg=211, ext1=0, ext2=0</text:p>
      <text:p text:style-name="Standard">07-22 12:23:39.634 <text:s/>1035 14532 V NuPlayer: setDecoderBooster enable = No</text:p>
      <text:p text:style-name="Standard">07-22 12:23:39.634 <text:s/>1035 14532 V MediaPlayerService: [9] notify (200, 3, 0)</text:p>
      <text:p text:style-name="Standard">07-22 12:23:39.634 14433 14478 V MediaPlayerNative: message received msg=211, ext1=0, ext2=0</text:p>
      <text:p text:style-name="Standard">07-22 12:23:39.634 14433 14478 V MediaPlayerNative: message received msg=6, ext1=0, ext2=0</text:p>
      <text:p text:style-name="Standard">07-22 12:23:39.634 14433 14478 V MediaPlayerNative: Received media started message</text:p>
      <text:p text:style-name="Standard">07-22 12:23:39.634 14433 14478 V MediaPlayerNative: message received msg=200, ext1=3, ext2=0</text:p>
      <text:p text:style-name="Standard">07-22 12:23:39.634 14433 14478 W MediaPlayerNative: info/warning (3, 0)</text:p>
      <text:p text:style-name="Standard">07-22 12:23:39.639 14433 14464 D BLASTBufferQueue: [SurfaceView[com.foxandsheep.nightynight3/com.unity3d.player.UnityPlayerActivity]@0#2](f:0,a:0) onFrameAvailable the first frame is available</text:p>
      <text:p text:style-name="Standard">07-22 12:23:39.640 14433 14464 D BLASTBufferQueue: [SurfaceView[com.foxandsheep.nightynight3/com.unity3d.player.UnityPlayerActivity]@0#2](f:0,a:1) acquireNextBufferLocked size=2340x1080 mFrameNumber=1 applyTransaction=true mTimestamp=947428822000 mPendingTransactions.size=0 graphicBufferId=61989262983175 transform=0</text:p>
      <text:p text:style-name="Standard">07-22 12:23:39.640 <text:s/>1035 14539 I MediaCodec: setCodecState state(1), called in 6</text:p>
      <text:p text:style-name="Standard">07-22 12:23:39.640 <text:s/>1364 <text:s/>3391 V ResourceManagerHelper-JNI: JNIMediaResourceHelper::notify eventType : 3, ext1 : 0, ext2 : 0</text:p>
      <text:p text:style-name="Standard">07-22 12:23:39.640 <text:s/>1364 <text:s/>3391 V ResourceManagerHelper-JNI: notify eventType : 3, ext1 : 0, ext2 : 0</text:p>
      <text:p text:style-name="Standard">07-22 12:23:39.641 10406 10423 V ResourceManagerHelper-JNI: JNIMediaResourceHelper::notify eventType : 3, ext1 : 0, ext2 : 0</text:p>
      <text:p text:style-name="Standard">07-22 12:23:39.641 <text:s/>3204 <text:s/>3204 I SemMediaResourceHelper: onState</text:p>
      <text:p text:style-name="Standard">07-22 12:23:39.641 10406 10423 V ResourceManagerHelper-JNI: notify eventType : 3, ext1 : 0, ext2 : 0</text:p>
      <text:p text:style-name="Standard">07-22 12:23:39.642 10406 10458 I SemMediaResourceHelper: onState</text:p>
      <text:p text:style-name="Standard">07-22 12:23:39.642 10406 10458 I DrmMediaResourceHelper: onStateChanged size = 1</text:p>
      <text:p text:style-name="Standard">07-22 12:23:39.642 10406 10458 I DrmMediaResourceHelper: resource type: 2,,,isSecured : <text:s/>falseIsEncoder : falsegetCodecState : 1getpid : 14433</text:p>
      <text:p text:style-name="Standard">07-22 12:23:39.642 <text:s text:c="2"/>798 <text:s text:c="2"/>841 I HYPER-HAL: [RequestManager.cpp]releaseLocked(): Released ID : 5195495</text:p>
      <text:p text:style-name="Standard">07-22 12:23:39.642 <text:s/>1364 <text:s/>1630 I SemMediaResourceHelper: onState</text:p>
      <text:p text:style-name="Standard">07-22 12:23:39.647 <text:s text:c="2"/>792 <text:s text:c="2"/>792 I hwcomposer: [DBQ] (q2:0xb4000078dc832c00) Buffer queue is created with size(3), m_id(100), q2</text:p>
      <text:p text:style-name="Standard">07-22 12:23:39.647 <text:s text:c="2"/>792 <text:s text:c="2"/>792 I hwcomposer: [DBQ] (q2:0xb4000078dc832c00) Reallocate Slot(0), pool(0 -&gt; -1113504992) size(0 -&gt; 5054400) secure(0 -&gt; 0)</text:p>
      <text:p text:style-name="Standard">07-22 12:23:39.649 <text:s text:c="2"/>792 <text:s text:c="2"/>792 I hwcomposer: [DBQ] (q2:0xb4000078dc832c00) Alloc Slot(0), handle=0xb4000078dc851640 c=0 w=1080 h=2340 p=1088 ys=1088 vs=2340 f=268 sec=0 sh=0, usage=0x800</text:p>
      <text:p text:style-name="Standard"><text:soft-page-break/>07-22 12:23:39.649 <text:s text:c="2"/>792 <text:s/>1206 D PQ_HDR <text:s/>: DpAsyncBlit: in: job (881 35) (1280, 736, 40960, 20480, C12b, P1), sec0, flush 0 Buffer 440: plane=2 bufVA={0x26,0x26,0x0} bufMVA={0x0,0x0,0x0} bufSize={0xe6000,0x73000,0x0} proxy={0xb4000078dc87c1e0,0x0,0x0}fence=-1</text:p>
      <text:p text:style-name="Standard">07-22 12:23:39.649 <text:s text:c="2"/>792 <text:s/>1206 D PQ_HDR <text:s/>: DpAsyncBlit: out0: (756, 1386, 2176, 0, C5, P1), misc: (X:0, Y:0, R:90, F:0, S:1, A:0, D:0), sec0, flush 0 Buffer 440: plane=1 bufVA={0x3c,0x0,0x0} bufMVA={0x0,0x0,0x0} bufSize={0x4db200,0x0,0x0} proxy={0xb4000078dc87c240,0x0,0x0}fence=-1</text:p>
      <text:p text:style-name="Standard">07-22 12:23:39.649 <text:s text:c="2"/>792 <text:s/>1206 D PQ_HDR <text:s/>: DpAsyncBlit: crop0: (0, 0, 1280, 720, 0, 0, 0, 0)</text:p>
      <text:p text:style-name="Standard">07-22 12:23:39.650 <text:s text:c="2"/>858 <text:s text:c="2"/>858 D SurfaceFlinger: Display 4627039422300187648 HWC layers:</text:p>
      <text:p text:style-name="Standard">07-22 12:23:39.650 <text:s text:c="2"/>858 <text:s text:c="2"/>858 D SurfaceFlinger: <text:s text:c="5"/>DEVICE | 0xb40000794f0e7500 | 0102 | 0x7f000001 <text:s text:c="2"/>| <text:s text:c="3"/>0.0 <text:s text:c="3"/>0.0 1280.0 <text:s/>720.0 | <text:s text:c="3"/>0 <text:s text:c="3"/>0 1080 2340 | SurfaceView[com.foxandsheep.nightyni[...]er.UnityPlayerActivity]@0(BLAST)#402</text:p>
      <text:p text:style-name="Standard">07-22 12:23:39.650 <text:s text:c="2"/>858 <text:s text:c="2"/>858 D SurfaceFlinger:</text:p>
      <text:p text:style-name="Standard">07-22 12:23:39.650 <text:s text:c="2"/>792 <text:s/>1206 W AAL <text:s text:c="4"/>: DpEngine_AAL: relay 1</text:p>
      <text:p text:style-name="Standard">07-22 12:23:39.651 <text:s text:c="2"/>858 <text:s/>1215 I SurfaceFlinger: NotifyHwcComposition(), id 0, mode 1</text:p>
      <text:p text:style-name="Standard">07-22 12:23:39.651 14433 14459 D ep.nightynight3: PlayerBase::stop() from IPlayer</text:p>
      <text:p text:style-name="Standard">07-22 12:23:39.651 14433 14459 D AudioTrack: stop(27): called with 34816 frames delivered</text:p>
      <text:p text:style-name="Standard">07-22 12:23:39.654 <text:s text:c="2"/>794 <text:s text:c="2"/>794 I SensorsHub: activate: handle 1 enable 0</text:p>
      <text:p text:style-name="Standard">07-22 12:23:39.654 <text:s text:c="2"/>794 <text:s text:c="2"/>794 I SensorsHub: type : 1, enable : 0</text:p>
      <text:p text:style-name="Standard">07-22 12:23:39.656 14433 14433 I SurfaceView@2ea0a76: onWindowVisibilityChanged(8) false com.unity3d.player.a{2ea0a76 VFE...... ......ID 0,0-2340,1080 #7f050054 app:id/unitySurfaceView aid=1073741824} of ViewRootImpl@5e45802[UnityPlayerActivity]</text:p>
      <text:p text:style-name="Standard">07-22 12:23:39.656 14433 14433 I SurfaceView: 48892534 Changes: creating=false format=false size=false visible=true alpha=false hint=false visible=true left=false top=false z=false attached=true lifecycleStrategy=false</text:p>
      <text:p text:style-name="Standard">07-22 12:23:39.656 14433 14433 I SurfaceView@2ea0a76: 48892534 Cur surface: Surface(name=null)/@0x7a6c5b2</text:p>
      <text:p text:style-name="Standard">07-22 12:23:39.656 14433 14433 I SurfaceView@2ea0a76: pST: sr = Rect(0, 0 - 2340, 1080) sw = 2340 sh = 1080</text:p>
      <text:p text:style-name="Standard">07-22 12:23:39.656 14433 14433 I SurfaceView@2ea0a76: onSSPAndSRT: pl = 0 pt = 0 sx = 1.0 sy = 1.0</text:p>
      <text:p text:style-name="Standard">07-22 12:23:39.656 14433 14433 D SurfaceView@2ea0a76: 48892534 performSurfaceTransaction UI Thread position = [0, 0, 2340, 1080] surfaceSize = 2340x1080</text:p>
      <text:p text:style-name="Standard">07-22 12:23:39.656 14433 14433 I SurfaceView: 48892534 surfaceDestroyed</text:p>
      <text:p text:style-name="Standard">07-22 12:23:39.656 14433 14433 I SurfaceView@2ea0a76: surfaceDestroyed callback.size 1 #2 com.unity3d.player.a{2ea0a76 VFE...... ......ID 0,0-2340,1080 #7f050054 app:id/unitySurfaceView aid=1073741824}</text:p>
      <text:p text:style-name="Standard">07-22 12:23:39.657 14433 14433 D OpenGLRenderer: HWUI - treat SMPTE_170M as sRGB</text:p>
      <text:p text:style-name="Standard">07-22 12:23:39.658 14433 14433 I SurfaceView@2ea0a76: updateSurface: mVisible = false mSurface.isValid() = true</text:p>
      <text:p text:style-name="Standard">07-22 12:23:39.658 14433 14433 D BLASTBufferQueue: [SurfaceView[com.foxandsheep.nightynight3/com.unity3d.player.UnityPlayerActivity]@0#1](f:0,a:2) destructor()</text:p>
      <text:p text:style-name="Standard">07-22 12:23:39.658 14433 14433 D BufferQueueConsumer: [SurfaceView[com.foxandsheep.nightynight3/com.unity3d.player.UnityPlayerActivity]@0#1(BLAST Consumer)1](id:386100000001,api:0,p:-1,c:14433) disconnect</text:p>
      <text:p text:style-name="Standard">07-22 12:23:39.658 14433 14433 I SurfaceView@2ea0a76: releaseSurfaces: viewRoot = ViewRootImpl@5e45802[UnityPlayerActivity]</text:p>
      <text:p text:style-name="Standard">07-22 12:23:39.659 14433 14433 V SurfaceView@2ea0a76: Layout: x=0 y=0 w=2340 h=1080, frame=Rect(0, 0 - 2340, 1080)</text:p>
      <text:p text:style-name="Standard">07-22 12:23:39.659 14433 14433 I SurfaceView: 48892534 Detaching SV</text:p>
      <text:p text:style-name="Standard"><text:soft-page-break/>07-22 12:23:39.659 14433 14433 I SurfaceView: 48892534 Changes: creating=false format=false size=false visible=false alpha=false hint=false visible=false left=false top=false z=false attached=false lifecycleStrategy=false</text:p>
      <text:p text:style-name="Standard">07-22 12:23:39.659 14433 14558 W OpenGLRenderer: Surface doesn't have any previously queued frames, nothing to readback from</text:p>
      <text:p text:style-name="Standard">07-22 12:23:39.659 14433 14433 I SurfaceView@2ea0a76: onDetachedFromWindow: tryReleaseSurfaces()</text:p>
      <text:p text:style-name="Standard">07-22 12:23:39.659 14433 14433 I SurfaceView@2ea0a76: releaseSurfaces: viewRoot = ViewRootImpl@5e45802[UnityPlayerActivity]</text:p>
      <text:p text:style-name="Standard">07-22 12:23:39.660 <text:s text:c="2"/>858 <text:s text:c="2"/>858 I Layer <text:s text:c="2"/>: id=393 removeFromCurrentState SurfaceView[com.foxandsheep.nightynight3/com.unity3d.player.UnityPlayerActivity]@0(BLAST)#393 (111)</text:p>
      <text:p text:style-name="Standard">07-22 12:23:39.660 <text:s text:c="2"/>858 <text:s text:c="2"/>858 I Layer <text:s text:c="2"/>: id=394 removeFromCurrentState Background for SurfaceView[com.foxandsheep.nightynight3/com.unity3d.player.UnityPlayerActivity]@0#394 (111)</text:p>
      <text:p text:style-name="Standard">07-22 12:23:39.660 <text:s text:c="2"/>858 <text:s text:c="2"/>858 I Layer <text:s text:c="2"/>: id=392 removeFromCurrentState SurfaceView[com.foxandsheep.nightynight3/com.unity3d.player.UnityPlayerActivity]@0#392 (111)</text:p>
      <text:p text:style-name="Standard">07-22 12:23:39.661 <text:s/>1364 <text:s/>3391 V WindowManager: rotationForOrientation(orient=SCREEN_ORIENTATION_USER_LANDSCAPE (11), last=ROTATION_90 (1)); user=ROTATION_0 (0)</text:p>
      <text:p text:style-name="Standard">07-22 12:23:39.661 <text:s/>1364 <text:s/>3391 D WindowManager: rotationForOrientation, orientationSource=ActivityRecord{2debe07 u0 com.foxandsheep.nightynight3/com.unity3d.player.UnityPlayerActivity t133}</text:p>
      <text:p text:style-name="Standard">07-22 12:23:39.661 <text:s text:c="2"/>858 <text:s text:c="2"/>858 I SurfaceFlinger: id=392 Removed SurfaceView[com.foxandsheep.nightynight3/com.unity3d.player.UnityPlayerActivity]@0#392 (111)</text:p>
      <text:p text:style-name="Standard">07-22 12:23:39.661 <text:s text:c="2"/>858 <text:s text:c="2"/>858 I SurfaceFlinger: id=394 Removed Background for SurfaceView[com.foxandsheep.nightynight3/com.unity3d.player.UnityPlayerActivity]@0#394 (111)</text:p>
      <text:p text:style-name="Standard">07-22 12:23:39.661 <text:s text:c="2"/>858 <text:s text:c="2"/>858 I SurfaceFlinger: id=393 Removed SurfaceView[com.foxandsheep.nightynight3/com.unity3d.player.UnityPlayerActivity]@0(BLAST)#393 (111)</text:p>
      <text:p text:style-name="Standard">07-22 12:23:39.662 <text:s/>1364 <text:s/>3391 V WindowManager: Computed rotation=ROTATION_90 (1) for display id=0 based on lastOrientation=SCREEN_ORIENTATION_USER_LANDSCAPE (11) and oldRotation=ROTATION_90 (1), caller=com.android.server.wm.DisplayRotation.updateOrientation:517 com.android.server.wm.DisplayContent.updateOrientation:2176 com.android.server.wm.DisplayContent.updateOrientation:2092 com.android.server.wm.DisplayContent.onDescendantOrientationChanged:2019 com.android.server.wm.WindowContainer.onDescendantOrientationChanged:1529 com.android.server.wm.DisplayArea.onDescendantOrientationChanged:181</text:p>
      <text:p text:style-name="Standard">07-22 12:23:39.663 <text:s/>1364 <text:s/>1380 V WindowManager: Relayout Window{39e9c9a u0 com.foxandsheep.nightynight3/com.unity3d.player.UnityPlayerActivity}: viewVisibility=0 req=2340x1080 ty=1 d0</text:p>
      <text:p text:style-name="Standard">07-22 12:23:39.665 <text:s/>1364 <text:s/>1380 D PowerManagerService: [api] acquire WakeLock SCREEN_BRIGHT_WAKE_LOCK <text:s text:c="7"/>'WindowManager/displayId:0' ON_AFTER_RELEASE (uid=1000 pid=1364 ws=WorkSource{10327 com.foxandsheep.nightynight3} displayId=0 lock=587d35f)</text:p>
      <text:p text:style-name="Standard">07-22 12:23:39.668 <text:s text:c="2"/>798 14452 I HYPER-HAL: [RequestManager.cpp]releaseLocked(): Released ID : 5179385</text:p>
      <text:p text:style-name="Standard">07-22 12:23:39.668 <text:s/>1364 <text:s/>1380 V WindowManager: Relayout hash=39e9c9a, pid=14433, syncId=-<text:soft-page-break/>1: mAttrs={(0,0)(fillxfill) sim={adjust=pan} layoutInDisplayCutoutMode=shortEdges ty=BASE_APPLICATION fmt=TRANSLUCENT wanim=0x10302fc sysuil=true</text:p>
      <text:p text:style-name="Standard">07-22 12:23:39.668 <text:s/>1364 <text:s/>1380 V WindowManager: <text:s text:c="2"/>fl=810580</text:p>
      <text:p text:style-name="Standard">07-22 12:23:39.668 <text:s/>1364 <text:s/>1380 V WindowManager: <text:s text:c="2"/>pfl=12008040</text:p>
      <text:p text:style-name="Standard">07-22 12:23:39.668 <text:s/>1364 <text:s/>1380 V WindowManager: <text:s text:c="2"/>vsysui=1707</text:p>
      <text:p text:style-name="Standard">07-22 12:23:39.668 <text:s/>1364 <text:s/>1380 V WindowManager: <text:s text:c="2"/>apr=LOW_PROFILE_BARS LIGHT_NAVIGATION_BARS</text:p>
      <text:p text:style-name="Standard">07-22 12:23:39.668 <text:s/>1364 <text:s/>1380 V WindowManager: <text:s text:c="2"/>bhv=SHOW_TRANSIENT_BARS_BY_SWIPE</text:p>
      <text:p text:style-name="Standard">07-22 12:23:39.668 <text:s/>1364 <text:s/>1380 V WindowManager: <text:s text:c="2"/>fitSides= naviIconColor=0</text:p>
      <text:p text:style-name="Standard">07-22 12:23:39.668 <text:s/>1364 <text:s/>1380 V WindowManager: <text:s text:c="2"/>sfl=100000}</text:p>
      <text:p text:style-name="Standard">07-22 12:23:39.669 14433 14433 I BLASTBufferQueue_Java: update, w= 2340 h= 1080 mName = ViewRootImpl@5e45802[UnityPlayerActivity] mNativeObject= 0xb400007de1affc80 sc.mNativeObject= 0xb400007de1bfaf0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39.669 14433 14433 I ViewRootImpl@5e45802[UnityPlayerActivity]: Relayout returned: old=(0,0,2340,1080) new=(0,0,2340,1080) relayoutAsync=false req=(2340,1080)0 dur=6 res=0x400 s={true 0xb400007ddf712800} ch=false seqId=1</text:p>
      <text:p text:style-name="Standard">07-22 12:23:39.669 14433 14433 I SurfaceView: 220373288 Changes: creating=false format=false size=true visible=false alpha=false hint=false visible=false left=true top=false z=false attached=true lifecycleStrategy=false</text:p>
      <text:p text:style-name="Standard">07-22 12:23:39.669 14433 14433 I SurfaceView@d22a128: 220373288 Cur surface: Surface(name=null)/@0x7523fe6</text:p>
      <text:p text:style-name="Standard">07-22 12:23:39.670 14433 14433 I BLASTBufferQueue_Java: update, w= 1920 h= 1080 mName = null mNativeObject= 0xb400007de1b49480 sc.mNativeObject= 0xb400007de1bfa180 format= 4 caller= android.view.SurfaceView.setBufferSize:1438 android.view.SurfaceView.performSurfaceTransaction:994 android.view.SurfaceView.updateSurface:1210 android.view.SurfaceView.setFrame:559 android.view.View.layout:25765 android.widget.FrameLayout.layoutChildren:332</text:p>
      <text:p text:style-name="Standard">07-22 12:23:39.670 14433 14433 I SurfaceView@d22a128: pST: sr = Rect(210, 0 - 2130, 1080) sw = 1920 sh = 1080</text:p>
      <text:p text:style-name="Standard">07-22 12:23:39.670 14433 14433 I SurfaceView@d22a128: onSSPAndSRT: pl = 210 pt = 0 sx = 1.0 sy = 1.0</text:p>
      <text:p text:style-name="Standard">07-22 12:23:39.670 14433 14433 D SurfaceView@d22a128: 220373288 performSurfaceTransaction UI Thread position = [210, 0, 2130, 1080] surfaceSize = 1920x1080</text:p>
      <text:p text:style-name="Standard">07-22 12:23:39.670 <text:s text:c="2"/>783 13820 D AudioALSAStreamOut: write(), flag 0x8, usePolicyDevice: 1, output_devices: 0x2 -&gt; latest policyDevice 0x2 (ori policyDevice 0x2)</text:p>
      <text:p text:style-name="Standard">07-22 12:23:39.670 <text:s text:c="2"/>783 13820 D AudioALSAStreamManager: +syncSharedOutDevice(), originDevice/routingSharedOutDevice: 0x2/0x2, mAudioMode: 0</text:p>
      <text:p text:style-name="Standard">07-22 12:23:39.670 <text:s text:c="2"/>783 13820 D AudioIEMsController: routing(+), cur out 0x0 in 0x0, hs 0, bt 0, usb 0, device 0x2, mask 0x1, on 0</text:p>
      <text:p text:style-name="Standard">07-22 12:23:39.670 <text:s text:c="2"/>783 13820 D AudioIEMsController: routing(-), cur out 0x0 in 0x0</text:p>
      <text:p text:style-name="Standard">07-22 12:23:39.670 <text:s text:c="2"/>783 13820 D AudioALSAStreamManager: getFactoryTestRouteMode(), misFactoryTestRouteMode = 0</text:p>
      <text:p text:style-name="Standard">07-22 12:23:39.670 <text:s text:c="2"/>783 13820 D AudioMTKGainController: setNormalVolume(), mSceneIndex = 0, stream 3, devices 0x2, index 0, mode 0x0, gainDevice 0x2</text:p>
      <text:p text:style-name="Standard">07-22 12:23:39.670 <text:s text:c="2"/>783 13820 D AudioALSAStreamOut: open(), flags 8</text:p>
      <text:p text:style-name="Standard">07-22 12:23:39.670 <text:s text:c="2"/>783 13820 D AudioALSAStreamManager: +createPlaybackHandler(), <text:soft-page-break/>mAudioMode = 0, output_devices = 0x2, isMixerOut = 0, isBypassAurisys = 0, flag = 8, isIEMsSource = 0, isIEMsOn = 0</text:p>
      <text:p text:style-name="Standard">07-22 12:23:39.670 <text:s text:c="2"/>783 13820 D AudioALSAStreamManager: needEnableVoip(), output_devices = 0x2, flags: 0x8, mAvailableOutputFlags: 0x1000e, enable: 0</text:p>
      <text:p text:style-name="Standard">07-22 12:23:39.670 <text:s text:c="2"/>783 13820 D AudioSpeechEnhanceInfo: IsAPDMNRTuningEnable(), 0</text:p>
      <text:p text:style-name="Standard">07-22 12:23:39.670 <text:s text:c="2"/>783 13820 D AudioALSAPlaybackHandlerMixer: open(+), source flag 8, mDevice = 0x2, buffer_size 16384, sample_rate 48000</text:p>
      <text:p text:style-name="Standard">07-22 12:23:39.670 <text:s text:c="2"/>783 13820 D AudioALSAPlaybackHandlerBase: CreateAurisysLibManager, ph type: 11, voip: 0, mAurisysScenario: 0</text:p>
      <text:p text:style-name="Standard">07-22 12:23:39.670 <text:s text:c="2"/>783 13820 D aurisys_utility: input dev: 0x80000080, fmt = 0x4, fs: 48000, max fs: 48000, ch: 2, max ch: 2, ch maks: 0x3, hw_info_mask: 0x0; output dev: 0x2, fmt = 0x4, fs: 48000, max fs: 48000, ch: 2, max ch: 2, ch maks: 0x3, hw_info_mask: 0x8; task_scene: 2, audio_mode: 0, stream_type: 3, output_flags: 0x8, input_source: 0, input_flags: 0x0; network_info: 0, enhancement_feature_mask: 0x0</text:p>
      <text:p text:style-name="Standard">07-22 12:23:39.670 <text:s text:c="2"/>783 13820 D AudioUtility: setupCustomInfoStr(), custom_info = "SetAudioCustomScene=;", (scene = , vol_level = -1, bt_codec = -1, gameChatMode = -1)</text:p>
      <text:p text:style-name="Standard">07-22 12:23:39.670 <text:s text:c="2"/>783 13820 D aurisys_utility: lib, working fs: 48000, fmt: 0x4, frame = 0, b_interleave = 1, num_ul_ref_buf_array = 0, num_dl_ref_buf_array = 0</text:p>
      <text:p text:style-name="Standard">07-22 12:23:39.670 <text:s text:c="2"/>783 13820 D aurisys_utility: dl in[type:2], ch: 2, ch_mask: 0x3, buf fs: 48000, buf content fs: 48000, fmt: 0x4; dl out[type:3], ch: 2, ch_mask: 0x3, buf fs: 48000, buf content fs: 48000, fmt: 0x4</text:p>
      <text:p text:style-name="Standard">07-22 12:23:39.670 <text:s text:c="2"/>783 13820 D aurisys_lib_handler: aurisys_arsi_parsing_param_file(), gProductInfo "platform=MT6835,device=a15x,model=SM-A156B", file_path "/vendor/etc/audio_param", enhancement_mode 0, param_buf_size 128, data_size 128, custom_info SetAudioCustomScene=;</text:p>
      <text:p text:style-name="Standard">07-22 12:23:39.670 <text:s text:c="2"/>783 13820 D aurisys_lib_handler: aurisys_arsi_create_handler(), lib_name aurisys_demo, 0xf1b23200, memory_size 876, arsi_handler 0xf13b4280, retval 0x0</text:p>
      <text:p text:style-name="Standard">07-22 12:23:39.670 <text:s text:c="2"/>783 13820 D aurisys_lib_handler: aurisys_arsi_create_handler(), arsi_query_process_unit_bytes, ul 4096, dl 4096, retval 0</text:p>
      <text:p text:style-name="Standard">07-22 12:23:39.670 <text:s text:c="2"/>783 13820 D aurisys_lib_manager: DL Lib, lib_name aurisys_demo, 0xf1b23200, sample_rate: 48000 =&gt; 48000, num_channels: 2 =&gt; 2, audio_format: 0x4 =&gt; 0x4, interleave: 1 =&gt; 1, frame: 0 =&gt; 0</text:p>
      <text:p text:style-name="Standard">07-22 12:23:39.670 <text:s text:c="2"/>783 13820 D aurisys_lib_manager: DL out, sample_rate: 48000 =&gt; 48000, num_channels: 2 =&gt; 2, audio_format: 0x4 =&gt; 0x4, interleave: 1 =&gt; 1, frame: 0 =&gt; 0</text:p>
      <text:p text:style-name="Standard">07-22 12:23:39.670 14433 14433 I SurfaceView@d22a128: updateSurface: mVisible = true mSurface.isValid() = true</text:p>
      <text:p text:style-name="Standard">07-22 12:23:39.670 14433 14433 I SurfaceView@d22a128: updateSurface: mSurfaceCreated = true surfaceChanged = false visibleChanged = false</text:p>
      <text:p text:style-name="Standard">07-22 12:23:39.670 <text:s text:c="2"/>783 13820 D audio_sw_mixer: sw_mixer_source_attach(), MIXER_PLAYBACK <text:s/>, name T_DEEP <text:s text:c="6"/>order 2 sz 16384 fmt 4 ch 2 rate 48000 latency_us 42666</text:p>
      <text:p text:style-name="Standard">07-22 12:23:39.670 14433 14433 I SurfaceView: 220373288 surfaceChanged -- format=4 w=1920 h=1080</text:p>
      <text:p text:style-name="Standard">07-22 12:23:39.670 <text:s text:c="2"/>783 13820 D audio_sw_mixer: sw_mixer_manager_create_path(), MIXER_PLAYBACK <text:s/>, path T_DEEP=&gt;T_PRIMARY <text:s text:c="2"/>, source: order 2 sz 16384 fmt 4 ch 2 rate 48000 latency_us 42666, target: order 4 sz 1024 fmt 1 ch 2 rate 48000 latency_us 5333</text:p>
      <text:p text:style-name="Standard">07-22 12:23:39.670 14433 14433 I SurfaceView@d22a128: surfaceChanged (1920,1080) 1 #5 android.view.SurfaceView{d22a128 V.E...... ......ID 210,0-2130,1080}</text:p>
      <text:p text:style-name="Standard">07-22 12:23:39.670 14433 14433 I SurfaceView: 220373288 surfaceRedrawNeeded</text:p>
      <text:p text:style-name="Standard">07-22 12:23:39.670 <text:s text:c="2"/>783 13820 D audio_sw_mixer: dump_path_list(), MIXER_PLAYBACK <text:s/>, T_FAST=&gt;T_PRIMARY <text:s text:c="2"/>[1024, 1, y] T_DEEP=&gt;T_PRIMARY <text:s text:c="2"/>[16384, 2, y]</text:p>
      <text:p text:style-name="Standard">07-22 12:23:39.670 <text:s text:c="2"/>783 13820 D AudioALSAPlaybackHandlerMixer: open(-), target flag 4, <text:soft-page-break/>mDevice 0x2, buffer_size 1024, frame_count 256, sample_rate 48000</text:p>
      <text:p text:style-name="Standard">07-22 12:23:39.671 <text:s text:c="2"/>783 13820 D AudioALSAStreamManager: setPlaybackStreamActive(), is_active = 1, stream_type = 3, mIsMusicStreamActive = 1</text:p>
      <text:p text:style-name="Standard">07-22 12:23:39.671 <text:s text:c="2"/>783 13820 D AudioALSAPlaybackHandlerMixer: setScreenState(), buffer_size 16384 =&gt; 1024</text:p>
      <text:p text:style-name="Standard">07-22 12:23:39.671 14433 14433 I SurfaceView: 220373288 finishedDrawing</text:p>
      <text:p text:style-name="Standard">07-22 12:23:39.671 14433 14433 V SurfaceView@d22a128: Layout: x=210 y=0 w=1920 h=1080, frame=Rect(0, 0 - 1920, 1080)</text:p>
      <text:p text:style-name="Standard">07-22 12:23:39.671 <text:s text:c="2"/>858 <text:s text:c="2"/>858 I BufferQueueDebug: [SurfaceView[com.foxandsheep.nightynight3/com.unity3d.player.UnityPlayerActivity]@0(BLAST)#393](this:0xb40000794b401ba0,id:-1,api:0,p:-1,c:858) onDestructor()</text:p>
      <text:p text:style-name="Standard">07-22 12:23:39.671 <text:s text:c="2"/>858 <text:s text:c="2"/>858 I Layer <text:s text:c="2"/>: id=393 Destroyed SurfaceView[com.foxandsheep.nightynight3/com.unity3d.player.UnityPlayerActivity]@0(BLAST)#393</text:p>
      <text:p text:style-name="Standard">07-22 12:23:39.671 <text:s text:c="2"/>858 <text:s text:c="2"/>858 I BufferQueueDebug: [Background for SurfaceView[com.foxandsheep.nightynight3/com.unity3d.player.UnityPlayerActivity]@0#394](this:0xb40000794b40bba0,id:-1,api:0,p:-1,c:858) onDestructor()</text:p>
      <text:p text:style-name="Standard">07-22 12:23:39.671 <text:s text:c="2"/>858 <text:s text:c="2"/>858 I Layer <text:s text:c="2"/>: id=394 Destroyed Background for SurfaceView[com.foxandsheep.nightynight3/com.unity3d.player.UnityPlayerActivity]@0#394</text:p>
      <text:p text:style-name="Standard">07-22 12:23:39.671 <text:s text:c="2"/>858 <text:s text:c="2"/>858 I BufferQueueDebug: [SurfaceView[com.foxandsheep.nightynight3/com.unity3d.player.UnityPlayerActivity]@0#392](this:0xb40000794b4a8ba0,id:-1,api:0,p:-1,c:858) onDestructor()</text:p>
      <text:p text:style-name="Standard">07-22 12:23:39.671 <text:s text:c="2"/>858 <text:s text:c="2"/>858 I Layer <text:s text:c="2"/>: id=392 Destroyed SurfaceView[com.foxandsheep.nightynight3/com.unity3d.player.UnityPlayerActivity]@0#392</text:p>
      <text:p text:style-name="Standard">07-22 12:23:39.676 <text:s text:c="2"/>792 <text:s text:c="2"/>792 I hwcomposer: [DBQ] (q2:0xb4000078dc832c00) Reallocate Slot(1), pool(0 -&gt; -1113504992) size(0 -&gt; 5054400) secure(0 -&gt; 0)</text:p>
      <text:p text:style-name="Standard">07-22 12:23:39.678 <text:s text:c="2"/>792 <text:s text:c="2"/>792 I hwcomposer: [DBQ] (q2:0xb4000078dc832c00) Alloc Slot(1), handle=0xb4000078dc852900 c=0 w=1080 h=2340 p=1088 ys=1088 vs=2340 f=268 sec=0 sh=0, usage=0x800</text:p>
      <text:p text:style-name="Standard">07-22 12:23:39.678 <text:s text:c="2"/>792 <text:s/>1206 D PQ_HDR <text:s/>: DpAsyncBlit: in: job (883 33) (1280, 736, 40960, 20480, C12b, P1), sec0, flush 0 Buffer 441: plane=2 bufVA={0x23,0x23,0x0} bufMVA={0x0,0x0,0x0} bufSize={0xe6000,0x73000,0x0} proxy={0xb4000078dc87c340,0x0,0x0}fence=-1</text:p>
      <text:p text:style-name="Standard">07-22 12:23:39.678 <text:s text:c="2"/>792 <text:s/>1206 D PQ_HDR <text:s/>: DpAsyncBlit: out0: (756, 1344, 2176, 0, C5, P1), misc: (X:0, Y:0, R:90, F:0, S:1, A:0, D:0), sec0, flush 0 Buffer 441: plane=1 bufVA={0x40,0x0,0x0} bufMVA={0x0,0x0,0x0} bufSize={0x4db200,0x0,0x0} proxy={0xb4000078dc87c380,0x0,0x0}fence=-1</text:p>
      <text:p text:style-name="Standard">07-22 12:23:39.678 <text:s text:c="2"/>792 <text:s/>1206 D PQ_HDR <text:s/>: DpAsyncBlit: crop0: (0, 0, 1280, 720, 0, 0, 0, 0)</text:p>
      <text:p text:style-name="Standard">07-22 12:23:39.679 <text:s text:c="2"/>792 <text:s/>1206 W AAL <text:s text:c="4"/>: DpEngine_AAL: relay 1</text:p>
      <text:p text:style-name="Standard">07-22 12:23:39.681 <text:s text:c="2"/>824 <text:s/>1347 I AudioMixer: create resampler src 44100, 1, dst 48000, 1, f 0x5, q 8</text:p>
      <text:p text:style-name="Standard">07-22 12:23:39.682 <text:s text:c="2"/>824 <text:s/>1347 I SoundAlive_SRC384 arch64: SoundAlive_SRC384() ID = 1 GID = 2</text:p>
      <text:p text:style-name="Standard">07-22 12:23:39.682 <text:s text:c="2"/>824 <text:s/>1347 I SoundAlive_SRC384 arch64: SoundAlive_SRC384: Instance 1 Init(outFs 7, InFs 7, chnum 0, outBW 0, inBW 0)</text:p>
      <text:p text:style-name="Standard">07-22 12:23:39.682 <text:s text:c="2"/>824 <text:s/>1347 I Samsung_SoundAlive_SRC arch64: SRC384 version Samsung SoundAlive SRC ver320 arch64 <text:s/>2021.08.04 (Cppref for ARM64, ver.300.c 32bit 07_10_2016 based)</text:p>
      <text:p text:style-name="Standard">07-22 12:23:39.682 14433 14433 D MediaRouter: onRestoreRoute() : route=RouteInfo{ name=Phone, description=null, status=null, category=RouteCategory{ name=System types=ROUTE_TYPE_LIVE_AUDIO ROUTE_TYPE_LIVE_VIDEO <text:s/>groupable=false }, <text:soft-page-break/>supportedTypes=ROUTE_TYPE_LIVE_AUDIO ROUTE_TYPE_LIVE_VIDEO , presentationDisplay=null }</text:p>
      <text:p text:style-name="Standard">07-22 12:23:39.682 <text:s text:c="2"/>824 <text:s/>1347 D SoundAliveResampler: [SoundAliveResampler] Init+++</text:p>
      <text:p text:style-name="Standard">07-22 12:23:39.682 <text:s text:c="2"/>824 <text:s/>1347 I SoundAlive_SRC384 arch64: SoundAlive_SRC384: Instance 1 Init(outFs 8, InFs 7, chnum 2, outBW 3, inBW 3)</text:p>
      <text:p text:style-name="Standard">07-22 12:23:39.682 14433 14433 V MediaRouter: Selecting route: RouteInfo{ name=Phone, description=null, status=null, category=RouteCategory{ name=System types=ROUTE_TYPE_LIVE_AUDIO ROUTE_TYPE_LIVE_VIDEO <text:s/>groupable=false }, supportedTypes=ROUTE_TYPE_LIVE_AUDIO ROUTE_TYPE_LIVE_VIDEO , presentationDisplay=null }</text:p>
      <text:p text:style-name="Standard">07-22 12:23:39.682 <text:s text:c="2"/>824 <text:s/>1347 I Samsung_SoundAlive_SRC arch64: SRC384 version Samsung SoundAlive SRC ver320 arch64 <text:s/>2021.08.04 (Cppref for ARM64, ver.300.c 32bit 07_10_2016 based)</text:p>
      <text:p text:style-name="Standard">07-22 12:23:39.683 <text:s/>1035 12978 V MediaPlayerService: [9] getRoutedDeviceId</text:p>
      <text:p text:style-name="Standard">07-22 12:23:39.683 <text:s/>1035 12978 V AudioSink: getRoutedDeviceId</text:p>
      <text:p text:style-name="Standard">07-22 12:23:39.685 <text:s/>1035 14537 D AudioTrack: getTimestamp_l(28): device stall time corrected using current time 947480324593</text:p>
      <text:p text:style-name="Standard">07-22 12:23:39.686 14433 14433 D MediaRouter: onRestoreRoute() : route=RouteInfo{ name=Phone, description=null, status=null, category=RouteCategory{ name=System types=ROUTE_TYPE_LIVE_AUDIO ROUTE_TYPE_LIVE_VIDEO <text:s/>groupable=false }, supportedTypes=ROUTE_TYPE_LIVE_AUDIO ROUTE_TYPE_LIVE_VIDEO , presentationDisplay=null }</text:p>
      <text:p text:style-name="Standard">07-22 12:23:39.686 14433 14433 V MediaRouter: Selecting route: RouteInfo{ name=Phone, description=null, status=null, category=RouteCategory{ name=System types=ROUTE_TYPE_LIVE_AUDIO ROUTE_TYPE_LIVE_VIDEO <text:s/>groupable=false }, supportedTypes=ROUTE_TYPE_LIVE_AUDIO ROUTE_TYPE_LIVE_VIDEO , presentationDisplay=null }</text:p>
      <text:p text:style-name="Standard">07-22 12:23:39.686 14433 14433 D InputMethodManagerUtils: startInputInner - Id : 0</text:p>
      <text:p text:style-name="Standard">07-22 12:23:39.686 14433 14433 I InputMethodManager: startInputInner - IInputMethodManagerGlobalInvoker.startInputOrWindowGainedFocus</text:p>
      <text:p text:style-name="Standard">07-22 12:23:39.687 <text:s/>1364 <text:s/>3391 D InputMethodManagerService: setWindowStateInner, windowToken=android.os.BinderProxy@b16cd45, state=ImeTargetWindowState{ imeToken null imeFocusChanged false hasEditorFocused false requestedImeVisible false imeDisplayId 0 softInputModeState STATE_UNSPECIFIED|ADJUST_PAN isStartInputByGainFocus false}</text:p>
      <text:p text:style-name="Standard">07-22 12:23:39.687 <text:s/>1364 <text:s/>3391 D InputMethodManagerService: mDesktopModeManager null!</text:p>
      <text:p text:style-name="Standard">07-22 12:23:39.687 <text:s/>1364 <text:s/>3391 V InputMethodManagerService: getDisplayIdOfInputMethodWindowToBeAdded: displayId=0</text:p>
      <text:p text:style-name="Standard">07-22 12:23:39.688 <text:s/>1364 <text:s/>3391 D InputMethodManagerService: isImeSwitcherDisabledPackage : false</text:p>
      <text:p text:style-name="Standard">07-22 12:23:39.688 <text:s text:c="2"/>858 <text:s text:c="2"/>858 I BufferQueueProducer: [FramebufferSurface](this:0xb40000797b0856d0,id:-1,api:1,p:858,c:858) queueBuffer: fps=16.17 dur=1607.47 max=956.33 min=6.70</text:p>
      <text:p text:style-name="Standard">07-22 12:23:39.689 <text:s/>1364 <text:s/>3391 D InputMethodManagerService: checkDisplayOfStartInputAndUpdateKeyboard: displayId=0, mFocusedDisplayId=0</text:p>
      <text:p text:style-name="Standard">07-22 12:23:39.689 <text:s/>1364 <text:s/>3391 D InputTransport: Input channel constructed: 'ClientS', fd=727</text:p>
      <text:p text:style-name="Standard">07-22 12:23:39.689 <text:s text:c="2"/>858 <text:s text:c="2"/>858 D SurfaceFlinger: Display 4627039422300187648 HWC layers:</text:p>
      <text:p text:style-name="Standard">07-22 12:23:39.689 <text:s text:c="2"/>858 <text:s text:c="2"/>858 D SurfaceFlinger: <text:s text:c="5"/>DEVICE | 0xb40000794f0e7500 | 0102 | 0x7f000001 <text:s text:c="2"/>| <text:s text:c="3"/>0.0 <text:s text:c="3"/>0.0 1280.0 <text:s/>720.0 | <text:s text:c="3"/>0 <text:s/>210 1080 2130 | SurfaceView[com.foxandsheep.nightyni[...]er.UnityPlayerActivity]@0(BLAST)#402</text:p>
      <text:p text:style-name="Standard">07-22 12:23:39.689 <text:s text:c="2"/>858 <text:s text:c="2"/>858 D SurfaceFlinger: <text:s text:c="5"/>CLIENT | 0xb40000794f0e8400 | 0100 | RGBA_8888 <text:s text:c="3"/>| <text:s text:c="3"/>0.0 <text:s text:c="3"/>0.0 2340.0 1080.0 | <text:s text:c="3"/>0 <text:s text:c="3"/>0 1080 2340 | <text:soft-page-break/>com.foxandsheep.nightynight3/com.uni[...]layer.UnityPlayerActivity$_14433#390</text:p>
      <text:p text:style-name="Standard">07-22 12:23:39.689 <text:s text:c="2"/>858 <text:s text:c="2"/>858 D SurfaceFlinger:</text:p>
      <text:p text:style-name="Standard">07-22 12:23:39.689 <text:s/>1364 <text:s/>3391 D InputTransport: Input channel destroyed: 'ClientS', fd=727</text:p>
      <text:p text:style-name="Standard">07-22 12:23:39.689 <text:s/>4827 <text:s/>4827 I HBD <text:s text:c="4"/>: HoneyBoardService onFinishInput</text:p>
      <text:p text:style-name="Standard">07-22 12:23:39.690 <text:s/>4827 <text:s/>4827 I HBD <text:s text:c="4"/>: a IC have been unbinding, <text:s/>RemoteInputConnection{idHash=#de7a10d}</text:p>
      <text:p text:style-name="Standard">07-22 12:23:39.690 <text:s/>4827 <text:s/>4827 I HBD <text:s text:c="4"/>: HoneyBoardService [PF_CL][onFinishInput] <text:s/>1 ms</text:p>
      <text:p text:style-name="Standard">07-22 12:23:39.690 <text:s/>4827 <text:s/>4827 I HBD <text:s text:c="4"/>: HoneyBoardService [IMI] onStartInput - caller pid : 14433 , caller uid : 10327</text:p>
      <text:p text:style-name="Standard">07-22 12:23:39.690 <text:s/>4827 <text:s/>4827 I HBD <text:s text:c="4"/>: k updateConfigs</text:p>
      <text:p text:style-name="Standard">07-22 12:23:39.690 <text:s/>4827 <text:s/>4827 I HBD <text:s text:c="4"/>: k isEnabledNightMode : false</text:p>
      <text:p text:style-name="Standard">07-22 12:23:39.690 <text:s/>4827 <text:s/>4827 I HBD <text:s text:c="4"/>: a IC have been binding, RemoteInputConnection{idHash=#de7a10d}</text:p>
      <text:p text:style-name="Standard">07-22 12:23:39.691 <text:s/>4827 <text:s/>4827 I HBD <text:s text:c="4"/>: h [EditorInputType]setPrivateImeOptionsToTable privateImeOptions ( null )</text:p>
      <text:p text:style-name="Standard">07-22 12:23:39.691 <text:s/>4827 <text:s/>4827 I HBD <text:s text:c="4"/>: b incognitoMode : false</text:p>
      <text:p text:style-name="Standard">07-22 12:23:39.691 <text:s/>4827 <text:s/>4827 I HBD <text:s text:c="4"/>: b needOff = true , isForceOff = false, isNullInputClass : true</text:p>
      <text:p text:style-name="Standard">07-22 12:23:39.692 <text:s/>4827 <text:s/>4827 I HBD <text:s text:c="4"/>: h getDefaultInputRange : UNKNOWN</text:p>
      <text:p text:style-name="Standard">07-22 12:23:39.692 <text:s/>4827 <text:s/>4827 I HBD <text:s text:c="4"/>: h getDefaultInputRange : UNKNOWN</text:p>
      <text:p text:style-name="Standard">07-22 12:23:39.692 <text:s/>4827 <text:s/>4827 I HBD <text:s text:c="4"/>: h getDefaultInputRange : UNKNOWN</text:p>
      <text:p text:style-name="Standard">07-22 12:23:39.693 <text:s text:c="2"/>858 <text:s text:c="2"/>858 D SurfaceFlinger: GPIS:: requestGPISForClientComposition</text:p>
      <text:p text:style-name="Standard">07-22 12:23:39.694 <text:s/>1035 12978 V NuPlayerDriver: getCurrentPosition(0xb400007877027b00) 23 (msec), at state 5</text:p>
      <text:p text:style-name="Standard">07-22 12:23:39.694 <text:s/>4827 <text:s/>4827 I HBD <text:s text:c="4"/>: b needOff = true , isForceOff = false, isNullInputClass : true</text:p>
      <text:p text:style-name="Standard">07-22 12:23:39.694 <text:s/>4827 <text:s/>4827 I HBD <text:s text:c="4"/>: b update cached prediction status : false</text:p>
      <text:p text:style-name="Standard">07-22 12:23:39.694 <text:s/>4827 <text:s/>4827 I HBD <text:s text:c="4"/>: h getDefaultInputRange : UNKNOWN</text:p>
      <text:p text:style-name="Standard">07-22 12:23:39.694 <text:s/>4827 <text:s/>4827 I HBD <text:s text:c="4"/>: a currentState : 0</text:p>
      <text:p text:style-name="Standard">07-22 12:23:39.694 <text:s/>4827 <text:s/>4827 I HBD <text:s text:c="4"/>: a [UpdatePolicy] [post] a: 0 cl: 1048576 kit: [0/6] vt: 4 ir: 1</text:p>
      <text:p text:style-name="Standard">07-22 12:23:39.696 <text:s/>4827 <text:s/>4827 I HBD <text:s text:c="4"/>: a [NRIC] resetNoResponseState</text:p>
      <text:p text:style-name="Standard">07-22 12:23:39.696 <text:s/>4827 <text:s/>4827 I HBD <text:s text:c="4"/>: b needOff = true , isForceOff = false, isNullInputClass : true</text:p>
      <text:p text:style-name="Standard">07-22 12:23:39.696 <text:s/>4827 <text:s/>4827 I HBD <text:s text:c="4"/>: b update cached prediction status : false</text:p>
      <text:p text:style-name="Standard">07-22 12:23:39.696 <text:s/>4827 <text:s/>4827 I HBD <text:s text:c="4"/>: b [AiWriter] setContact : com.foxandsheep.nightynight3</text:p>
      <text:p text:style-name="Standard">07-22 12:23:39.697 <text:s/>4827 <text:s/>4827 I HBD <text:s text:c="4"/>: HoneyBoardService [PF_OP][onStartInput] <text:s/>7 ms</text:p>
      <text:p text:style-name="Standard">07-22 12:23:39.707 <text:s/>1035 14537 D AudioTrack: getTimestamp_l(28): stale timestamp time corrected, currentTimeNanos: 743367589504 &lt; limitNs: 947215591670 &lt; mStartNs: 947300591670</text:p>
      <text:p text:style-name="Standard">07-22 12:23:39.707 <text:s/>1035 14537 W AudioTrack: getTimestamp_l(28): retrograde timestamp time corrected, 947215591670 &lt; 947497579670</text:p>
      <text:p text:style-name="Standard">07-22 12:23:39.713 <text:s text:c="2"/>824 <text:s/>1351 D audioserver: FGS Logger Transaction failed</text:p>
      <text:p text:style-name="Standard">07-22 12:23:39.713 <text:s text:c="2"/>824 <text:s/>1351 D audioserver: -129</text:p>
      <text:p text:style-name="Standard">07-22 12:23:39.714 <text:s text:c="2"/>824 <text:s/>1088 V APM_AudioPolicyManager: stopOutput portId 27</text:p>
      <text:p text:style-name="Standard">07-22 12:23:39.714 <text:s text:c="2"/>824 <text:s/>1088 V APM_AudioPolicyManager: stopOutput() output 29, stream 3, session 225</text:p>
      <text:p text:style-name="Standard">07-22 12:23:39.714 <text:s text:c="2"/>824 <text:s/>1088 V APM_AudioPolicyManager: setBeaconMute(1) mBeaconMuteRefCount=1 mBeaconPlayingRefCount=0</text:p>
      <text:p text:style-name="Standard">07-22 12:23:39.715 <text:s text:c="2"/>824 <text:s/>1088 V APM_AudioPolicyManager: getNewOutputDevices selected devices AUDIO_DEVICE_NONE</text:p>
      <text:p text:style-name="Standard"><text:soft-page-break/>07-22 12:23:39.715 <text:s text:c="2"/>824 <text:s/>1088 V APM_AudioPolicyManager: setOutputDevices device AUDIO_DEVICE_NONE delayMs 84</text:p>
      <text:p text:style-name="Standard">07-22 12:23:39.715 <text:s text:c="2"/>824 <text:s/>1088 V APM_AudioPolicyManager: setOutputDevices() prevDevice {AUDIO_DEVICE_OUT_SPEAKER, @:}</text:p>
      <text:p text:style-name="Standard">07-22 12:23:39.717 <text:s text:c="2"/>824 <text:s/>1088 V APM_AudioPolicyManager: setOutputDevices setting same device AUDIO_DEVICE_NONE or null device, force=0, patch handle=8</text:p>
      <text:p text:style-name="Standard">07-22 12:23:39.717 <text:s text:c="2"/>824 <text:s/>1088 V APM_AudioPolicyManager: getNewOutputDevices selected devices {AUDIO_DEVICE_OUT_SPEAKER, @:}</text:p>
      <text:p text:style-name="Standard">07-22 12:23:39.717 <text:s text:c="2"/>824 <text:s/>1088 V APM_AudioPolicyManager: setOutputDevices device {AUDIO_DEVICE_OUT_SPEAKER, @:} delayMs 84</text:p>
      <text:p text:style-name="Standard">07-22 12:23:39.717 <text:s text:c="2"/>824 <text:s/>1088 V APM_AudioPolicyManager: setOutputDevices() prevDevice {AUDIO_DEVICE_OUT_SPEAKER, @:}</text:p>
      <text:p text:style-name="Standard">07-22 12:23:39.718 <text:s text:c="2"/>824 <text:s/>1088 V APM_AudioPolicyManager: setOutputDevices setting same device {AUDIO_DEVICE_OUT_SPEAKER, @:} or null device, force=0, patch handle=6</text:p>
      <text:p text:style-name="Standard">07-22 12:23:39.719 <text:s text:c="2"/>824 <text:s/>1088 V APM_AudioPolicyManager: checkAndSetVolume: output 21, stream 10, index 1, devices 0x2, volume 0.003162</text:p>
      <text:p text:style-name="Standard">07-22 12:23:39.719 <text:s text:c="2"/>824 <text:s/>1088 V APM_AudioPolicyManager: checkAndSetVolume: output 21, stream 4, index 11, devices 0x2, volume 0.223872</text:p>
      <text:p text:style-name="Standard">07-22 12:23:39.719 <text:s text:c="2"/>824 <text:s/>1088 V APM_AudioPolicyManager: checkAndSetVolume: output 21, stream 8, index 0, devices 0x2, volume 0.000000</text:p>
      <text:p text:style-name="Standard">07-22 12:23:39.721 <text:s text:c="2"/>824 <text:s/>1088 V APM_AudioPolicyManager: checkAndSetVolume: output 21, stream 3, index 0, devices 0x2, volume 0.000000</text:p>
      <text:p text:style-name="Standard">07-22 12:23:39.721 <text:s text:c="2"/>824 <text:s/>1088 V APM_AudioPolicyManager: checkAndSetVolume: output 21, stream 5, index 0, devices 0x2, volume 0.000000</text:p>
      <text:p text:style-name="Standard">07-22 12:23:39.721 <text:s text:c="2"/>824 <text:s/>1088 V APM_AudioPolicyManager: checkAndSetVolume: output 21, stream 2, index 0, devices 0x2, volume 0.000000</text:p>
      <text:p text:style-name="Standard">07-22 12:23:39.721 <text:s text:c="2"/>824 <text:s/>1088 V APM_AudioPolicyManager: checkAndSetVolume: output 21, stream 1, index 0, devices 0x2, volume 0.000000</text:p>
      <text:p text:style-name="Standard">07-22 12:23:39.721 <text:s text:c="2"/>824 <text:s/>1088 V APM_AudioPolicyManager: checkAndSetVolume: output 21, stream 9, index 0, devices 0x2, volume 0.000000</text:p>
      <text:p text:style-name="Standard">07-22 12:23:39.722 <text:s text:c="2"/>824 <text:s/>1088 V APM_AudioPolicyManager: checkAndSetVolume: output 21, stream 0, index 5, devices 0x2, volume 0.354813</text:p>
      <text:p text:style-name="Standard">07-22 12:23:39.722 <text:s text:c="2"/>824 <text:s/>1088 V APM_AudioPolicyManager: checkAndSetVolume: output 21, stream 11, index 7, devices 0x2, volume 0.089125</text:p>
      <text:p text:style-name="Standard">07-22 12:23:39.723 <text:s text:c="2"/>824 <text:s/>1088 V APM_AudioPolicyManager: selectOutputForMusicEffects activeOnly 1 output 21 flags 0x00000008</text:p>
      <text:p text:style-name="Standard">07-22 12:23:39.723 <text:s text:c="2"/>824 <text:s/>1088 V APM_AudioPolicyManager: selectOutputForMusicEffects selected output 21</text:p>
      <text:p text:style-name="Standard">07-22 12:23:39.728 <text:s text:c="2"/>824 <text:s/>1347 D AudioFlinger: mixer(0xb4000073b1ddda00) throttle end: throttle time(17)</text:p>
      <text:p text:style-name="Standard">07-22 12:23:39.776 <text:s/>1035 14537 I NuPlayerRenderer: kWhatPollingAudioStarted clock running played_out : 39122 us, audio_out : 0 us, gap : 39122 us</text:p>
      <text:p text:style-name="Standard">07-22 12:23:39.776 <text:s/>1035 14537 I NuPlayerRenderer: kWhatPollingAudioStarted update nowMediaUs : 38125 us</text:p>
      <text:p text:style-name="Standard">07-22 12:23:39.776 <text:s/>1035 14537 I MediaClock: setPlaybackRate rate : 1.000000</text:p>
      <text:p text:style-name="Standard">07-22 12:23:39.776 <text:s/>1035 14537 I MediaClock: setSpeedAjust mSASpeed (0), mMinClockModificationTimeUs (40000)</text:p>
      <text:p text:style-name="Standard">07-22 12:23:39.776 <text:s/>1035 14532 V MediaPlayerService: [9] notify (211, 0, 0)</text:p>
      <text:p text:style-name="Standard">07-22 12:23:39.777 <text:s/>1035 14532 V MediaPlayerService: [9] notify (211, 0, 0)</text:p>
      <text:p text:style-name="Standard">07-22 12:23:39.777 14433 14464 V MediaPlayerNative: message received msg=211, ext1=0, ext2=0</text:p>
      <text:p text:style-name="Standard">07-22 12:23:39.777 14433 14464 V MediaPlayerNative: message received msg=211, ext1=0, <text:soft-page-break/>ext2=0</text:p>
      <text:p text:style-name="Standard">07-22 12:23:39.777 <text:s/>1035 14532 V MediaPlayerService: [9] notify (211, 0, 0)</text:p>
      <text:p text:style-name="Standard">07-22 12:23:39.777 14433 14464 V MediaPlayerNative: message received msg=211, ext1=0, ext2=0</text:p>
      <text:p text:style-name="Standard">07-22 12:23:39.786 <text:s text:c="2"/>792 <text:s text:c="2"/>792 I hwcomposer: [HWCDisplay] [Display_0 (type:1, mode:2)] fps:71.301750,dur:1023.82,max:113.71,min:7.47</text:p>
      <text:p text:style-name="Standard">07-22 12:23:39.787 <text:s text:c="2"/>792 <text:s text:c="2"/>792 I hwcomposer: [DBQ] (q2:0xb4000078dc832c00) Reallocate Slot(2), pool(0 -&gt; -1113504992) size(0 -&gt; 5054400) secure(0 -&gt; 0)</text:p>
      <text:p text:style-name="Standard">07-22 12:23:39.788 <text:s text:c="2"/>792 <text:s text:c="2"/>792 I hwcomposer: [DBQ] (q2:0xb4000078dc832c00) Alloc Slot(2), handle=0xb4000078dc851780 c=0 w=1080 h=2340 p=1088 ys=1088 vs=2340 f=268 sec=0 sh=0, usage=0x800</text:p>
      <text:p text:style-name="Standard">07-22 12:23:39.815 <text:s/>1364 <text:s/>3131 D AutoRotationHandler: inject auto rotation priority = 1.0</text:p>
      <text:p text:style-name="Standard">07-22 12:23:39.816 <text:s text:c="2"/>794 <text:s text:c="2"/>794 I SensorsHub: DeviceOrientation::injectSensorData: mode 1</text:p>
      <text:p text:style-name="Standard">07-22 12:23:40.191 <text:s/>1364 <text:s/>1393 D SGM:GameManager: identifyForegroundApp. com.foxandsheep.nightynight3, mCurrentUserId: 0, callerUserId: 0</text:p>
      <text:p text:style-name="Standard">07-22 12:23:40.191 <text:s/>1364 <text:s/>1393 D SGM:PkgDataHelper: getGamePkgData(). com.foxandsheep.nightynight3</text:p>
      <text:p text:style-name="Standard">07-22 12:23:40.191 <text:s/>1364 <text:s/>1393 D SGM:SemGameManager: isForegroundGame(), ret=false</text:p>
      <text:p text:style-name="Standard">07-22 12:23:40.422 <text:s text:c="2"/>858 <text:s/>2343 W SurfaceFlinger: getDisplayStats: Invalid physical display token 0xb40000797b0fdcc8</text:p>
      <text:p text:style-name="Standard">07-22 12:23:40.422 <text:s/>1035 14537 W VideoFrameScheduler: getDisplayStats returned 0</text:p>
      <text:p text:style-name="Standard">07-22 12:23:40.496 <text:s/>1035 14541 I MediaCodec: setCodecState state(0), called in 6</text:p>
      <text:p text:style-name="Standard">07-22 12:23:40.497 10406 10423 V ResourceManagerHelper-JNI: JNIMediaResourceHelper::notify eventType : 3, ext1 : 0, ext2 : 0</text:p>
      <text:p text:style-name="Standard">07-22 12:23:40.497 10406 10423 V ResourceManagerHelper-JNI: notify eventType : 3, ext1 : 0, ext2 : 0</text:p>
      <text:p text:style-name="Standard">07-22 12:23:40.497 <text:s/>1364 <text:s/>1380 V ResourceManagerHelper-JNI: JNIMediaResourceHelper::notify eventType : 3, ext1 : 0, ext2 : 0</text:p>
      <text:p text:style-name="Standard">07-22 12:23:40.497 <text:s/>1364 <text:s/>1380 V ResourceManagerHelper-JNI: notify eventType : 3, ext1 : 0, ext2 : 0</text:p>
      <text:p text:style-name="Standard">07-22 12:23:40.497 10406 10458 I SemMediaResourceHelper: onState</text:p>
      <text:p text:style-name="Standard">07-22 12:23:40.497 <text:s/>3204 <text:s/>3204 I SemMediaResourceHelper: onState</text:p>
      <text:p text:style-name="Standard">07-22 12:23:40.497 10406 10458 I DrmMediaResourceHelper: onStateChanged size = 1</text:p>
      <text:p text:style-name="Standard">07-22 12:23:40.497 10406 10458 I DrmMediaResourceHelper: resource type: 2,,,isSecured : <text:s/>falseIsEncoder : falsegetCodecState : 1getpid : 14433</text:p>
      <text:p text:style-name="Standard">07-22 12:23:40.497 <text:s/>1364 <text:s/>1630 I SemMediaResourceHelper: onState</text:p>
      <text:p text:style-name="Standard">07-22 12:23:40.540 <text:s text:c="2"/>798 14473 I mtkpower_client: perf_lock_rel, hdl:324, tid:14473</text:p>
      <text:p text:style-name="Standard">07-22 12:23:40.541 <text:s text:c="2"/>798 14473 I mtkpower_client: perf_lock_rel, hdl:325, tid:14473</text:p>
      <text:p text:style-name="Standard">07-22 12:23:40.541 <text:s text:c="2"/>803 <text:s text:c="2"/>862 I libPowerHal: [perfLockRel] hdl:324, idx:1</text:p>
      <text:p text:style-name="Standard">07-22 12:23:40.542 <text:s text:c="2"/>803 <text:s text:c="2"/>862 I libPowerHal: [perfLockRel] hdl:325, idx:0</text:p>
      <text:p text:style-name="Standard">07-22 12:23:40.542 <text:s text:c="2"/>798 14473 I mtkpower_client: perf_lock_rel, hdl:326, tid:14473</text:p>
      <text:p text:style-name="Standard">07-22 12:23:40.542 <text:s text:c="2"/>803 <text:s text:c="2"/>862 I libPowerHal: [setClusterFreq] <text:s/>set cpu_ctrl cpufreq: -1 -1 -1 -1</text:p>
      <text:p text:style-name="Standard">07-22 12:23:40.543 <text:s text:c="2"/>803 <text:s text:c="2"/>862 I libPowerHal: [perfLockRel] hdl:326, idx:2</text:p>
      <text:p text:style-name="Standard">07-22 12:23:40.543 <text:s text:c="2"/>798 14473 I HYPER-HAL: [RequestManager.cpp]releaseLocked(): Released ID : 959826</text:p>
      <text:p text:style-name="Standard">07-22 12:23:40.544 <text:s text:c="2"/>803 <text:s text:c="2"/>862 I libPowerHal: [PD] vendor.samsung. update cmd:1000000 param:-1</text:p>
      <text:p text:style-name="Standard">07-22 12:23:40.551 <text:s text:c="2"/>563 <text:s text:c="2"/>563 D io_stats: !@ <text:s text:c="2"/>8,32 r 256509 8064000 w 43898 442816 d 5767 380884 f 4145 12611 iot 104572 0 th 0 0 0 pt 0 inp 0 0 948.346</text:p>
      <text:p text:style-name="Standard">07-22 12:23:40.582 <text:s text:c="2"/>858 <text:s text:c="2"/>858 I SurfaceFlinger: SFWD update time=948377239670</text:p>
      <text:p text:style-name="Standard">07-22 12:23:40.649 <text:s text:c="2"/>858 <text:s text:c="2"/>858 I BufferQueueProducer: [SurfaceView[com.foxandsheep.nightynight3/com.unity3d.player.UnityPlayerActivity]@0(BLAST<text:soft-page-break/>)#402](this:0xb40000794b4b6ba0,id:-1,api:0,p:-1,c:858) queueBuffer: fps=27.82 dur=1006.41 max=139.00 min=0.17</text:p>
      <text:p text:style-name="Standard">07-22 12:23:40.721 <text:s text:c="2"/>858 <text:s text:c="2"/>858 I BufferQueueProducer: [FramebufferSurface](this:0xb40000797b0856d0,id:-1,api:1,p:858,c:858) queueBuffer: fps=29.99 dur=1033.63 max=78.70 min=7.98</text:p>
      <text:p text:style-name="Standard">07-22 12:23:40.737 <text:s/>1364 <text:s/>3857 D SemWifiUsabilityStatsMonitor: onWifiUsabilityStats - seqNum 298, isSameBssidAndFreq true</text:p>
      <text:p text:style-name="Standard">07-22 12:23:40.739 <text:s/>1364 <text:s/>1727 I SemWifiLinkQualityMonitor: Link stat: 0 / 0 / 1,00 (33) / 58 / -60.0 || 100.0 : 58,00 / B (B) || 0,24 ms / 33,22 Mbps / D || 0 / N / 0 Y / 0 Y</text:p>
      <text:p text:style-name="Standard">07-22 12:23:40.742 <text:s/>1842 <text:s/>1842 D StatusBarIconController: ignoring old pipeline callback because the new wifi icon is enabled</text:p>
      <text:p text:style-name="Standard">07-22 12:23:40.742 <text:s/>1842 <text:s/>2153 D Tile.WifiTile: handleUpdateState isTransient=false transientEnabling =false cb.isTransient=false state.state = 2 mStateBeforeClick.value =false enabled =true</text:p>
      <text:p text:style-name="Standard">07-22 12:23:40.743 <text:s text:c="2"/>858 <text:s text:c="2"/>900 I VSyncReactor: Current= 90, Period= 90, hwcPeriod= 90</text:p>
      <text:p text:style-name="Standard">07-22 12:23:40.787 <text:s text:c="2"/>792 <text:s text:c="2"/>792 I hwcomposer: [HWCDisplay] [Display_0 (type:1, mode:2)] fps:29.975897,dur:1000.80,max:35.26,min:30.67</text:p>
      <text:p text:style-name="Standard">07-22 12:23:40.961 <text:s/>1078 <text:s/>1572 D AALLightSensor: oldLux=19 [SA:-1 LA:-1] newLux=19 (oriLux: 19)</text:p>
      <text:p text:style-name="Standard">07-22 12:23:41.052 <text:s/>1364 <text:s/>1436 D PowerManagerService: UserActivityStateListenerState: 0</text:p>
      <text:p text:style-name="Standard">07-22 12:23:41.423 <text:s text:c="2"/>858 <text:s text:c="2"/>900 W SurfaceFlinger: getDisplayStats: Invalid physical display token 0xb40000797b0fdcc8</text:p>
      <text:p text:style-name="Standard">07-22 12:23:41.426 <text:s/>1035 14537 W VideoFrameScheduler: getDisplayStats returned 0</text:p>
      <text:p text:style-name="Standard">07-22 12:23:41.433 <text:s/>1364 <text:s/>1551 D InputReader: Btn_touch(6): value=1 when=949.227169</text:p>
      <text:p text:style-name="Standard">07-22 12:23:41.433 <text:s/>1364 <text:s/>1551 I InputReader: Touch event's action is 0x0 (id=5, t=0) [pCnt=1, s=0.180 ] when=949.227169</text:p>
      <text:p text:style-name="Standard">07-22 12:23:41.434 <text:s/>1364 <text:s/>1550 I InputDispatcher: Delivering touch to (1842): action: 0x4, f=0x0, d=0, '38eb303', t=1</text:p>
      <text:p text:style-name="Standard">07-22 12:23:41.435 <text:s/>1364 <text:s/>1550 I InputDispatcher: Delivering touch to (14433): action: 0x0, f=0x0, d=0, '39e9c9a', t=1 +(0,1080)</text:p>
      <text:p text:style-name="Standard">07-22 12:23:41.435 <text:s/>1364 <text:s/>1550 D PowerManagerService: [api] userActivityFromNative : touch displayId=0 eventTime=949227</text:p>
      <text:p text:style-name="Standard">07-22 12:23:41.436 <text:s/>1364 <text:s/>1391 I GestureDetector: obtain mCurrentDownEvent. id: 978052814 caller: com.android.server.wm.SystemGesturesPointerEventListener.onPointerEvent:204 com.android.server.wm.PointerEventDispatcher.onInputEvent:53 android.view.InputEventReceiver.dispatchInputEvent:337</text:p>
      <text:p text:style-name="Standard">07-22 12:23:41.437 <text:s/>1364 <text:s/>1391 I GestureDetector: obtain mCurrentDownEvent. id: 978052814 caller: com.android.server.wm.SystemPerformancePointerEventListener.onPointerEvent:89 com.android.server.wm.PointerEventDispatcher.onInputEvent:53 android.view.InputEventReceiver.dispatchInputEvent:337</text:p>
      <text:p text:style-name="Standard">07-22 12:23:41.438 <text:s/>1364 <text:s/>1550 D PowerManagerService: UserActivityStateListenerState: 1</text:p>
      <text:p text:style-name="Standard">07-22 12:23:41.441 <text:s/>1364 <text:s/>1809 I Pageboost: Launcher App Execution</text:p>
      <text:p text:style-name="Standard">07-22 12:23:41.443 14433 14433 I ViewRootImpl@5e45802[UnityPlayerActivity]: ViewPostIme pointer 0</text:p>
      <text:p text:style-name="Standard">07-22 12:23:41.443 14433 14433 V MediaPlayer-JNI: pause</text:p>
      <text:p text:style-name="Standard">07-22 12:23:41.443 14433 14433 V MediaPlayerNative: pause</text:p>
      <text:p text:style-name="Standard">07-22 12:23:41.444 <text:s/>1035 12978 V MediaPlayerService: [9] pause</text:p>
      <text:p text:style-name="Standard">07-22 12:23:41.444 <text:s/>1035 12978 D NuPlayerDriver: pause(0xb400007877027b00)</text:p>
      <text:p text:style-name="Standard">07-22 12:23:41.444 <text:s/>1035 12978 V NuPlayerDriver: getCurrentPosition(0xb400007877027b00) 1705 (msec), at state 5</text:p>
      <text:p text:style-name="Standard">07-22 12:23:41.444 <text:s/>1035 12978 V MediaPlayerService: [9] notify (7, 0, 0)</text:p>
      <text:p text:style-name="Standard">07-22 12:23:41.444 14433 14464 V MediaPlayerNative: message received msg=7, ext1=0, ext2=0</text:p>
      <text:p text:style-name="Standard"><text:soft-page-break/>07-22 12:23:41.444 <text:s/>1035 14532 V NuPlayer: updatePlaybackTimer(stop) <text:s/>time <text:s text:c="8"/>947211017132 (onPause)</text:p>
      <text:p text:style-name="Standard">07-22 12:23:41.444 <text:s/>1035 14532 V NuPlayer: updatePlaybackTimer() <text:s/>log <text:s text:c="11"/>2028583385</text:p>
      <text:p text:style-name="Standard">07-22 12:23:41.444 14433 14433 V MediaPlayer-JNI: reset</text:p>
      <text:p text:style-name="Standard">07-22 12:23:41.444 14433 14433 V MediaPlayerNative: reset</text:p>
      <text:p text:style-name="Standard">07-22 12:23:41.444 <text:s/>1035 14532 V NuPlayer: seekToAsync seekTimeUs : 1733333</text:p>
      <text:p text:style-name="Standard">07-22 12:23:41.445 <text:s/>1035 14532 I GenericSource: pause</text:p>
      <text:p text:style-name="Standard">07-22 12:23:41.445 <text:s/>1035 14533 I GenericSource: kWhatPause</text:p>
      <text:p text:style-name="Standard">07-22 12:23:41.445 <text:s/>1035 14532 V NuPlayer: kWhatSeek seekTimeUs=1733333 us, mode=0, needNotify=0</text:p>
      <text:p text:style-name="Standard">07-22 12:23:41.445 <text:s/>1035 <text:s/>1035 V MediaPlayerService: [9] reset</text:p>
      <text:p text:style-name="Standard">07-22 12:23:41.445 <text:s/>1035 <text:s/>1035 D NuPlayerDriver: reset(0xb400007877027b00) at state 6</text:p>
      <text:p text:style-name="Standard">07-22 12:23:41.445 <text:s/>1035 <text:s/>1035 V NuPlayerDriver: updateMetrics(0xb400007877027b00) from reset at state 6</text:p>
      <text:p text:style-name="Standard">07-22 12:23:41.445 <text:s/>1035 <text:s/>1035 V NuPlayer: updateInternalTimers()</text:p>
      <text:p text:style-name="Standard">07-22 12:23:41.445 <text:s/>1035 <text:s/>1035 V NuPlayer: updatePlaybackTimer(snap) <text:s/>time <text:s text:c="19"/>0 (updateInternalTimers)</text:p>
      <text:p text:style-name="Standard">07-22 12:23:41.445 <text:s/>1035 <text:s/>1035 V NuPlayer: updateRebufferingTimer(snap) <text:s/>time <text:s text:c="19"/>0 (exiting 0)</text:p>
      <text:p text:style-name="Standard">07-22 12:23:41.445 <text:s/>1035 <text:s/>1035 V NuPlayerDriver: logMetrics(0xb400007877027b00) from reset at state 6</text:p>
      <text:p text:style-name="Standard">07-22 12:23:41.445 <text:s/>1035 14532 V NuPlayer: isSmartSeekSupported unsupported seekType(3)</text:p>
      <text:p text:style-name="Standard">07-22 12:23:41.446 <text:s/>1035 14532 V NuPlayer: kWhatSeek(sec) seekTimeUs=1733333 us seekType=3 track=0</text:p>
      <text:p text:style-name="Standard">07-22 12:23:41.446 <text:s/>1035 14532 V NuPlayer: performSecSeek (Audio : No Video : Yes) seekTimeUs = 1733333 us (1.73 secs), requestSeekTime = 1733333 us (1.73 secs), actualSeekTime = 0 us(0.00 secs), Type : 3 (Notify : No)</text:p>
      <text:p text:style-name="Standard">07-22 12:23:41.446 <text:s/>1035 14537 I NuPlayerRenderer: onPause</text:p>
      <text:p text:style-name="Standard">07-22 12:23:41.446 <text:s/>1035 14537 I MediaClock: setPlaybackRate rate : 0.000000</text:p>
      <text:p text:style-name="Standard">07-22 12:23:41.446 <text:s/>1035 14537 V AudioSink: pause</text:p>
      <text:p text:style-name="Standard">07-22 12:23:41.447 <text:s/>1035 14532 V NuPlayer: kWhatReset</text:p>
      <text:p text:style-name="Standard">07-22 12:23:41.447 <text:s/>1035 14532 I MediaMonitor: stop time 949240251</text:p>
      <text:p text:style-name="Standard">07-22 12:23:41.447 <text:s/>1035 14532 I MediaMonitor: playTime 2029271</text:p>
      <text:p text:style-name="Standard">07-22 12:23:41.447 <text:s/>1035 14532 V NuPlayer: setDecoderBooster enable = No</text:p>
      <text:p text:style-name="Standard">07-22 12:23:41.447 <text:s/>1035 14532 V NuPlayer: updatePlaybackTimer(stop) <text:s/>time <text:s text:c="19"/>0 (kWhatReset)</text:p>
      <text:p text:style-name="Standard">07-22 12:23:41.447 <text:s/>1035 14532 V NuPlayer: updateRebufferingTimer(stop) <text:s/>time <text:s text:c="19"/>0 (exiting 1)</text:p>
      <text:p text:style-name="Standard">07-22 12:23:41.448 <text:s/>1035 14532 V NuPlayer: performDecoderFlush audio=2, video=2</text:p>
      <text:p text:style-name="Standard">07-22 12:23:41.448 <text:s/>1035 14532 V NuPlayer: [audio] flushDecoder needShutdown=1</text:p>
      <text:p text:style-name="Standard">07-22 12:23:41.448 <text:s/>1035 14532 V NuPlayer: [video] flushDecoder needShutdown=1</text:p>
      <text:p text:style-name="Standard">07-22 12:23:41.448 <text:s/>1035 14540 I NuPlayerRenderer: flush audio, notifyComplete 1, shutdown Yes</text:p>
      <text:p text:style-name="Standard">07-22 12:23:41.449 <text:s/>1035 14532 V NuPlayer: postponing action mFlushingAudio=2, mFlushingVideo=2</text:p>
      <text:p text:style-name="Standard">07-22 12:23:41.449 <text:s/>1035 14538 I NuPlayerRenderer: flush video, notifyComplete 1, shutdown Yes</text:p>
      <text:p text:style-name="Standard">07-22 12:23:41.455 <text:s/>1035 14531 I MediaClock: getMediaTime_l - mAnchorTimeRealUs is '-1'</text:p>
      <text:p text:style-name="Standard">07-22 12:23:41.456 <text:s/>1035 14531 I MediaClock: processTimers_l getMediaTime_l failed</text:p>
      <text:p text:style-name="Standard">07-22 12:23:41.487 <text:s/>1035 14540 D NuPlayerRenderer: signalTimeDiscontinuity() mHasAudio = 1 , mHasVideo = 1</text:p>
      <text:p text:style-name="Standard">07-22 12:23:41.488 <text:s/>1035 14537 I MediaClock: updateClock closest gapTimeUs(0), nowMediaUs(1766666), oldMediaUs(1766666)</text:p>
      <text:p text:style-name="Standard">07-22 12:23:41.488 <text:s/>1035 14537 I NuPlayerRenderer: flushing audio</text:p>
      <text:p text:style-name="Standard"><text:soft-page-break/>07-22 12:23:41.488 <text:s/>1035 14538 D NuPlayerRenderer: signalTimeDiscontinuity() mHasAudio = 0 , mHasVideo = 1</text:p>
      <text:p text:style-name="Standard">07-22 12:23:41.488 <text:s/>1035 14537 I NuPlayerRenderer: onFlush mAudioDrainGeneration : 2</text:p>
      <text:p text:style-name="Standard">07-22 12:23:41.488 <text:s/>1035 14537 V AudioSink: flush</text:p>
      <text:p text:style-name="Standard">07-22 12:23:41.488 <text:s/>1035 14541 I CCodec <text:s/>: [c2.android.aac.decoder] state-&gt;set(FLUSHING)</text:p>
      <text:p text:style-name="Standard">07-22 12:23:41.488 <text:s/>1035 14539 I CCodec <text:s/>: [c2.mtk.avc.decoder] state-&gt;set(FLUSHING)</text:p>
      <text:p text:style-name="Standard">07-22 12:23:41.489 <text:s/>1035 14537 V AudioSink: stop</text:p>
      <text:p text:style-name="Standard">07-22 12:23:41.489 <text:s/>1035 14537 I NuPlayerRenderer: flushing video</text:p>
      <text:p text:style-name="Standard">07-22 12:23:41.489 <text:s/>1035 14537 I NuPlayerRenderer: onFlush mVideoDrainGeneration : 3</text:p>
      <text:p text:style-name="Standard">07-22 12:23:41.489 <text:s/>1035 14537 I NuPlayerRenderer: kWhatDrainVideoQueue generation is not matched generation : 0, mVideoDrainGeneration : 3</text:p>
      <text:p text:style-name="Standard">07-22 12:23:41.489 <text:s/>1035 14537 I NuPlayerRenderer: kWhatDrainVideoQueue generation is not matched generation : 2, mVideoDrainGeneration : 3</text:p>
      <text:p text:style-name="Standard">07-22 12:23:41.489 <text:s/>1035 14541 I CCodec <text:s/>: [c2.android.aac.decoder] state-&gt;set(FLUSHED)</text:p>
      <text:p text:style-name="Standard">07-22 12:23:41.489 <text:s/>1035 14541 D CCodecBuffers: [c2.android.aac.decoder#580:1D-Output.Impl[N]] Client returned a buffer it does not own according to our record: 0</text:p>
      <text:p text:style-name="Standard">07-22 12:23:41.489 <text:s/>1035 14532 V NuPlayer: renderer audio flush completed.</text:p>
      <text:p text:style-name="Standard">07-22 12:23:41.489 <text:s/>1035 14532 V NuPlayer: renderer video flush completed.</text:p>
      <text:p text:style-name="Standard">07-22 12:23:41.489 <text:s/>1035 14541 D CCodecBuffers: [c2.android.aac.decoder#580:1D-Output.Impl[N]] Client returned a buffer it does not own according to our record: 1</text:p>
      <text:p text:style-name="Standard">07-22 12:23:41.489 <text:s/>1035 14541 D CCodecBuffers: [c2.android.aac.decoder#580:1D-Output.Impl[N]] Client returned a buffer it does not own according to our record: 2</text:p>
      <text:p text:style-name="Standard">07-22 12:23:41.489 <text:s/>1035 14532 V NuPlayer: decoder audio flush completed</text:p>
      <text:p text:style-name="Standard">07-22 12:23:41.489 <text:s text:c="2"/>793 <text:s text:c="2"/>920 D C2MtkComponent: [0xB4000073BF241200] flush_sm</text:p>
      <text:p text:style-name="Standard">07-22 12:23:41.489 <text:s/>1035 14532 V NuPlayer: initiating audio decoder shutdown</text:p>
      <text:p text:style-name="Standard">07-22 12:23:41.490 <text:s/>1035 14541 I CCodec <text:s/>: [c2.android.aac.decoder] state-&gt;set(RELEASING)</text:p>
      <text:p text:style-name="Standard">07-22 12:23:41.491 <text:s/>1035 14532 V NuPlayer: audio shutdown completed</text:p>
      <text:p text:style-name="Standard">07-22 12:23:41.491 <text:s/>1035 14562 I CCodec <text:s/>: [c2.android.aac.decoder] state-&gt;set(RELEASED)</text:p>
      <text:p text:style-name="Standard">07-22 12:23:41.491 <text:s text:c="2"/>793 <text:s text:c="2"/>920 D C2MtkComponent: [0xB4000073BF241690] printStash: key=2566666, frameIndex=80, inputFlags=0</text:p>
      <text:p text:style-name="Standard">07-22 12:23:41.491 <text:s/>1035 14541 I hw-BpHwBinder: onLastStrongRef automatically unlinking death recipients</text:p>
      <text:p text:style-name="Standard">07-22 12:23:41.491 <text:s text:c="2"/>793 <text:s text:c="2"/>920 D C2MtkComponent: [0xB4000073BF241690] printStash: key=2600000, frameIndex=79, inputFlags=0</text:p>
      <text:p text:style-name="Standard">07-22 12:23:41.491 <text:s text:c="2"/>793 <text:s text:c="2"/>920 D C2MtkComponent: [0xB4000073BF241690] printStash: key=2500000, frameIndex=78, inputFlags=0</text:p>
      <text:p text:style-name="Standard">07-22 12:23:41.491 <text:s text:c="2"/>793 <text:s text:c="2"/>920 D C2MtkComponent: [0xB4000073BF241690] printStash: key=2533333, frameIndex=77, inputFlags=0</text:p>
      <text:p text:style-name="Standard">07-22 12:23:41.491 <text:s text:c="2"/>793 <text:s text:c="2"/>920 D C2MtkComponent: [0xB4000073BF241690] printStash: key=2433333, frameIndex=76, inputFlags=0</text:p>
      <text:p text:style-name="Standard">07-22 12:23:41.492 <text:s/>1092 14234 I hw-BpHwBinder: onLastStrongRef automatically unlinking death recipients</text:p>
      <text:p text:style-name="Standard">07-22 12:23:41.492 <text:s/>1092 14234 I hw-BpHwBinder: onLastStrongRef automatically unlinking death recipients</text:p>
      <text:p text:style-name="Standard">07-22 12:23:41.493 <text:s/>1035 14541 I MediaCodec: Codec shutdown complete</text:p>
      <text:p text:style-name="Standard">07-22 12:23:41.493 <text:s text:c="2"/>793 <text:s text:c="2"/>920 D C2MtkComponent: [0xB4000073BF241690] printStash: key=2366666, frameIndex=74, inputFlags=0</text:p>
      <text:p text:style-name="Standard">07-22 12:23:41.493 <text:s text:c="2"/>793 <text:s text:c="2"/>920 D C2MtkComponent: [0xB4000073BF241690] printStash: key=2400000, frameIndex=73, inputFlags=0</text:p>
      <text:p text:style-name="Standard">07-22 12:23:41.493 <text:s text:c="2"/>793 <text:s text:c="2"/>920 D C2MtkComponent: [0xB4000073BF241690] printStash: key=2666666, frameIndex=81, inputFlags=0</text:p>
      <text:p text:style-name="Standard">07-22 12:23:41.493 <text:s text:c="2"/>793 <text:s text:c="2"/>920 D C2MtkComponent: [0xB4000073BF241690] printStash: <text:soft-page-break/>key=2300000, frameIndex=72, inputFlags=0</text:p>
      <text:p text:style-name="Standard">07-22 12:23:41.493 <text:s text:c="2"/>793 <text:s text:c="2"/>920 D C2MtkComponent: [0xB4000073BF241690] printStash: key=2333333, frameIndex=71, inputFlags=0</text:p>
      <text:p text:style-name="Standard">07-22 12:23:41.493 <text:s text:c="2"/>793 <text:s text:c="2"/>920 D C2MtkComponent: [0xB4000073BF241690] printStash: key=2466666, frameIndex=75, inputFlags=0</text:p>
      <text:p text:style-name="Standard">07-22 12:23:41.493 <text:s/>1035 14541 D MediaCodec: flushMediametrics</text:p>
      <text:p text:style-name="Standard">07-22 12:23:41.493 <text:s/>1035 14540 I NuPlayerDecoder: kWhatAsyncReleaseComplete</text:p>
      <text:p text:style-name="Standard">07-22 12:23:41.494 <text:s/>1035 14540 D MediaCodec: flushMediametrics</text:p>
      <text:p text:style-name="Standard">07-22 12:23:41.494 <text:s/>1035 14540 W MediaCodec: no metrics handle found</text:p>
      <text:p text:style-name="Standard">07-22 12:23:41.503 <text:s text:c="2"/>793 <text:s text:c="2"/>920 D C2MtkVdec: [0xB4000073BF241200] VCodec Flushed, mGeneration: 0</text:p>
      <text:p text:style-name="Standard">07-22 12:23:41.505 <text:s text:c="2"/>793 14546 W C2MtkComponent: [0xB4000073BF241200] processQueue: queue is empty.</text:p>
      <text:p text:style-name="Standard">07-22 12:23:41.505 <text:s text:c="2"/>793 14547 W C2MtkComponent: [0xB4000073BF241200] processPreQueue: queue is empty.</text:p>
      <text:p text:style-name="Standard">07-22 12:23:41.505 <text:s text:c="2"/>793 14548 W C2MtkComponent: [0xB4000073BF241200] processPostQueue: queue is empty.</text:p>
      <text:p text:style-name="Standard">07-22 12:23:41.507 <text:s/>1035 14542 D PipelineWatcher: onWorkDone: frameIndex not found (18446744073709551615); ignored</text:p>
      <text:p text:style-name="Standard">07-22 12:23:41.508 <text:s/>1035 14542 D PipelineWatcher: onWorkDone: frameIndex not found (18446744073709551615); ignored</text:p>
      <text:p text:style-name="Standard">07-22 12:23:41.508 <text:s/>1035 14542 D PipelineWatcher: onWorkDone: frameIndex not found (18446744073709551615); ignored</text:p>
      <text:p text:style-name="Standard">07-22 12:23:41.508 <text:s/>1035 14542 D PipelineWatcher: onWorkDone: frameIndex not found (18446744073709551615); ignored</text:p>
      <text:p text:style-name="Standard">07-22 12:23:41.508 <text:s/>1035 14542 D PipelineWatcher: onWorkDone: frameIndex not found (18446744073709551615); ignored</text:p>
      <text:p text:style-name="Standard">07-22 12:23:41.508 <text:s/>1035 14542 I CCodec <text:s/>: [c2.mtk.avc.decoder] state-&gt;set(FLUSHED)</text:p>
      <text:p text:style-name="Standard">07-22 12:23:41.508 <text:s/>1035 14532 V NuPlayer: decoder video flush completed</text:p>
      <text:p text:style-name="Standard">07-22 12:23:41.509 <text:s/>1035 14532 V NuPlayer: initiating video decoder shutdown</text:p>
      <text:p text:style-name="Standard">07-22 12:23:41.510 <text:s/>1035 14539 D BufferQueueConsumer: [](id:40b00000005,api:0,p:-1,c:1035) connect: controlledByApp=false</text:p>
      <text:p text:style-name="Standard">07-22 12:23:41.510 <text:s/>1035 14539 D SurfaceUtils: connecting to surface 0xb4000078771dd010, reason connectToSurface</text:p>
      <text:p text:style-name="Standard">07-22 12:23:41.510 <text:s/>1035 14539 I MediaCodec: [c2.mtk.avc.decoder] setting surface generation to 1059850</text:p>
      <text:p text:style-name="Standard">07-22 12:23:41.510 <text:s/>1035 14539 D SurfaceUtils: disconnecting from surface 0xb4000078771dd010, reason connectToSurface(reconnect)</text:p>
      <text:p text:style-name="Standard">07-22 12:23:41.510 <text:s/>1035 14539 D SurfaceUtils: connecting to surface 0xb4000078771dd010, reason connectToSurface(reconnect)</text:p>
      <text:p text:style-name="Standard">07-22 12:23:41.511 <text:s/>1035 14539 D Codec2-OutputBufferQueue: remote graphic buffer migration 0/0</text:p>
      <text:p text:style-name="Standard">07-22 12:23:41.512 <text:s/>1035 14539 D Codec2Client: setOutputSurface -- generation=1059850 consumer usage=0x900</text:p>
      <text:p text:style-name="Standard">07-22 12:23:41.522 <text:s text:c="2"/>793 <text:s text:c="2"/>919 D C2BqBuffer: local generation change 1059850 , bqId: 4445291151365 migrated buffers # 13</text:p>
      <text:p text:style-name="Standard">07-22 12:23:41.522 <text:s/>1035 14539 D Codec2Client: Surface configure completed</text:p>
      <text:p text:style-name="Standard">07-22 12:23:41.523 <text:s/>1035 14539 D SurfaceUtils: disconnecting from surface 0xb4000078788de010, reason disconnectFromSurface</text:p>
      <text:p text:style-name="Standard">07-22 12:23:41.525 <text:s/>1364 <text:s/>1551 D InputReader: Btn_touch(6): value=0 when=949.320452</text:p>
      <text:p text:style-name="Standard">07-22 12:23:41.525 <text:s/>1364 <text:s/>1551 I InputReader: Touch event's action is 0x1 (id=5, t=0) [pCnt=1, s=] when=949.320452</text:p>
      <text:p text:style-name="Standard"><text:soft-page-break/>07-22 12:23:41.526 <text:s/>1035 14539 I CCodec <text:s/>: [c2.mtk.avc.decoder] state-&gt;set(RELEASING)</text:p>
      <text:p text:style-name="Standard">07-22 12:23:41.526 <text:s/>1364 <text:s/>1550 I InputDispatcher: Delivering touch to (14433): action: 0x1, f=0x0, d=0, '39e9c9a', t=1 +(0,1080)</text:p>
      <text:p text:style-name="Standard">07-22 12:23:41.527 <text:s/>1364 <text:s/>1391 I GestureDetector: obtain mCurrentMotionEventRaw. action: 1 id: 832079142</text:p>
      <text:p text:style-name="Standard">07-22 12:23:41.527 <text:s text:c="2"/>793 <text:s text:c="2"/>919 D C2MtkComponent: [0xB4000073BF241200] release</text:p>
      <text:p text:style-name="Standard">07-22 12:23:41.527 <text:s/>1364 <text:s/>1391 I GestureDetector: obtain mCurrentMotionEventRaw. action: 1 id: 832079142</text:p>
      <text:p text:style-name="Standard">07-22 12:23:41.528 <text:s text:c="2"/>793 14546 D C2MtkVdec: [0xB4000073BF241200] onRelease</text:p>
      <text:p text:style-name="Standard">07-22 12:23:41.528 <text:s text:c="2"/>793 14546 D C2MtkVdec: [0xB4000073BF241200] mOnCancel</text:p>
      <text:p text:style-name="Standard">07-22 12:23:41.528 <text:s/>1035 14538 D SurfaceUtils: connecting to surface 0xb4000078788de010, reason onShutdown</text:p>
      <text:p text:style-name="Standard">07-22 12:23:41.528 <text:s/>1035 14532 V NuPlayer: video shutdown completed</text:p>
      <text:p text:style-name="Standard">07-22 12:23:41.528 <text:s/>1035 14532 V NuPlayer: both audio and video are flushed now.</text:p>
      <text:p text:style-name="Standard">07-22 12:23:41.528 <text:s/>1035 14532 V NuPlayer: performReset</text:p>
      <text:p text:style-name="Standard">07-22 12:23:41.528 <text:s/>1035 14532 V NuPlayer: updatePlaybackTimer(stop) <text:s/>time <text:s text:c="19"/>0 (performReset)</text:p>
      <text:p text:style-name="Standard">07-22 12:23:41.528 <text:s/>1035 14532 V NuPlayer: updateRebufferingTimer(stop) <text:s/>time <text:s text:c="19"/>0 (exiting 1)</text:p>
      <text:p text:style-name="Standard">07-22 12:23:41.529 <text:s/>1035 14532 D NuPlayerDriver: notifyResetComplete(0xb400007877027b00)</text:p>
      <text:p text:style-name="Standard">07-22 12:23:41.529 <text:s/>1035 14532 I SecImageConverter: ~SecImageConverter</text:p>
      <text:p text:style-name="Standard">07-22 12:23:41.529 <text:s/>1035 14532 I SimgpResizer: ~SimgpResizer</text:p>
      <text:p text:style-name="Standard">07-22 12:23:41.529 <text:s/>1035 <text:s/>1035 D SurfaceUtils: disconnecting from surface 0xb40000787717b810, reason disconnectNativeWindow</text:p>
      <text:p text:style-name="Standard">07-22 12:23:41.530 <text:s/>1035 <text:s/>7709 V MediaPlayerService: disconnect(9) from AttributionSource AttributionSourceState{pid: 14433, uid: 10327, packageName: com.foxandsheep.nightynight3, attributionTag: (null), token: binder:0xb400007877004900, renouncedPermissions: [], next: []}</text:p>
      <text:p text:style-name="Standard">07-22 12:23:41.530 <text:s/>1035 <text:s/>7709 D NuPlayerDriver: reset(0xb400007877027b00) at state 0</text:p>
      <text:p text:style-name="Standard">07-22 12:23:41.530 <text:s/>1035 <text:s/>7709 V NuPlayerDriver: updateMetrics(0xb400007877027b00) from reset at state 0</text:p>
      <text:p text:style-name="Standard">07-22 12:23:41.530 <text:s/>1035 <text:s/>7709 V NuPlayer: updateInternalTimers()</text:p>
      <text:p text:style-name="Standard">07-22 12:23:41.530 <text:s/>1035 <text:s/>7709 V NuPlayer: updatePlaybackTimer(snap) <text:s/>time <text:s text:c="19"/>0 (updateInternalTimers)</text:p>
      <text:p text:style-name="Standard">07-22 12:23:41.530 <text:s/>1035 <text:s/>7709 V NuPlayer: updateRebufferingTimer(snap) <text:s/>time <text:s text:c="19"/>0 (exiting 0)</text:p>
      <text:p text:style-name="Standard">07-22 12:23:41.530 <text:s/>1035 <text:s/>7709 V NuPlayerDriver: logMetrics(0xb400007877027b00) from reset at state 0</text:p>
      <text:p text:style-name="Standard">07-22 12:23:41.530 <text:s/>1035 <text:s/>7709 V NuPlayerDriver: nothing to record (only 3 fields)</text:p>
      <text:p text:style-name="Standard">07-22 12:23:41.530 <text:s/>1035 <text:s/>7709 V NuPlayerDriver: ~NuPlayerDriver(0xb400007877027b00)</text:p>
      <text:p text:style-name="Standard">07-22 12:23:41.530 <text:s/>1035 <text:s/>7709 V NuPlayerDriver: updateMetrics(0xb400007877027b00) from destructor at state 0</text:p>
      <text:p text:style-name="Standard">07-22 12:23:41.530 <text:s/>1035 <text:s/>7709 V NuPlayer: updateInternalTimers()</text:p>
      <text:p text:style-name="Standard">07-22 12:23:41.530 <text:s/>1035 <text:s/>7709 V NuPlayer: updatePlaybackTimer(snap) <text:s/>time <text:s text:c="19"/>0 (updateInternalTimers)</text:p>
      <text:p text:style-name="Standard">07-22 12:23:41.530 <text:s/>1035 <text:s/>7709 V NuPlayer: updateRebufferingTimer(snap) <text:s/>time <text:s text:c="19"/>0 (exiting 0)</text:p>
      <text:p text:style-name="Standard">07-22 12:23:41.530 <text:s/>1035 <text:s/>7709 V NuPlayerDriver: logMetrics(0xb400007877027b00) from destructor at state 0</text:p>
      <text:p text:style-name="Standard">07-22 12:23:41.530 <text:s/>1035 <text:s/>7709 V NuPlayerDriver: nothing to record (only 3 fields)</text:p>
      <text:p text:style-name="Standard">07-22 12:23:41.530 14433 14433 V MediaPlayer: resetDrmState: <text:s/>mDrmInfo=null mDrmProvisioningThread=null mPrepareDrmInProgress=false mActiveDrmScheme=false</text:p>
      <text:p text:style-name="Standard">07-22 12:23:41.530 14433 14433 V MediaPlayer: cleanDrmObj: mDrmObj=null <text:soft-page-break/>mDrmSessionId=null</text:p>
      <text:p text:style-name="Standard">07-22 12:23:41.530 14433 14433 V MediaPlayer: resetDrmState: <text:s/>mDrmInfo=null mDrmProvisioningThread=null mPrepareDrmInProgress=false mActiveDrmScheme=false</text:p>
      <text:p text:style-name="Standard">07-22 12:23:41.530 14433 14433 V MediaPlayer: cleanDrmObj: mDrmObj=null mDrmSessionId=null</text:p>
      <text:p text:style-name="Standard">07-22 12:23:41.530 14433 14433 V MediaPlayer-JNI: release</text:p>
      <text:p text:style-name="Standard">07-22 12:23:41.531 14433 14433 V MediaPlayerNative: setListener</text:p>
      <text:p text:style-name="Standard">07-22 12:23:41.531 14433 14433 V MediaPlayerNative: disconnect</text:p>
      <text:p text:style-name="Standard">07-22 12:23:41.531 14433 14433 V MediaPlayerNative: destructor</text:p>
      <text:p text:style-name="Standard">07-22 12:23:41.531 <text:s/>1035 <text:s/>1035 V MediaPlayerService: Client(9) destructor AttributionSource = AttributionSourceState{pid: 14433, uid: 10327, packageName: com.foxandsheep.nightynight3, attributionTag: (null), token: binder:0xb400007877004900, renouncedPermissions: [], next: []}</text:p>
      <text:p text:style-name="Standard">07-22 12:23:41.531 <text:s/>1035 <text:s/>1035 V MediaPlayerService: disconnect(9) from AttributionSource AttributionSourceState{pid: 14433, uid: 10327, packageName: com.foxandsheep.nightynight3, attributionTag: (null), token: binder:0xb400007877004900, renouncedPermissions: [], next: []}</text:p>
      <text:p text:style-name="Standard">07-22 12:23:41.531 14433 14433 V MediaPlayerNative: disconnect</text:p>
      <text:p text:style-name="Standard">07-22 12:23:41.531 14433 14433 I SurfaceView@2ea0a76: onWindowVisibilityChanged(0) true com.unity3d.player.a{2ea0a76 VFE...... ......ID 0,0-2340,1080 #7f050054 app:id/unitySurfaceView aid=1073741824} of ViewRootImpl@5e45802[UnityPlayerActivity]</text:p>
      <text:p text:style-name="Standard">07-22 12:23:41.531 14433 14433 D SurfaceView@2ea0a76: 48892534 updateSurface: has no frame</text:p>
      <text:p text:style-name="Standard">07-22 12:23:41.531 14433 14433 I SurfaceView@d22a128: onWindowVisibilityChanged(8) false android.view.SurfaceView{d22a128 V.E...... ......I. 210,0-2130,1080} of ViewRootImpl@5e45802[UnityPlayerActivity]</text:p>
      <text:p text:style-name="Standard">07-22 12:23:41.532 14433 14433 I SurfaceView: 220373288 Changes: creating=false format=false size=false visible=true alpha=false hint=false visible=true left=false top=false z=false attached=true lifecycleStrategy=false</text:p>
      <text:p text:style-name="Standard">07-22 12:23:41.532 14433 14433 I SurfaceView@d22a128: 220373288 Cur surface: Surface(name=null)/@0x7523fe6</text:p>
      <text:p text:style-name="Standard">07-22 12:23:41.532 14433 14433 I SurfaceView@d22a128: pST: sr = Rect(210, 0 - 2130, 1080) sw = 1920 sh = 1080</text:p>
      <text:p text:style-name="Standard">07-22 12:23:41.532 14433 14433 I SurfaceView@d22a128: onSSPAndSRT: pl = 210 pt = 0 sx = 1.0 sy = 1.0</text:p>
      <text:p text:style-name="Standard">07-22 12:23:41.532 14433 14433 D SurfaceView@d22a128: 220373288 performSurfaceTransaction UI Thread position = [210, 0, 2130, 1080] surfaceSize = 1920x1080</text:p>
      <text:p text:style-name="Standard">07-22 12:23:41.532 14433 14433 I SurfaceView: 220373288 surfaceDestroyed</text:p>
      <text:p text:style-name="Standard">07-22 12:23:41.532 14433 14433 I SurfaceView@d22a128: surfaceDestroyed callback.size 1 #2 android.view.SurfaceView{d22a128 V.E...... ......I. 210,0-2130,1080}</text:p>
      <text:p text:style-name="Standard">07-22 12:23:41.533 14433 14433 I SurfaceView@d22a128: updateSurface: mVisible = false mSurface.isValid() = true</text:p>
      <text:p text:style-name="Standard">07-22 12:23:41.533 14433 14433 D BLASTBufferQueue: [SurfaceView[com.foxandsheep.nightynight3/com.unity3d.player.UnityPlayerActivity]@0#2](f:0,a:1) destructor()</text:p>
      <text:p text:style-name="Standard">07-22 12:23:41.533 14433 14433 D BufferQueueConsumer: [SurfaceView[com.foxandsheep.nightynight3/com.unity3d.player.UnityPlayerActivity]@0#2(BLAST Consumer)2](id:386100000002,api:0,p:-1,c:14433) disconnect</text:p>
      <text:p text:style-name="Standard">07-22 12:23:41.534 14433 14433 I SurfaceView@d22a128: releaseSurfaces: viewRoot = ViewRootImpl@5e45802[UnityPlayerActivity]</text:p>
      <text:p text:style-name="Standard">07-22 12:23:41.534 <text:s/>1364 <text:s/>1726 I SemWifiServiceDetector: Service det. resumed</text:p>
      <text:p text:style-name="Standard">07-22 12:23:41.535 14433 14433 V SurfaceView@d22a128: Layout: x=210 y=0 w=1920 h=1080, frame=Rect(0, 0 - 1920, 1080)</text:p>
      <text:p text:style-name="Standard">07-22 12:23:41.535 14433 14433 I SurfaceView: 220373288 Detaching SV</text:p>
      <text:p text:style-name="Standard"><text:soft-page-break/>07-22 12:23:41.535 14433 14433 I SurfaceView: 220373288 Changes: creating=false format=false size=false visible=false alpha=false hint=false visible=false left=false top=false z=false attached=false lifecycleStrategy=false</text:p>
      <text:p text:style-name="Standard">07-22 12:23:41.535 14433 14433 I SurfaceView@d22a128: onDetachedFromWindow: tryReleaseSurfaces()</text:p>
      <text:p text:style-name="Standard">07-22 12:23:41.535 14433 14433 I SurfaceView@d22a128: releaseSurfaces: viewRoot = ViewRootImpl@5e45802[UnityPlayerActivity]</text:p>
      <text:p text:style-name="Standard">07-22 12:23:41.537 <text:s text:c="2"/>858 <text:s text:c="2"/>858 I Layer <text:s text:c="2"/>: id=402 removeFromCurrentState SurfaceView[com.foxandsheep.nightynight3/com.unity3d.player.UnityPlayerActivity]@0(BLAST)#402 (108)</text:p>
      <text:p text:style-name="Standard">07-22 12:23:41.537 <text:s text:c="2"/>858 <text:s text:c="2"/>858 I Layer <text:s text:c="2"/>: id=403 removeFromCurrentState Background for SurfaceView[com.foxandsheep.nightynight3/com.unity3d.player.UnityPlayerActivity]@0#403 (108)</text:p>
      <text:p text:style-name="Standard">07-22 12:23:41.537 <text:s text:c="2"/>858 <text:s text:c="2"/>858 I Layer <text:s text:c="2"/>: id=401 removeFromCurrentState SurfaceView[com.foxandsheep.nightynight3/com.unity3d.player.UnityPlayerActivity]@0#401 (108)</text:p>
      <text:p text:style-name="Standard">07-22 12:23:41.538 <text:s text:c="2"/>858 <text:s text:c="2"/>858 I SurfaceFlinger: id=401 Removed SurfaceView[com.foxandsheep.nightynight3/com.unity3d.player.UnityPlayerActivity]@0#401 (108)</text:p>
      <text:p text:style-name="Standard">07-22 12:23:41.538 <text:s text:c="2"/>858 <text:s text:c="2"/>858 I SurfaceFlinger: id=403 Removed Background for SurfaceView[com.foxandsheep.nightynight3/com.unity3d.player.UnityPlayerActivity]@0#403 (108)</text:p>
      <text:p text:style-name="Standard">07-22 12:23:41.538 <text:s text:c="2"/>858 <text:s text:c="2"/>858 I SurfaceFlinger: id=402 Removed SurfaceView[com.foxandsheep.nightynight3/com.unity3d.player.UnityPlayerActivity]@0(BLAST)#402 (108)</text:p>
      <text:p text:style-name="Standard">07-22 12:23:41.539 14433 14433 I ViewRootImpl@5e45802[UnityPlayerActivity]: ViewPostIme pointer 1</text:p>
      <text:p text:style-name="Standard">07-22 12:23:41.541 <text:s/>1364 <text:s/>1380 V WindowManager: Relayout Window{39e9c9a u0 com.foxandsheep.nightynight3/com.unity3d.player.UnityPlayerActivity}: viewVisibility=0 req=2340x1080 ty=1 d0</text:p>
      <text:p text:style-name="Standard">07-22 12:23:41.544 <text:s/>1364 <text:s/>1380 D PowerManagerService: [api] release WakeLock SCREEN_BRIGHT_WAKE_LOCK <text:s text:c="7"/>'WindowManager/displayId:0' ON_AFTER_RELEASE ACQ=-1s878ms (uid=1000 pid=1364 ws=WorkSource{10327 com.foxandsheep.nightynight3} displayId=0 lock=587d35f)</text:p>
      <text:p text:style-name="Standard">07-22 12:23:41.544 <text:s/>1364 <text:s/>1380 D EdgeLightingManager: hideForWakeLock packageName=android</text:p>
      <text:p text:style-name="Standard">07-22 12:23:41.544 <text:s/>1364 <text:s/>1380 D EdgeLightingManager: hideForWakeLock is no more used</text:p>
      <text:p text:style-name="Standard">07-22 12:23:41.544 <text:s/>1364 <text:s/>1380 D PowerManagerService: [api] applyWakeLockFlagsOnReleaseLocked : userActivityNoUpdateLocked is called : SCREEN_BRIGHT_WAKE_LOCK <text:s text:c="7"/>'WindowManager/displayId:0' ON_AFTER_RELEASE DISABLED (uid=1000 pid=1364 ws=WorkSource{10327 com.foxandsheep.nightynight3} displayId=0 lock=587d35f)</text:p>
      <text:p text:style-name="Standard">07-22 12:23:41.545 <text:s text:c="2"/>792 <text:s text:c="2"/>792 I hwcomposer: [DBQ] (q2:0xb4000078dc885800) Buffer queue is created with size(3), m_id(101), q2</text:p>
      <text:p text:style-name="Standard">07-22 12:23:41.545 <text:s text:c="2"/>792 <text:s text:c="2"/>792 I hwcomposer: [DBQ] (q2:0xb4000078dc885800) Reallocate Slot(0), pool(0 -&gt; 0) size(0 -&gt; 10108800) secure(0 -&gt; 0)</text:p>
      <text:p text:style-name="Standard">07-22 12:23:41.546 <text:s text:c="2"/>792 <text:s text:c="2"/>792 I hwcomposer: [DBQ] (q2:0xb4000078dc885800) Alloc Slot(0), handle=0xb4000078dc8545c0 c=0 w=1080 h=2340 p=1088 ys=1088 vs=2340 f=2 sec=0 sh=0, usage=0x800</text:p>
      <text:p text:style-name="Standard">07-22 12:23:41.546 <text:s/>1364 <text:s/>1380 V WindowManager: Relayout hash=39e9c9a, pid=14433, syncId=-1: mAttrs={(0,0)(fillxfill) sim={adjust=pan} layoutInDisplayCutoutMode=shortEdges ty=BASE_APPLICATION fmt=TRANSLUCENT wanim=0x10302fc sysuil=true</text:p>
      <text:p text:style-name="Standard"><text:soft-page-break/>07-22 12:23:41.546 <text:s/>1364 <text:s/>1380 V WindowManager: <text:s text:c="2"/>fl=810500</text:p>
      <text:p text:style-name="Standard">07-22 12:23:41.546 <text:s/>1364 <text:s/>1380 V WindowManager: <text:s text:c="2"/>pfl=12008040</text:p>
      <text:p text:style-name="Standard">07-22 12:23:41.546 <text:s/>1364 <text:s/>1380 V WindowManager: <text:s text:c="2"/>vsysui=1707</text:p>
      <text:p text:style-name="Standard">07-22 12:23:41.546 <text:s/>1364 <text:s/>1380 V WindowManager: <text:s text:c="2"/>apr=LOW_PROFILE_BARS LIGHT_NAVIGATION_BARS</text:p>
      <text:p text:style-name="Standard">07-22 12:23:41.546 <text:s/>1364 <text:s/>1380 V WindowManager: <text:s text:c="2"/>bhv=SHOW_TRANSIENT_BARS_BY_SWIPE</text:p>
      <text:p text:style-name="Standard">07-22 12:23:41.546 <text:s/>1364 <text:s/>1380 V WindowManager: <text:s text:c="2"/>fitSides= naviIconColor=0</text:p>
      <text:p text:style-name="Standard">07-22 12:23:41.546 <text:s/>1364 <text:s/>1380 V WindowManager: <text:s text:c="2"/>sfl=100000}</text:p>
      <text:p text:style-name="Standard">07-22 12:23:41.547 <text:s text:c="2"/>792 <text:s text:c="2"/>792 I hwcomposer: [DBQ] (q2:0xb4000078dc832c00) Buffer queue is destroyed, m_id(100)</text:p>
      <text:p text:style-name="Standard">07-22 12:23:41.547 <text:s text:c="2"/>792 <text:s text:c="2"/>792 I hwcomposer: [DBQ] (q2:0xb4000078dc832c00) ~DisplayBufferQueue(), m_id(100), release buf</text:p>
      <text:p text:style-name="Standard">07-22 12:23:41.547 <text:s text:c="2"/>792 <text:s text:c="2"/>792 I hwcomposer: [DBQ] (q2:0xb4000078dc832c00) Free Slot(0), handle=0xb4000078dc851640, 5054400 -&gt; 0</text:p>
      <text:p text:style-name="Standard">07-22 12:23:41.547 <text:s text:c="2"/>792 <text:s/>1206 D PQ_HDR <text:s/>: DpAsyncBlit: in: job (987 35) (2352, 1080, 9408, 0, C2s, P0), sec0, flush 1 Buffer 493: plane=1 bufVA={0x25,0x0,0x0} bufMVA={0x0,0x0,0x0} bufSize={0x9b0a00,0x0,0x0} proxy={0xb4000078dc87c340,0x0,0x0}fence=-1</text:p>
      <text:p text:style-name="Standard">07-22 12:23:41.547 <text:s text:c="2"/>792 <text:s/>1206 D PQ_HDR <text:s/>: DpAsyncBlit: out0: (1080, 2340, 4352, 0, C2s, P0), misc: (X:0, Y:0, R:90, F:0, S:0, A:0, D:0), sec0, flush 0 Buffer 493: plane=1 bufVA={0x33,0x0,0x0} bufMVA={0x0,0x0,0x0} bufSize={0x9b6400,0x0,0x0} proxy={0xb4000078dc87c380,0x0,0x0}fence=-1</text:p>
      <text:p text:style-name="Standard">07-22 12:23:41.547 <text:s text:c="2"/>792 <text:s/>1206 D PQ_HDR <text:s/>: DpAsyncBlit: crop0: (0, 0, 2340, 1080, 0, 0, 0, 0)</text:p>
      <text:p text:style-name="Standard">07-22 12:23:41.547 <text:s text:c="2"/>792 <text:s text:c="2"/>792 I hwcomposer: [DBQ] (q2:0xb4000078dc832c00) Free Slot(1), handle=0xb4000078dc852900, 5054400 -&gt; 0</text:p>
      <text:p text:style-name="Standard">07-22 12:23:41.547 <text:s text:c="2"/>792 <text:s text:c="2"/>792 I hwcomposer: [DBQ] (q2:0xb4000078dc832c00) Free Slot(2), handle=0xb4000078dc851780, 5054400 -&gt; 0</text:p>
      <text:p text:style-name="Standard">07-22 12:23:41.548 <text:s text:c="2"/>858 <text:s text:c="2"/>858 D SurfaceFlinger: Display 4627039422300187648 HWC layers:</text:p>
      <text:p text:style-name="Standard">07-22 12:23:41.548 <text:s text:c="2"/>858 <text:s text:c="2"/>858 D SurfaceFlinger: <text:s text:c="5"/>DEVICE | 0xb40000797b094ec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41.548 <text:s text:c="2"/>858 <text:s text:c="2"/>858 D SurfaceFlinger:</text:p>
      <text:p text:style-name="Standard">07-22 12:23:41.548 14433 14433 I BLASTBufferQueue_Java: update, w= 2340 h= 1080 mName = ViewRootImpl@5e45802[UnityPlayerActivity] mNativeObject= 0xb400007de1affc80 sc.mNativeObject= 0xb400007ddf76a180 format= -3 caller= android.view.ViewRootImpl.updateBlastSurfaceIfNeeded:3017 android.view.ViewRootImpl.relayoutWindow:10131 android.view.ViewRootImpl.performTraversals:4110 android.view.ViewRootImpl.doTraversal:3288 android.view.ViewRootImpl$TraversalRunnable.run:11344 android.view.Choreographer$CallbackRecord.run:1689</text:p>
      <text:p text:style-name="Standard">07-22 12:23:41.549 14433 14433 I ViewRootImpl@5e45802[UnityPlayerActivity]: Relayout returned: old=(0,0,2340,1080) new=(0,0,2340,1080) relayoutAsync=false req=(2340,1080)0 dur=8 res=0x400 s={true 0xb400007ddf712800} ch=false seqId=1</text:p>
      <text:p text:style-name="Standard">07-22 12:23:41.549 <text:s text:c="2"/>858 <text:s text:c="2"/>858 I BufferQueueDebug: [SurfaceView[com.foxandsheep.nightynight3/com.unity3d.player.UnityPlayerActivity]@0#401](this:0xb40000794b483ba0,id:-1,api:0,p:-1,c:858) onDestructor()</text:p>
      <text:p text:style-name="Standard">07-22 12:23:41.549 <text:s text:c="2"/>858 <text:s text:c="2"/>858 I Layer <text:s text:c="2"/>: id=401 Destroyed SurfaceView[com.foxandsheep.nightynight3/com.unity3d.player.UnityPlayerActivity]@0#401</text:p>
      <text:p text:style-name="Standard">07-22 12:23:41.549 14433 14433 D SurfaceView@2ea0a76: 48892534 updateSurface: has no frame</text:p>
      <text:p text:style-name="Standard">07-22 12:23:41.549 <text:s text:c="2"/>858 <text:s text:c="2"/>858 I BufferQueueDebug: [SurfaceView[com.foxandsheep.nightynight3/com.unity3d.player.UnityPlayerActivity]@0(BLAST<text:soft-page-break/>)#402](this:0xb40000794b4b6ba0,id:-1,api:0,p:-1,c:858) onDestructor()</text:p>
      <text:p text:style-name="Standard">07-22 12:23:41.549 <text:s text:c="2"/>858 <text:s text:c="2"/>858 I Layer <text:s text:c="2"/>: id=402 Destroyed SurfaceView[com.foxandsheep.nightynight3/com.unity3d.player.UnityPlayerActivity]@0(BLAST)#402</text:p>
      <text:p text:style-name="Standard">07-22 12:23:41.550 <text:s text:c="2"/>858 <text:s text:c="2"/>858 I BufferQueueDebug: [Background for SurfaceView[com.foxandsheep.nightynight3/com.unity3d.player.UnityPlayerActivity]@0#403](this:0xb40000794b4e6ba0,id:-1,api:0,p:-1,c:858) onDestructor()</text:p>
      <text:p text:style-name="Standard">07-22 12:23:41.550 14433 14433 I SurfaceView: 48892534 Changes: creating=true format=false size=false visible=true alpha=false hint=false visible=true left=false top=false z=false attached=true lifecycleStrategy=false</text:p>
      <text:p text:style-name="Standard">07-22 12:23:41.550 <text:s text:c="2"/>858 <text:s text:c="2"/>858 I Layer <text:s text:c="2"/>: id=403 Destroyed Background for SurfaceView[com.foxandsheep.nightynight3/com.unity3d.player.UnityPlayerActivity]@0#403</text:p>
      <text:p text:style-name="Standard">07-22 12:23:41.550 <text:s text:c="2"/>858 <text:s/>2343 E BufferQueueDebug: [SurfaceView[com.foxandsheep.nightynight3/com.unity3d.player.UnityPlayerActivity]@0#404](this:0xb40000794b523ba0,id:-1,api:0,p:-1,c:-1) id info cannot be read from 'SurfaceView[com.foxandsheep.nightynight3/com.unity3d.player.UnityPlayerActivity]@0#404'</text:p>
      <text:p text:style-name="Standard">07-22 12:23:41.550 <text:s text:c="2"/>858 <text:s/>2343 I BufferQueueDebug: [SurfaceView[com.foxandsheep.nightynight3/com.unity3d.player.UnityPlayerActivity]@0#404](this:0xb40000794b523ba0,id:-1,api:0,p:-1,c:-1) BufferQueue core=(858:/system/bin/surfaceflinger)</text:p>
      <text:p text:style-name="Standard">07-22 12:23:41.551 <text:s text:c="2"/>858 <text:s/>2343 I SurfaceFlinger: id=404 createSurf, flag=84004, SurfaceView[com.foxandsheep.nightynight3/com.unity3d.player.UnityPlayerActivity]@0#404</text:p>
      <text:p text:style-name="Standard">07-22 12:23:41.552 <text:s text:c="2"/>858 <text:s text:c="2"/>901 E BufferQueueDebug: [SurfaceView[com.foxandsheep.nightynight3/com.unity3d.player.UnityPlayerActivity]@0(BLAST)#405](this:0xb40000794b4ffba0,id:-1,api:0,p:-1,c:-1) id info cannot be read from 'SurfaceView[com.foxandsheep.nightynight3/com.unity3d.player.UnityPlayerActivity]@0(BLAST)#405'</text:p>
      <text:p text:style-name="Standard">07-22 12:23:41.552 <text:s text:c="2"/>858 <text:s text:c="2"/>901 I BufferQueueDebug: [SurfaceView[com.foxandsheep.nightynight3/com.unity3d.player.UnityPlayerActivity]@0(BLAST)#405](this:0xb40000794b4ffba0,id:-1,api:0,p:-1,c:-1) BufferQueue core=(858:/system/bin/surfaceflinger)</text:p>
      <text:p text:style-name="Standard">07-22 12:23:41.552 <text:s text:c="2"/>858 <text:s text:c="2"/>901 I SurfaceFlinger: id=405 createSurf, flag=44400, SurfaceView[com.foxandsheep.nightynight3/com.unity3d.player.UnityPlayerActivity]@0(BLAST)#405</text:p>
      <text:p text:style-name="Standard">07-22 12:23:41.552 <text:s text:c="2"/>858 <text:s text:c="2"/>901 E BufferQueueDebug: [Background for SurfaceView[com.foxandsheep.nightynight3/com.unity3d.player.UnityPlayerActivity]@0#406](this:0xb40000794b509ba0,id:-1,api:0,p:-1,c:-1) id info cannot be read from 'Background for SurfaceView[com.foxandsheep.nightynight3/com.unity3d.player.UnityPlayerActivity]@0#406'</text:p>
      <text:p text:style-name="Standard">07-22 12:23:41.552 <text:s text:c="2"/>858 <text:s text:c="2"/>901 I BufferQueueDebug: [Background for SurfaceView[com.foxandsheep.nightynight3/com.unity3d.player.UnityPlayerActivity]@0#406](this:0xb40000794b509ba0,id:-1,api:0,p:-1,c:-1) BufferQueue core=(858:/system/bin/surfaceflinger)</text:p>
      <text:p text:style-name="Standard">07-22 12:23:41.552 <text:s text:c="2"/>858 <text:s text:c="2"/>901 I SurfaceFlinger: id=406 createSurf, flag=20404, Background for SurfaceView[com.foxandsheep.nightynight3/com.unity3d.player.UnityPlayerActivity]@0#406</text:p>
      <text:p text:style-name="Standard">07-22 12:23:41.553 14433 14433 D BufferQueueConsumer: [](id:386100000003,api:0,p:-1,c:14433) connect: controlledByApp=false</text:p>
      <text:p text:style-name="Standard">07-22 12:23:41.554 14433 14433 I BLASTBufferQueue_Java: update, w= 2340 h= 1080 mName = null mNativeObject= 0xb400007de1b49480 sc.mNativeObject= 0xb400007de1bfc7c0 format= 4 caller= android.view.SurfaceView.createBlastSurfaceControls:1517 android.view.SurfaceView.updateSurface:1193 android.view.SurfaceView.lambda$new$0:258 android.view.SurfaceView.$r8$lambda$cm3nmzErr-srXoT_KjIYQgdhFN0:0 android.view.SurfaceView$$ExternalSyntheticLambda2.onPreDraw:2 <text:soft-page-break/>android.view.ViewTreeObserver.dispatchOnPreDraw:1204</text:p>
      <text:p text:style-name="Standard">07-22 12:23:41.554 14433 14433 I SurfaceView@2ea0a76: 48892534 Cur surface: Surface(name=null)/@0x7a6c5b2</text:p>
      <text:p text:style-name="Standard">07-22 12:23:41.554 14433 14433 I SurfaceView@2ea0a76: pST: sr = Rect(0, 0 - 2340, 1080) sw = 2340 sh = 1080</text:p>
      <text:p text:style-name="Standard">07-22 12:23:41.554 14433 14433 I SurfaceView@2ea0a76: onSSPAndSRT: pl = 0 pt = 0 sx = 1.0 sy = 1.0</text:p>
      <text:p text:style-name="Standard">07-22 12:23:41.554 14433 14433 D SurfaceView@2ea0a76: 48892534 performSurfaceTransaction UI Thread position = [0, 0, 2340, 1080] surfaceSize = 2340x1080</text:p>
      <text:p text:style-name="Standard">07-22 12:23:41.555 14433 14433 I SurfaceView@2ea0a76: updateSurface: mVisible = true mSurface.isValid() = true</text:p>
      <text:p text:style-name="Standard">07-22 12:23:41.555 14433 14433 I SurfaceView@2ea0a76: updateSurface: mSurfaceCreated = false surfaceChanged = true visibleChanged = true</text:p>
      <text:p text:style-name="Standard">07-22 12:23:41.555 14433 14433 I SurfaceView: 48892534 visibleChanged -- surfaceCreated</text:p>
      <text:p text:style-name="Standard">07-22 12:23:41.555 14433 14433 I SurfaceView@2ea0a76: surfaceCreated 1 #8 com.unity3d.player.a{2ea0a76 VFE...... ......ID 0,0-2340,1080 #7f050054 app:id/unitySurfaceView aid=1073741824}</text:p>
      <text:p text:style-name="Standard">07-22 12:23:41.555 14433 14433 I SurfaceView: 48892534 surfaceChanged -- format=4 w=2340 h=1080</text:p>
      <text:p text:style-name="Standard">07-22 12:23:41.555 14433 14433 I SurfaceView@2ea0a76: surfaceChanged (2340,1080) 1 #8 com.unity3d.player.a{2ea0a76 VFE...... ......ID 0,0-2340,1080 #7f050054 app:id/unitySurfaceView aid=1073741824}</text:p>
      <text:p text:style-name="Standard">07-22 12:23:41.555 14433 14433 I SurfaceView: 48892534 surfaceRedrawNeeded</text:p>
      <text:p text:style-name="Standard">07-22 12:23:41.556 14433 14433 I SurfaceView: 48892534 finishedDrawing</text:p>
      <text:p text:style-name="Standard">07-22 12:23:41.556 14433 14433 V SurfaceView@2ea0a76: Layout: x=0 y=0 w=2340 h=1080, frame=Rect(0, 0 - 2340, 1080)</text:p>
      <text:p text:style-name="Standard">07-22 12:23:41.557 <text:s/>1364 <text:s/>1380 V WindowManager: rotationForOrientation(orient=SCREEN_ORIENTATION_LANDSCAPE (0), last=ROTATION_90 (1)); user=ROTATION_0 (0)</text:p>
      <text:p text:style-name="Standard">07-22 12:23:41.557 <text:s/>1364 <text:s/>1380 D WindowManager: rotationForOrientation, orientationSource=ActivityRecord{2debe07 u0 com.foxandsheep.nightynight3/com.unity3d.player.UnityPlayerActivity t133}</text:p>
      <text:p text:style-name="Standard">07-22 12:23:41.557 <text:s/>1364 <text:s/>1380 V WindowManager: Computed rotation=ROTATION_90 (1) for display id=0 based on lastOrientation=SCREEN_ORIENTATION_LANDSCAPE (0) and oldRotation=ROTATION_90 (1), caller=com.android.server.wm.DisplayRotation.updateOrientation:517 com.android.server.wm.DisplayContent.updateOrientation:2176 com.android.server.wm.DisplayContent.updateOrientation:2092 com.android.server.wm.DisplayContent.onDescendantOrientationChanged:2019 com.android.server.wm.WindowContainer.onDescendantOrientationChanged:1529 com.android.server.wm.DisplayArea.onDescendantOrientationChanged:181</text:p>
      <text:p text:style-name="Standard">07-22 12:23:41.558 <text:s text:c="2"/>793 14544 D VCodec <text:s/>: [VCodecV4L2] Enque in wrong state: state: STOP,</text:p>
      <text:p text:style-name="Standard">07-22 12:23:41.565 <text:s text:c="2"/>793 14546 D C2MtkVdec: [0xB4000073BF241200] VCodec destroyed.</text:p>
      <text:p text:style-name="Standard">07-22 12:23:41.565 <text:s text:c="2"/>793 14546 D C2MtkVdec: [0xB4000073BF241200] mBMLock lock by onRelease</text:p>
      <text:p text:style-name="Standard">07-22 12:23:41.566 <text:s text:c="2"/>793 14546 D C2MtkBufferManager: [0xB4000073BF264D20] stopFetchThread, BM fetch thread join</text:p>
      <text:p text:style-name="Standard">07-22 12:23:41.566 <text:s text:c="2"/>793 14553 D C2MtkBufferManager: C2MtkBMFetchThread terminated</text:p>
      <text:p text:style-name="Standard">07-22 12:23:41.566 <text:s text:c="2"/>793 14546 D C2MtkBufferManager: [0xB4000073BF264D20] stopFetchThread, BM fetch thread join complete</text:p>
      <text:p text:style-name="Standard">07-22 12:23:41.566 <text:s text:c="2"/>858 <text:s/>1215 I SurfaceFlinger: NotifyHwcComposition(), id 0, mode 0</text:p>
      <text:p text:style-name="Standard">07-22 12:23:41.567 <text:s text:c="2"/>793 14546 D C2MtkBufferManager: [0xB4000073BF264D20] <text:soft-page-break/>stopFetchThread</text:p>
      <text:p text:style-name="Standard">07-22 12:23:41.567 <text:s text:c="2"/>793 14546 I mtkpower_client: perf_lock_acq, hdl:327, dur:0, num:2, tid:14546</text:p>
      <text:p text:style-name="Standard">07-22 12:23:41.567 <text:s text:c="2"/>792 <text:s text:c="2"/>792 E hwcomposer: [JOB] (0) Handle a job with no visible layer</text:p>
      <text:p text:style-name="Standard">07-22 12:23:41.567 <text:s text:c="2"/>792 <text:s text:c="2"/>792 I hwcomposer: [DBQ] (q2:0xb4000078dc885800) Buffer queue is destroyed, m_id(101)</text:p>
      <text:p text:style-name="Standard">07-22 12:23:41.567 <text:s text:c="2"/>792 <text:s text:c="2"/>792 I hwcomposer: [DBQ] (q2:0xb4000078dc885800) ~DisplayBufferQueue(), m_id(101), release buf</text:p>
      <text:p text:style-name="Standard">07-22 12:23:41.567 <text:s text:c="2"/>792 <text:s text:c="2"/>792 I hwcomposer: [DBQ] (q2:0xb4000078dc885800) Free Slot(0), handle=0xb4000078dc8545c0, 10108800 -&gt; 0</text:p>
      <text:p text:style-name="Standard">07-22 12:23:41.567 <text:s text:c="2"/>793 14546 I mtkpower_client: ret_hdl:327</text:p>
      <text:p text:style-name="Standard">07-22 12:23:41.567 <text:s text:c="2"/>793 14546 D C2MtkVdec: [0xB4000073BF2416F8] clearClientPid: perfLockAcq mFpsLockHandle 327 pid 1035</text:p>
      <text:p text:style-name="Standard">07-22 12:23:41.567 <text:s text:c="2"/>803 <text:s text:c="2"/>862 I libPowerHal: [perfLockAcq] idx:3 hdl:327 hint:-1 pid:793 tid:14546 duration:0 lock_user:c2@1.2-mediatek =&gt; ret_hdl:327</text:p>
      <text:p text:style-name="Standard">07-22 12:23:41.568 <text:s text:c="2"/>793 14546 I mtkpower_client: perf_lock_rel, hdl:327, tid:14546</text:p>
      <text:p text:style-name="Standard">07-22 12:23:41.568 <text:s text:c="2"/>803 <text:s text:c="2"/>862 I libPowerHal: [PU] scn:3, update</text:p>
      <text:p text:style-name="Standard">07-22 12:23:41.568 <text:s text:c="2"/>794 <text:s text:c="2"/>794 I SensorsHub: batch: handle=1 period=160000000 timeout=0</text:p>
      <text:p text:style-name="Standard">07-22 12:23:41.568 <text:s text:c="2"/>858 <text:s text:c="2"/>858 D SurfaceFlinger: Display 4627039422300187648 HWC layers:</text:p>
      <text:p text:style-name="Standard">07-22 12:23:41.568 <text:s text:c="2"/>858 <text:s text:c="2"/>858 D SurfaceFlinger: <text:s/>SOLID_COLOR | <text:s text:c="13"/>| 0002 | <text:s/>Unknown <text:s/>| <text:s text:c="3"/>0.0 <text:s text:c="3"/>0.0 <text:s text:c="3"/>0.0 <text:s text:c="3"/>0.0 | <text:s text:c="3"/>0 <text:s text:c="3"/>0 1080 2340 | Background for SurfaceView[com.foxan[...]3d.player.UnityPlayerActivity]@0#406</text:p>
      <text:p text:style-name="Standard">07-22 12:23:41.568 <text:s text:c="2"/>858 <text:s text:c="2"/>858 D SurfaceFlinger:</text:p>
      <text:p text:style-name="Standard">07-22 12:23:41.568 <text:s text:c="2"/>794 <text:s text:c="2"/>794 I SensorsHub: activate: handle 1 enable 1</text:p>
      <text:p text:style-name="Standard">07-22 12:23:41.568 <text:s text:c="2"/>794 <text:s text:c="2"/>794 I SensorsHub: type : 1, enable : 1</text:p>
      <text:p text:style-name="Standard">07-22 12:23:41.568 <text:s text:c="2"/>803 <text:s text:c="2"/>862 I libPowerHal: [fpsgo_set_video_pid_thread] 1035, 0xb400007bf46be278</text:p>
      <text:p text:style-name="Standard">07-22 12:23:41.568 <text:s text:c="2"/>803 <text:s text:c="2"/>862 I libPowerHal: [fpsgo_clear_video_pid_thread] 1035, 0xb400007bf46be278</text:p>
      <text:p text:style-name="Standard">07-22 12:23:41.570 <text:s text:c="2"/>803 <text:s text:c="2"/>862 I libPowerHal: [perfLockRel] hdl:327, idx:3</text:p>
      <text:p text:style-name="Standard">07-22 12:23:41.570 <text:s text:c="2"/>793 14546 D C2MtkVdec: [0xB4000073BF2416F8] clearClientPid: perfLockRel mFpsLockHandle 327 pid 1035</text:p>
      <text:p text:style-name="Standard">07-22 12:23:41.571 <text:s text:c="2"/>793 14546 V C2MtkVdec: Number of instances decreased to 0(c2.mtk.avc.decoder)</text:p>
      <text:p text:style-name="Standard">07-22 12:23:41.571 <text:s text:c="2"/>794 <text:s text:c="2"/>794 I SensorsHub: batch: handle=1 period=20000000 timeout=0</text:p>
      <text:p text:style-name="Standard">07-22 12:23:41.571 <text:s text:c="2"/>803 <text:s text:c="2"/>862 I libPowerHal: [fpsgo_clear_video_pid_thread] 1035, 0xb400007bf46be278</text:p>
      <text:p text:style-name="Standard">07-22 12:23:41.571 <text:s text:c="2"/>803 <text:s text:c="2"/>862 I libPowerHal: [PD] c2@1.2-mediatek update ONESHOT(unset) cmd:2084100 param:1035</text:p>
      <text:p text:style-name="Standard">07-22 12:23:41.571 <text:s text:c="2"/>793 <text:s text:c="2"/>919 D C2BqBuffer: configuring null producer: igbp_information(0)</text:p>
      <text:p text:style-name="Standard">07-22 12:23:41.572 <text:s/>1035 14563 I CCodec <text:s/>: [c2.mtk.avc.decoder] state-&gt;set(RELEASED)</text:p>
      <text:p text:style-name="Standard">07-22 12:23:41.572 <text:s/>1035 14539 D SurfaceUtils: disconnecting from surface 0xb4000078771dd010, reason disconnectFromSurface</text:p>
      <text:p text:style-name="Standard">07-22 12:23:41.573 <text:s text:c="2"/>824 <text:s/>1682 I AF::Track: setMixerOutConfig return default condition, mixer key 2002, thread key 2002</text:p>
      <text:p text:style-name="Standard">07-22 12:23:41.573 <text:s text:c="2"/>824 <text:s/>1682 I AudioPolicyEffectException: MySpaceHandler::checkDetachCondition media 1, ring 0, mp 0</text:p>
      <text:p text:style-name="Standard">07-22 12:23:41.573 <text:s text:c="2"/>824 <text:s/>1682 I AudioPolicyEffectException: MySpace detach value 1</text:p>
      <text:p text:style-name="Standard">07-22 12:23:41.573 <text:s text:c="2"/>824 <text:s/>1682 V APM_AudioPolicyManager: startOutput portId 27</text:p>
      <text:p text:style-name="Standard">07-22 12:23:41.573 <text:s text:c="2"/>824 <text:s/>1682 V APM_AudioPolicyManager: startOutput() output 29, stream 3, session 225</text:p>
      <text:p text:style-name="Standard">07-22 12:23:41.573 <text:s text:c="2"/>824 <text:s/>1682 V APM_AudioPolicyManager: setBeaconMute(1) <text:soft-page-break/>mBeaconMuteRefCount=2 mBeaconPlayingRefCount=0</text:p>
      <text:p text:style-name="Standard">07-22 12:23:41.574 <text:s text:c="2"/>824 <text:s/>1682 V APM_AudioPolicyManager: selectOutputForMusicEffects activeOnly 1 output 21 flags 0x00000008</text:p>
      <text:p text:style-name="Standard">07-22 12:23:41.574 <text:s/>1035 14542 I hw-BpHwBinder: onLastStrongRef automatically unlinking death recipients</text:p>
      <text:p text:style-name="Standard">07-22 12:23:41.574 <text:s text:c="2"/>824 <text:s/>1682 V APM_AudioPolicyManager: selectOutputForMusicEffects activeOnly 1 output 29 flags 0x00000004</text:p>
      <text:p text:style-name="Standard">07-22 12:23:41.574 <text:s text:c="2"/>793 <text:s text:c="2"/>919 I hw-BpHwBinder: onLastStrongRef automatically unlinking death recipients</text:p>
      <text:p text:style-name="Standard">07-22 12:23:41.574 <text:s text:c="2"/>824 <text:s/>1682 V APM_AudioPolicyManager: selectOutputForMusicEffects selected output 21</text:p>
      <text:p text:style-name="Standard">07-22 12:23:41.574 <text:s text:c="2"/>793 <text:s text:c="2"/>919 D C2MtkVdec: [0xB4000073BF241200] onRelease</text:p>
      <text:p text:style-name="Standard">07-22 12:23:41.575 <text:s text:c="2"/>793 <text:s text:c="2"/>919 D C2MtkVdec: [0xB4000073BF241200] mOnCancel</text:p>
      <text:p text:style-name="Standard">07-22 12:23:41.575 <text:s text:c="2"/>793 <text:s text:c="2"/>919 D C2MtkVdec: [0xB4000073BF241200] VCodec destroyed.</text:p>
      <text:p text:style-name="Standard">07-22 12:23:41.575 <text:s text:c="2"/>793 <text:s text:c="2"/>919 D C2MtkVdec: [0xB4000073BF241200] mBMLock lock by onRelease</text:p>
      <text:p text:style-name="Standard">07-22 12:23:41.575 <text:s/>1364 <text:s/>1364 D AudioPlayerStateMonitor: Found a new active media playback. AudioPlaybackConfiguration piid:263 deviceId:3 type:OpenSL ES AudioPlayer (Buffer Queue) u/pid:10327/14433 state:started attr:AudioAttributes: usage=USAGE_MEDIA content=CONTENT_TYPE_UNKNOWN source=DEFAULT flags=0x0 tags= bundle=null sessionId:225 mutedState:streamVolume <text:s/>FormatInfo{isSpatialized=false, channelMask=0x3, sampleRate=48000}</text:p>
      <text:p text:style-name="Standard">07-22 12:23:41.575 14433 14433 I ImeTracker: com.foxandsheep.nightynight3:cbdaf47: onRequestHide at ORIGIN_CLIENT_HIDE_SOFT_INPUT reason HIDE_SOFT_INPUT</text:p>
      <text:p text:style-name="Standard">07-22 12:23:41.575 <text:s text:c="2"/>824 <text:s/>1682 V APM_AudioPolicyManager: getNewOutputDevices selected devices {AUDIO_DEVICE_OUT_SPEAKER, @:}</text:p>
      <text:p text:style-name="Standard">07-22 12:23:41.576 <text:s text:c="2"/>824 <text:s/>1682 V APM_AudioPolicyManager: setOutputDevices device {AUDIO_DEVICE_OUT_SPEAKER, @:} delayMs 0</text:p>
      <text:p text:style-name="Standard">07-22 12:23:41.576 <text:s text:c="2"/>824 <text:s/>1682 V APM_AudioPolicyManager: setOutputDevices() prevDevice {AUDIO_DEVICE_OUT_SPEAKER, @:}</text:p>
      <text:p text:style-name="Standard">07-22 12:23:41.576 14433 14433 I InputMethodManager_LC: closeCurrentInput: IInputMethodManagerGlobalInvoker.hideSoftInput</text:p>
      <text:p text:style-name="Standard">07-22 12:23:41.577 <text:s text:c="2"/>793 <text:s text:c="2"/>919 D C2MtkVdec: [0xB4000073BF241200] ~C2MtkVdec</text:p>
      <text:p text:style-name="Standard">07-22 12:23:41.578 <text:s text:c="2"/>824 <text:s/>1682 V APM_AudioPolicyManager: setOutputDevices changing device to {AUDIO_DEVICE_OUT_SPEAKER, @:}</text:p>
      <text:p text:style-name="Standard">07-22 12:23:41.578 <text:s/>1364 <text:s/>1380 D InputMethodManagerService: hideSoftInput</text:p>
      <text:p text:style-name="Standard">07-22 12:23:41.578 <text:s/>1364 <text:s/>1380 V InputMethodManagerService: Client requesting input be hidden</text:p>
      <text:p text:style-name="Standard">07-22 12:23:41.579 <text:s/>1364 <text:s/>1380 D InputMethodManagerService: setWindowStateInner, windowToken=android.os.BinderProxy@b16cd45, state=ImeTargetWindowState{ imeToken android.os.Binder@b42bf52 imeFocusChanged false hasEditorFocused false requestedImeVisible false imeDisplayId 0 softInputModeState STATE_UNSPECIFIED|ADJUST_PAN isStartInputByGainFocus false}</text:p>
      <text:p text:style-name="Standard">07-22 12:23:41.579 <text:s/>1364 <text:s/>1380 I ImeTracker: com.foxandsheep.nightynight3:cbdaf47: onCancelled at PHASE_SERVER_SHOULD_HIDE</text:p>
      <text:p text:style-name="Standard">07-22 12:23:41.579 <text:s/>1364 <text:s/>1380 V InputMethodManagerService: hideCurrentInputLocked : canceled, shouldHideSoftInput=false, mInputShown=false, mImeWindowVis=0</text:p>
      <text:p text:style-name="Standard">07-22 12:23:41.579 <text:s/>1035 14539 I MediaCodec: Codec shutdown complete</text:p>
      <text:p text:style-name="Standard">07-22 12:23:41.580 <text:s text:c="2"/>793 <text:s text:c="2"/>919 D memory_c2: [DmaMemory][release] size=4096, is_enc=0, import=-1</text:p>
      <text:p text:style-name="Standard">07-22 12:23:41.580 <text:s/>1035 14539 I ResourceManagerService: removeResourceInfo pid 14433, removed 921600 (width 1280 height 720), isLowPriority 0, remained hw codec count 0</text:p>
      <text:p text:style-name="Standard">07-22 12:23:41.580 <text:s text:c="2"/>793 <text:s text:c="2"/>919 D memory_c2: [DmaMemory][release] size=4096, is_enc=0, <text:soft-page-break/>import=-1</text:p>
      <text:p text:style-name="Standard">07-22 12:23:41.580 <text:s text:c="2"/>793 <text:s text:c="2"/>919 D memory_c2: [DmaMemory][release] size=4096, is_enc=0, import=-1</text:p>
      <text:p text:style-name="Standard">07-22 12:23:41.581 <text:s/>1364 <text:s/>3391 V ResourceManagerHelper-JNI: JNIMediaResourceHelper::notify eventType : 2, ext1 : 0, ext2 : 0</text:p>
      <text:p text:style-name="Standard">07-22 12:23:41.581 <text:s text:c="2"/>793 <text:s text:c="2"/>919 D memory_c2: [DmaMemory][release] size=4096, is_enc=0, import=-1</text:p>
      <text:p text:style-name="Standard">07-22 12:23:41.581 <text:s/>1364 <text:s/>3391 V ResourceManagerHelper-JNI: notify eventType : 2, ext1 : 0, ext2 : 0</text:p>
      <text:p text:style-name="Standard">07-22 12:23:41.581 <text:s/>1035 14539 D MediaCodec: flushMediametrics</text:p>
      <text:p text:style-name="Standard">07-22 12:23:41.581 10406 10423 V ResourceManagerHelper-JNI: JNIMediaResourceHelper::notify eventType : 2, ext1 : 0, ext2 : 0</text:p>
      <text:p text:style-name="Standard">07-22 12:23:41.581 10406 10423 V ResourceManagerHelper-JNI: notify eventType : 2, ext1 : 0, ext2 : 0</text:p>
      <text:p text:style-name="Standard">07-22 12:23:41.581 <text:s text:c="2"/>793 <text:s text:c="2"/>919 D memory_c2: [DmaMemory][release] size=4096, is_enc=0, import=-1</text:p>
      <text:p text:style-name="Standard">07-22 12:23:41.581 10406 10458 I SemMediaResourceHelper: onRemove</text:p>
      <text:p text:style-name="Standard">07-22 12:23:41.582 <text:s text:c="2"/>793 <text:s text:c="2"/>919 D memory_c2: [DmaMemory][release] size=4096, is_enc=0, import=-1</text:p>
      <text:p text:style-name="Standard">07-22 12:23:41.582 <text:s text:c="2"/>793 <text:s text:c="2"/>919 D memory_c2: [DmaMemory][release] size=4096, is_enc=0, import=-1</text:p>
      <text:p text:style-name="Standard">07-22 12:23:41.582 <text:s text:c="2"/>793 <text:s text:c="2"/>919 D memory_c2: [DmaMemory][release] size=4096, is_enc=0, import=-1</text:p>
      <text:p text:style-name="Standard">07-22 12:23:41.582 <text:s/>3204 <text:s/>3204 I SemMediaResourceHelper: onRemove</text:p>
      <text:p text:style-name="Standard">07-22 12:23:41.583 <text:s/>1364 <text:s/>1630 I SemMediaResourceHelper: onRemove</text:p>
      <text:p text:style-name="Standard">07-22 12:23:41.583 <text:s/>1035 14538 I NuPlayerDecoder: kWhatAsyncReleaseComplete</text:p>
      <text:p text:style-name="Standard">07-22 12:23:41.583 <text:s text:c="2"/>793 <text:s text:c="2"/>919 D memory_c2: [DmaMemory][release] size=4096, is_enc=0, import=-1</text:p>
      <text:p text:style-name="Standard">07-22 12:23:41.584 <text:s/>3204 <text:s/>3204 I SemDvfsHyPerManager: acquire hyper - TABaseBoost/3204@19, type = 1090523139</text:p>
      <text:p text:style-name="Standard">07-22 12:23:41.584 <text:s text:c="2"/>793 <text:s text:c="2"/>919 D memory_c2: [DmaMemory][release] size=4096, is_enc=0, import=-1</text:p>
      <text:p text:style-name="Standard">07-22 12:23:41.584 <text:s/>1035 14538 D MediaCodec: flushMediametrics</text:p>
      <text:p text:style-name="Standard">07-22 12:23:41.584 <text:s text:c="2"/>793 <text:s text:c="2"/>919 D memory_c2: [DmaMemory][release] size=4096, is_enc=0, import=-1</text:p>
      <text:p text:style-name="Standard">07-22 12:23:41.584 <text:s text:c="2"/>798 <text:s text:c="2"/>841 I HYPER-HAL: [RequestManager.cpp]acquire(): Acquired ID : 5195495 <text:s/>[3204 / 19] <text:s text:c="3"/>HINT : <text:s text:c="5"/>list : [TABoost / 0]</text:p>
      <text:p text:style-name="Standard">07-22 12:23:41.585 <text:s/>1035 14538 W MediaCodec: no metrics handle found</text:p>
      <text:p text:style-name="Standard">07-22 12:23:41.585 <text:s text:c="2"/>793 <text:s text:c="2"/>919 D memory_c2: [DmaMemory][release] size=4096, is_enc=0, import=-1</text:p>
      <text:p text:style-name="Standard">07-22 12:23:41.585 <text:s text:c="2"/>793 <text:s text:c="2"/>919 D memory_c2: [DmaMemory][release] size=4096, is_enc=0, import=-1</text:p>
      <text:p text:style-name="Standard">07-22 12:23:41.586 <text:s text:c="2"/>793 <text:s text:c="2"/>919 D C2MtkVdecExt: [0xB4000073BDA14320] ~ExtImpl</text:p>
      <text:p text:style-name="Standard">07-22 12:23:41.586 <text:s text:c="2"/>793 <text:s text:c="2"/>919 D C2MtkBufferManager: [0xB4000073BF264D20] mFetchLock by cancelAllBuffers</text:p>
      <text:p text:style-name="Standard">07-22 12:23:41.586 <text:s text:c="2"/>793 <text:s text:c="2"/>919 D C2MtkBufferManager: [0xB4000073BF264D20] <text:s text:c="2"/>mBufferLock by cancelAllBuffers</text:p>
      <text:p text:style-name="Standard">07-22 12:23:41.587 <text:s text:c="2"/>858 <text:s text:c="2"/>858 I BufferQueueProducer: [com.foxandsheep.nightynight3/com.unity3d.player.UnityPlayerActivity$_14433#390](this:0xb40000794f1fdba0,id:-1,api:0,p:-1,c:858) queueBuffer: fps=1.38 dur=2166.08 max=1882.90 min=11.13</text:p>
      <text:p text:style-name="Standard">07-22 12:23:41.587 <text:s/>1035 14538 V AudioSink: +++ close</text:p>
      <text:p text:style-name="Standard"><text:soft-page-break/>07-22 12:23:41.587 <text:s/>1035 14538 V AudioSink: --- close</text:p>
      <text:p text:style-name="Standard">07-22 12:23:41.590 <text:s text:c="2"/>858 <text:s/>1215 I SurfaceFlinger: NotifyHwcComposition(), id 0, mode 1</text:p>
      <text:p text:style-name="Standard">07-22 12:23:41.591 <text:s text:c="2"/>792 <text:s text:c="2"/>792 I hwcomposer: [DBQ] (q2:0xb4000078dc885800) Buffer queue is created with size(3), m_id(103), q2</text:p>
      <text:p text:style-name="Standard">07-22 12:23:41.591 <text:s text:c="2"/>792 <text:s text:c="2"/>792 I hwcomposer: [DBQ] (q2:0xb4000078dc885800) Reallocate Slot(0), pool(0 -&gt; 0) size(0 -&gt; 10108800) secure(0 -&gt; 0)</text:p>
      <text:p text:style-name="Standard">07-22 12:23:41.592 <text:s/>1035 14538 W AMessage: failed to post message as target looper for handler 0 is gone.</text:p>
      <text:p text:style-name="Standard">07-22 12:23:41.592 14433 14433 D MediaRouter: onRestoreRoute() : route=RouteInfo{ name=Phone, description=null, status=null, category=RouteCategory{ name=System types=ROUTE_TYPE_LIVE_AUDIO ROUTE_TYPE_LIVE_VIDEO <text:s/>groupable=false }, supportedTypes=ROUTE_TYPE_LIVE_AUDIO ROUTE_TYPE_LIVE_VIDEO , presentationDisplay=null }</text:p>
      <text:p text:style-name="Standard">07-22 12:23:41.592 14433 14433 V MediaRouter: Selecting route: RouteInfo{ name=Phone, description=null, status=null, category=RouteCategory{ name=System types=ROUTE_TYPE_LIVE_AUDIO ROUTE_TYPE_LIVE_VIDEO <text:s/>groupable=false }, supportedTypes=ROUTE_TYPE_LIVE_AUDIO ROUTE_TYPE_LIVE_VIDEO , presentationDisplay=null }</text:p>
      <text:p text:style-name="Standard">07-22 12:23:41.592 <text:s text:c="2"/>793 <text:s text:c="2"/>919 D C2MtkBufferManager: [0xB4000073BF264D20] cancelAllBuffers, Free all Buffers Done!</text:p>
      <text:p text:style-name="Standard">07-22 12:23:41.592 <text:s text:c="2"/>793 <text:s text:c="2"/>919 D C2MtkBufferManager: [0xB4000073BF264D20] ~C2MtkBufferManager</text:p>
      <text:p text:style-name="Standard">07-22 12:23:41.592 <text:s text:c="2"/>793 <text:s text:c="2"/>919 D C2MtkComponentStore: onNumberOfVideoInstancesChanged: Decoder 0, Encoder 0</text:p>
      <text:p text:style-name="Standard">07-22 12:23:41.592 <text:s text:c="2"/>793 <text:s text:c="2"/>919 V C2MtkVdec: Number of instances for debug decreased to 0(c2.mtk.avc.decoder)</text:p>
      <text:p text:style-name="Standard">07-22 12:23:41.592 <text:s text:c="2"/>793 <text:s text:c="2"/>919 D C2MtkComponentStore: onRuntimeInfoUpdated[0xB4000073BF263120]: instance removed.</text:p>
      <text:p text:style-name="Standard">07-22 12:23:41.592 <text:s text:c="2"/>793 <text:s text:c="2"/>919 D C2MtkComponentStore: onRuntimeInfoUpdated[0xB4000073BF263120]: normal mode. isHeavyLoading 0, numOfValInst 0, psDisable 0</text:p>
      <text:p text:style-name="Standard">07-22 12:23:41.593 <text:s text:c="2"/>793 <text:s text:c="2"/>919 D C2MtkVdec: [0xB4000073BF263120] VCodec destroyed.</text:p>
      <text:p text:style-name="Standard">07-22 12:23:41.593 <text:s text:c="2"/>793 <text:s text:c="2"/>919 V C2MtkVdec: in DestroyCodec2AvcFactory</text:p>
      <text:p text:style-name="Standard">07-22 12:23:41.593 <text:s text:c="2"/>793 <text:s text:c="2"/>919 V C2MtkVdec: in DestroyCodec2AvcFactory</text:p>
      <text:p text:style-name="Standard">07-22 12:23:41.594 <text:s text:c="2"/>792 <text:s text:c="2"/>792 I hwcomposer: [DBQ] (q2:0xb4000078dc885800) Alloc Slot(0), handle=0xb4000078dc851500 c=0 w=1080 h=2340 p=1088 ys=1088 vs=2340 f=2 sec=0 sh=0, usage=0x800</text:p>
      <text:p text:style-name="Standard">07-22 12:23:41.596 <text:s text:c="2"/>858 <text:s text:c="2"/>858 D SurfaceFlinger: Display 4627039422300187648 HWC layers:</text:p>
      <text:p text:style-name="Standard">07-22 12:23:41.596 <text:s text:c="2"/>858 <text:s text:c="2"/>858 D SurfaceFlinger: <text:s/>SOLID_COLOR | <text:s text:c="13"/>| 0002 | <text:s/>Unknown <text:s/>| <text:s text:c="3"/>0.0 <text:s text:c="3"/>0.0 <text:s text:c="3"/>0.0 <text:s text:c="3"/>0.0 | <text:s text:c="3"/>0 <text:s text:c="3"/>0 1080 2340 | Background for SurfaceView[com.foxan[...]3d.player.UnityPlayerActivity]@0#406</text:p>
      <text:p text:style-name="Standard">07-22 12:23:41.596 <text:s text:c="2"/>858 <text:s text:c="2"/>858 D SurfaceFlinger: <text:s text:c="5"/>DEVICE | 0xb40000794f0e840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41.596 <text:s text:c="2"/>858 <text:s text:c="2"/>858 D SurfaceFlinger:</text:p>
      <text:p text:style-name="Standard">07-22 12:23:41.599 <text:s text:c="2"/>792 <text:s text:c="2"/>792 I hwcomposer: [DBQ] (q2:0xb4000078dc885800) Reallocate Slot(1), pool(0 -&gt; 0) size(0 -&gt; 10108800) secure(0 -&gt; 0)</text:p>
      <text:p text:style-name="Standard">07-22 12:23:41.599 <text:s text:c="2"/>824 <text:s/>1351 D DlbDlbEffect: handle_EFFECT_CMD_SET_DEVICE(device=0x00000002)</text:p>
      <text:p text:style-name="Standard">07-22 12:23:41.600 <text:s text:c="2"/>824 <text:s/>1351 D DlbEffectContext: setDevice(00000002)</text:p>
      <text:p text:style-name="Standard">07-22 12:23:41.600 <text:s text:c="2"/>824 <text:s/>1351 D DlbEndpointParamCache: setDevice(device=0x00000002)</text:p>
      <text:p text:style-name="Standard"><text:soft-page-break/>07-22 12:23:41.600 <text:s text:c="2"/>824 <text:s/>1351 I AudioEffectExtendAction: setDevice_l empty address, empty name</text:p>
      <text:p text:style-name="Standard">07-22 12:23:41.600 <text:s text:c="2"/>824 <text:s/>1351 V VolumeMonitor_Energy_Effect: VM_setDevice() sessionId:-2901, device:0x0x2, isBtTypeHeadset:0</text:p>
      <text:p text:style-name="Standard">07-22 12:23:41.600 <text:s text:c="2"/>824 <text:s/>1351 D DlbDlbEffect: handle_EFFECT_CMD_SET_DEVICE(device=0x00000002)</text:p>
      <text:p text:style-name="Standard">07-22 12:23:41.600 <text:s text:c="2"/>824 <text:s/>1351 D DlbEffectContext: setDevice(00000002)</text:p>
      <text:p text:style-name="Standard">07-22 12:23:41.600 <text:s text:c="2"/>824 <text:s/>1351 D DlbEndpointParamCache: setDevice(device=0x00000002)</text:p>
      <text:p text:style-name="Standard">07-22 12:23:41.600 <text:s text:c="2"/>824 <text:s/>1351 D DlbDlbEffect: handle_EFFECT_CMD_SET_DEVICE(device=0x00000002)</text:p>
      <text:p text:style-name="Standard">07-22 12:23:41.600 <text:s text:c="2"/>824 <text:s/>1351 D DlbEffectContext: setDevice(00000002)</text:p>
      <text:p text:style-name="Standard">07-22 12:23:41.600 <text:s text:c="2"/>824 <text:s/>1351 D DlbEndpointParamCache: setDevice(device=0x00000002)</text:p>
      <text:p text:style-name="Standard">07-22 12:23:41.600 <text:s text:c="2"/>824 <text:s/>1351 D DlbDlbEffect: handle_EFFECT_CMD_SET_DEVICE(device=0x00000002)</text:p>
      <text:p text:style-name="Standard">07-22 12:23:41.600 <text:s text:c="2"/>824 <text:s/>1351 D DlbEffectContext: setDevice(00000002)</text:p>
      <text:p text:style-name="Standard">07-22 12:23:41.600 <text:s text:c="2"/>824 <text:s/>1351 D DlbEndpointParamCache: setDevice(device=0x00000002)</text:p>
      <text:p text:style-name="Standard">07-22 12:23:41.600 <text:s text:c="2"/>783 <text:s text:c="2"/>898 D AudioALSAHardware: +createAudioPatch() num_sources [1] , num_sinks [1], handle [0xb], current mAudioHalPatchVector size 4</text:p>
      <text:p text:style-name="Standard">07-22 12:23:41.600 <text:s text:c="2"/>783 <text:s text:c="2"/>898 D AudioALSAStreamManager: +setParameters(), IOport = 29, keyValuePairs = routing=2</text:p>
      <text:p text:style-name="Standard">07-22 12:23:41.600 <text:s text:c="2"/>792 <text:s text:c="2"/>792 I hwcomposer: [DBQ] (q2:0xb4000078dc885800) Alloc Slot(1), handle=0xb4000078dc851a00 c=0 w=1080 h=2340 p=1088 ys=1088 vs=2340 f=2 sec=0 sh=0, usage=0x800</text:p>
      <text:p text:style-name="Standard">07-22 12:23:41.600 <text:s text:c="2"/>783 <text:s text:c="2"/>898 D AudioALSAStreamManager: setParameters(), Send to mStreamOutVector[2], flag 4</text:p>
      <text:p text:style-name="Standard">07-22 12:23:41.604 <text:s text:c="2"/>783 <text:s text:c="2"/>898 D AudioALSAStreamOut: updatePolicyDevice(), flag: 0x4, device: 0x2</text:p>
      <text:p text:style-name="Standard">07-22 12:23:41.604 <text:s text:c="2"/>783 <text:s text:c="2"/>898 D AudioALSAStreamManager: +routingOutputDevice(), streamOut : set reopen state : false</text:p>
      <text:p text:style-name="Standard">07-22 12:23:41.604 <text:s text:c="2"/>783 <text:s text:c="2"/>898 D AudioALSAStreamManager: +routingOutputDevice(), streamOut : set reopen state : false</text:p>
      <text:p text:style-name="Standard">07-22 12:23:41.604 <text:s text:c="2"/>783 <text:s text:c="2"/>898 D AudioALSAStreamManager: +routingOutputDevice(), streamOut : set reopen state : false</text:p>
      <text:p text:style-name="Standard">07-22 12:23:41.604 <text:s text:c="2"/>783 <text:s text:c="2"/>898 D AudioALSAStreamManager: +routingOutputDevice(), streamOut : set reopen state : false</text:p>
      <text:p text:style-name="Standard">07-22 12:23:41.604 <text:s text:c="2"/>783 <text:s text:c="2"/>898 W AudioALSAStreamManager: routingOutputDevice(), flag: 0x4, output_devices == current_output_devices(0x00000002), return</text:p>
      <text:p text:style-name="Standard">07-22 12:23:41.605 <text:s text:c="2"/>783 <text:s text:c="2"/>898 D AudioIEMsController: routing(+), cur out 0x0 in 0x0, hs 0, bt 0, usb 0, device 0x2, mask 0x1, on 0</text:p>
      <text:p text:style-name="Standard">07-22 12:23:41.605 <text:s text:c="2"/>783 <text:s text:c="2"/>898 D AudioIEMsController: routing(-), cur out 0x0 in 0x0</text:p>
      <text:p text:style-name="Standard">07-22 12:23:41.605 <text:s text:c="2"/>783 <text:s text:c="2"/>898 D AudioALSAHardware: -createAudioPatch() num_sources [1] , num_sinks [1], handle [0xd]</text:p>
      <text:p text:style-name="Standard">07-22 12:23:41.605 <text:s text:c="2"/>824 <text:s/>1351 D AudioFlinger: setCurDevice() 0x2</text:p>
      <text:p text:style-name="Standard">07-22 12:23:41.606 <text:s text:c="2"/>783 <text:s text:c="2"/>783 D AudioALSAStreamOut: getRecommendedLatencyModes()</text:p>
      <text:p text:style-name="Standard">07-22 12:23:41.606 <text:s text:c="2"/>824 <text:s/>1682 V APM_AudioPolicyManager: setOutputDevices() AF::createAudioPatch returned 0 patchHandle 108 num_sources 1 num_sinks 1</text:p>
      <text:p text:style-name="Standard">07-22 12:23:41.608 <text:s text:c="2"/>824 <text:s/>1682 V APM_AudioPolicyManager: checkAndSetVolume: output 29, stream 10, index 1, devices 0x2, volume 0.003162</text:p>
      <text:p text:style-name="Standard">07-22 12:23:41.608 <text:s text:c="2"/>824 <text:s/>1682 V APM_AudioPolicyManager: checkAndSetVolume: output 29, stream 4, index 11, devices 0x2, volume 0.223872</text:p>
      <text:p text:style-name="Standard">07-22 12:23:41.608 <text:s text:c="2"/>824 <text:s/>1682 V APM_AudioPolicyManager: checkAndSetVolume: output 29, stream 8, index 0, devices 0x2, volume 0.000000</text:p>
      <text:p text:style-name="Standard"><text:soft-page-break/>07-22 12:23:41.611 <text:s text:c="2"/>824 <text:s/>1682 V APM_AudioPolicyManager: checkAndSetVolume: output 29, stream 3, index 0, devices 0x2, volume 0.000000</text:p>
      <text:p text:style-name="Standard">07-22 12:23:41.611 <text:s text:c="2"/>824 <text:s/>1682 V APM_AudioPolicyManager: checkAndSetVolume: output 29, stream 5, index 0, devices 0x2, volume 0.000000</text:p>
      <text:p text:style-name="Standard">07-22 12:23:41.612 <text:s text:c="2"/>824 <text:s/>1682 V APM_AudioPolicyManager: checkAndSetVolume: output 29, stream 2, index 0, devices 0x2, volume 0.000000</text:p>
      <text:p text:style-name="Standard">07-22 12:23:41.612 <text:s text:c="2"/>824 <text:s/>1682 V APM_AudioPolicyManager: checkAndSetVolume: output 29, stream 1, index 0, devices 0x2, volume 0.000000</text:p>
      <text:p text:style-name="Standard">07-22 12:23:41.614 <text:s text:c="2"/>824 <text:s/>1682 V APM_AudioPolicyManager: checkAndSetVolume: output 29, stream 9, index 0, devices 0x2, volume 0.000000</text:p>
      <text:p text:style-name="Standard">07-22 12:23:41.614 <text:s text:c="2"/>824 <text:s/>1682 V APM_AudioPolicyManager: checkAndSetVolume: output 29, stream 0, index 5, devices 0x2, volume 0.354813</text:p>
      <text:p text:style-name="Standard">07-22 12:23:41.616 <text:s text:c="2"/>824 <text:s/>1682 V APM_AudioPolicyManager: checkAndSetVolume: output 29, stream 11, index 7, devices 0x2, volume 0.089125</text:p>
      <text:p text:style-name="Standard">07-22 12:23:41.616 <text:s text:c="2"/>824 <text:s/>1682 V APM_AudioPolicyManager: checkAndSetVolume: output 29, stream 3, index 0, devices 0x2, volume 0.000000</text:p>
      <text:p text:style-name="Standard">07-22 12:23:41.618 <text:s text:c="2"/>824 <text:s/>1682 D audioserver: FGS Logger Transaction failed</text:p>
      <text:p text:style-name="Standard">07-22 12:23:41.618 <text:s text:c="2"/>824 <text:s/>1682 D audioserver: -129</text:p>
      <text:p text:style-name="Standard">07-22 12:23:41.621 <text:s text:c="2"/>824 <text:s/>1349 I FastMixer: updateStageIndex F-29003</text:p>
      <text:p text:style-name="Standard">07-22 12:23:41.625 14433 14511 D BLASTBufferQueue: [SurfaceView[com.foxandsheep.nightynight3/com.unity3d.player.UnityPlayerActivity]@0#3](f:0,a:0) onFrameAvailable the first frame is available</text:p>
      <text:p text:style-name="Standard">07-22 12:23:41.625 14433 14511 D BLASTBufferQueue: [SurfaceView[com.foxandsheep.nightynight3/com.unity3d.player.UnityPlayerActivity]@0#3](f:0,a:1) acquireNextBufferLocked size=2340x1080 mFrameNumber=1 applyTransaction=true mTimestamp=949420176824(auto) mPendingTransactions.size=0 graphicBufferId=61989262983199 transform=7</text:p>
      <text:p text:style-name="Standard">07-22 12:23:41.632 <text:s text:c="2"/>824 <text:s/>1347 D audioserver: FGS Logger Transaction failed</text:p>
      <text:p text:style-name="Standard">07-22 12:23:41.632 <text:s text:c="2"/>824 <text:s/>1347 D audioserver: -129</text:p>
      <text:p text:style-name="Standard">07-22 12:23:41.634 <text:s text:c="2"/>824 <text:s/>1088 I AudioPolicyEffectException: clearEffectReference_l after clear size 0</text:p>
      <text:p text:style-name="Standard">07-22 12:23:41.635 <text:s text:c="2"/>792 <text:s text:c="2"/>792 I hwcomposer: [DBQ] (q2:0xb4000078dc885800) Reallocate Slot(2), pool(0 -&gt; 0) size(0 -&gt; 10108800) secure(0 -&gt; 0)</text:p>
      <text:p text:style-name="Standard">07-22 12:23:41.636 <text:s text:c="2"/>783 <text:s text:c="2"/>783 W MySpaceEffect: MySpaceEffect_setEnabled() MySpace is already disabled</text:p>
      <text:p text:style-name="Standard">07-22 12:23:41.636 <text:s text:c="2"/>783 <text:s text:c="2"/>783 D MySpaceEffect: EffectRelease : All effects are no longer instantiated</text:p>
      <text:p text:style-name="Standard">07-22 12:23:41.636 <text:s text:c="2"/>783 <text:s text:c="2"/>783 D MySpace : MySpace::Close</text:p>
      <text:p text:style-name="Standard">07-22 12:23:41.636 <text:s text:c="2"/>783 <text:s text:c="2"/>783 D MySpaceEffect: MySpaceEffect::~MySpaceEffect</text:p>
      <text:p text:style-name="Standard">07-22 12:23:41.637 <text:s text:c="2"/>792 <text:s text:c="2"/>792 I hwcomposer: [DBQ] (q2:0xb4000078dc885800) Alloc Slot(2), handle=0xb4000078dc852040 c=0 w=1080 h=2340 p=1088 ys=1088 vs=2340 f=1 sec=0 sh=0, usage=0x800</text:p>
      <text:p text:style-name="Standard">07-22 12:23:41.637 <text:s text:c="2"/>783 <text:s text:c="2"/>783 D MySpace : MySpace::~MySpace() -</text:p>
      <text:p text:style-name="Standard">07-22 12:23:41.637 <text:s text:c="2"/>783 <text:s text:c="2"/>783 D AudioSAEffectOffload: EffectRelease effect_type:5</text:p>
      <text:p text:style-name="Standard">07-22 12:23:41.637 <text:s text:c="2"/>858 <text:s text:c="2"/>858 D SurfaceFlinger: Display 4627039422300187648 HWC layers:</text:p>
      <text:p text:style-name="Standard">07-22 12:23:41.637 <text:s text:c="2"/>858 <text:s text:c="2"/>858 D SurfaceFlinger: <text:s text:c="5"/>DEVICE | 0xb40000797b043dc0 | 0502 | RGBA_8888 <text:s text:c="3"/>| <text:s text:c="3"/>0.0 <text:s text:c="3"/>0.0 1080.0 2340.0 | <text:s text:c="3"/>0 <text:s text:c="3"/>0 1080 2340 | SurfaceView[com.foxandsheep.nightyni[...]er.UnityPlayerActivity]@0(BLAST)#405</text:p>
      <text:p text:style-name="Standard">07-22 12:23:41.637 <text:s text:c="2"/>858 <text:s text:c="2"/>858 D SurfaceFlinger: <text:s text:c="5"/>DEVICE | 0xb400007979500d40 | 0100 | RGBA_8888 <text:s text:c="3"/>| <text:s text:c="3"/>0.0 <text:s text:c="3"/>0.0 2340.0 1080.0 | <text:s text:c="3"/>0 <text:s text:c="3"/>0 1080 2340 | com.foxandsheep.nightynight3/com.uni[...]layer.UnityPlayerActivity$_14433#390</text:p>
      <text:p text:style-name="Standard">07-22 12:23:41.637 <text:s text:c="2"/>858 <text:s text:c="2"/>858 D SurfaceFlinger:</text:p>
      <text:p text:style-name="Standard"><text:soft-page-break/>07-22 12:23:41.638 <text:s text:c="2"/>792 <text:s/>1203 W hwcomposer: [DRMDEV] paramIsSame(), id 103, w 1080/1080, h 2340/2340, pitch 1088/1088, format 0x2/0x1, secure 0/0</text:p>
      <text:p text:style-name="Standard">07-22 12:23:41.638 <text:s text:c="2"/>824 <text:s/>1088 W audioserver: Binder 0xb4000073b1e88068 destroyed after setMinSchedulerPolicy before being parceled.</text:p>
      <text:p text:style-name="Standard">07-22 12:23:41.638 <text:s text:c="2"/>824 <text:s/>1088 V APM_AudioPolicyManager: stopOutput portId 28</text:p>
      <text:p text:style-name="Standard">07-22 12:23:41.638 <text:s text:c="2"/>824 <text:s/>1088 V APM_AudioPolicyManager: stopOutput() output 21, stream 3, session 233</text:p>
      <text:p text:style-name="Standard">07-22 12:23:41.638 <text:s text:c="2"/>824 <text:s/>1088 V APM_AudioPolicyManager: setBeaconMute(1) mBeaconMuteRefCount=1 mBeaconPlayingRefCount=0</text:p>
      <text:p text:style-name="Standard">07-22 12:23:41.639 <text:s text:c="2"/>824 <text:s/>1088 V APM_AudioPolicyManager: getNewOutputDevices selected devices AUDIO_DEVICE_NONE</text:p>
      <text:p text:style-name="Standard">07-22 12:23:41.639 <text:s text:c="2"/>824 <text:s/>1088 V APM_AudioPolicyManager: setOutputDevices device AUDIO_DEVICE_NONE delayMs 170</text:p>
      <text:p text:style-name="Standard">07-22 12:23:41.639 <text:s text:c="2"/>824 <text:s/>1088 V APM_AudioPolicyManager: setOutputDevices() prevDevice {AUDIO_DEVICE_OUT_SPEAKER, @:}</text:p>
      <text:p text:style-name="Standard">07-22 12:23:41.640 <text:s text:c="2"/>824 <text:s/>1088 V APM_AudioPolicyManager: setOutputDevices setting same device AUDIO_DEVICE_NONE or null device, force=0, patch handle=6</text:p>
      <text:p text:style-name="Standard">07-22 12:23:41.640 <text:s text:c="2"/>824 <text:s/>1088 V APM_AudioPolicyManager: getNewOutputDevices selected devices {AUDIO_DEVICE_OUT_SPEAKER, @:}</text:p>
      <text:p text:style-name="Standard">07-22 12:23:41.640 <text:s text:c="2"/>824 <text:s/>1088 V APM_AudioPolicyManager: setOutputDevices device {AUDIO_DEVICE_OUT_SPEAKER, @:} delayMs 170</text:p>
      <text:p text:style-name="Standard">07-22 12:23:41.640 <text:s text:c="2"/>824 <text:s/>1088 V APM_AudioPolicyManager: setOutputDevices() prevDevice {AUDIO_DEVICE_OUT_SPEAKER, @:}</text:p>
      <text:p text:style-name="Standard">07-22 12:23:41.641 <text:s text:c="2"/>824 <text:s/>1088 V APM_AudioPolicyManager: setOutputDevices setting same device {AUDIO_DEVICE_OUT_SPEAKER, @:} or null device, force=0, patch handle=8</text:p>
      <text:p text:style-name="Standard">07-22 12:23:41.641 <text:s text:c="2"/>824 <text:s/>1088 V APM_AudioPolicyManager: checkAndSetVolume: output 29, stream 10, index 1, devices 0x2, volume 0.003162</text:p>
      <text:p text:style-name="Standard">07-22 12:23:41.641 <text:s text:c="2"/>824 <text:s/>1088 V APM_AudioPolicyManager: checkAndSetVolume: output 29, stream 4, index 11, devices 0x2, volume 0.223872</text:p>
      <text:p text:style-name="Standard">07-22 12:23:41.642 <text:s text:c="2"/>824 <text:s/>1088 V APM_AudioPolicyManager: checkAndSetVolume: output 29, stream 8, index 0, devices 0x2, volume 0.000000</text:p>
      <text:p text:style-name="Standard">07-22 12:23:41.643 <text:s text:c="2"/>824 <text:s/>1088 V APM_AudioPolicyManager: checkAndSetVolume: output 29, stream 3, index 0, devices 0x2, volume 0.000000</text:p>
      <text:p text:style-name="Standard">07-22 12:23:41.643 <text:s text:c="2"/>824 <text:s/>1088 V APM_AudioPolicyManager: checkAndSetVolume: output 29, stream 5, index 0, devices 0x2, volume 0.000000</text:p>
      <text:p text:style-name="Standard">07-22 12:23:41.644 <text:s text:c="2"/>824 <text:s/>1088 V APM_AudioPolicyManager: checkAndSetVolume: output 29, stream 2, index 0, devices 0x2, volume 0.000000</text:p>
      <text:p text:style-name="Standard">07-22 12:23:41.644 <text:s text:c="2"/>824 <text:s/>1088 V APM_AudioPolicyManager: checkAndSetVolume: output 29, stream 1, index 0, devices 0x2, volume 0.000000</text:p>
      <text:p text:style-name="Standard">07-22 12:23:41.645 <text:s text:c="2"/>824 <text:s/>1088 V APM_AudioPolicyManager: checkAndSetVolume: output 29, stream 9, index 0, devices 0x2, volume 0.000000</text:p>
      <text:p text:style-name="Standard">07-22 12:23:41.645 <text:s text:c="2"/>824 <text:s/>1088 V APM_AudioPolicyManager: checkAndSetVolume: output 29, stream 0, index 5, devices 0x2, volume 0.354813</text:p>
      <text:p text:style-name="Standard">07-22 12:23:41.645 <text:s text:c="2"/>824 <text:s/>1088 V APM_AudioPolicyManager: checkAndSetVolume: output 29, stream 11, index 7, devices 0x2, volume 0.089125</text:p>
      <text:p text:style-name="Standard">07-22 12:23:41.646 <text:s text:c="2"/>824 <text:s/>1088 V APM_AudioPolicyManager: selectOutputForMusicEffects activeOnly 1 output 29 flags 0x00000004</text:p>
      <text:p text:style-name="Standard">07-22 12:23:41.646 <text:s text:c="2"/>824 <text:s/>1088 W AudioFlinger: moveEffectChain_l() effect chain for session 0 not on source thread 0xb4000073b1ddda00</text:p>
      <text:p text:style-name="Standard">07-22 12:23:41.647 <text:s text:c="2"/>824 <text:s/>1088 V APM_AudioPolicyManager: selectOutputForMusicEffects selected output 13</text:p>
      <text:p text:style-name="Standard">07-22 12:23:41.647 <text:s text:c="2"/>824 <text:s/>1088 V APM_AudioPolicyManager: releaseOutput portId 28</text:p>
      <text:p text:style-name="Standard"><text:soft-page-break/>07-22 12:23:41.647 <text:s text:c="2"/>824 <text:s/>1088 V APM_AudioPolicyManager: releaseOutput() 21</text:p>
      <text:p text:style-name="Standard">07-22 12:23:41.650 <text:s/>1364 <text:s/>1775 D NetdEventListenerService: DNS Requested by 100, 10327, 19</text:p>
      <text:p text:style-name="Standard">07-22 12:23:41.652 <text:s text:c="2"/>824 <text:s/>1347 D audioserver: FGS Logger Transaction failed</text:p>
      <text:p text:style-name="Standard">07-22 12:23:41.652 <text:s text:c="2"/>824 <text:s/>1347 D audioserver: -129</text:p>
      <text:p text:style-name="Standard">07-22 12:23:41.653 <text:s text:c="2"/>824 <text:s/>1347 I SoundAlive_SRC384 arch64: ~SoundAlive_SRC384(): instance 1</text:p>
      <text:p text:style-name="Standard">07-22 12:23:41.697 <text:s text:c="2"/>792 <text:s/>1202 I hwcomposer: [HWC] (0)fire a callback of refresh to SF[4]</text:p>
      <text:p text:style-name="Standard">07-22 12:23:41.705 <text:s text:c="2"/>792 <text:s text:c="2"/>792 I hwcomposer: [HWCLayer] setHwlayerType(), id:103, release queue sp, type 3 -&gt; 0</text:p>
      <text:p text:style-name="Standard">07-22 12:23:41.705 <text:s text:c="2"/>792 <text:s text:c="2"/>792 I hwcomposer: [DBQ] (q2:0xb4000078dc885800) Buffer queue is destroyed, m_id(103)</text:p>
      <text:p text:style-name="Standard">07-22 12:23:41.705 <text:s text:c="2"/>792 <text:s text:c="2"/>792 I hwcomposer: [DBQ] (q2:0xb4000078dc885800) ~DisplayBufferQueue(), m_id(103), release buf</text:p>
      <text:p text:style-name="Standard">07-22 12:23:41.705 <text:s text:c="2"/>792 <text:s text:c="2"/>792 I hwcomposer: [DBQ] (q2:0xb4000078dc885800) Free Slot(0), handle=0xb4000078dc851500, 10108800 -&gt; 0</text:p>
      <text:p text:style-name="Standard">07-22 12:23:41.705 <text:s text:c="2"/>792 <text:s text:c="2"/>792 I hwcomposer: [DBQ] (q2:0xb4000078dc885800) Free Slot(1), handle=0xb4000078dc851a00, 10108800 -&gt; 0</text:p>
      <text:p text:style-name="Standard">07-22 12:23:41.706 <text:s text:c="2"/>792 <text:s text:c="2"/>792 I hwcomposer: [DBQ] (q2:0xb4000078dc885800) Free Slot(2), handle=0xb4000078dc852040, 10108800 -&gt; 0</text:p>
      <text:p text:style-name="Standard">07-22 12:23:41.706 <text:s text:c="2"/>858 <text:s/>1215 I SurfaceFlinger: NotifyHwcComposition(), id 0, mode 0</text:p>
      <text:p text:style-name="Standard">07-22 12:23:41.736 <text:s/>1364 <text:s/>1391 I GestureDetector: handleMessage TAP</text:p>
      <text:p text:style-name="Standard">07-22 12:23:41.737 <text:s/>1364 <text:s/>1364 I GestureDetector: handleMessage TAP</text:p>
      <text:p text:style-name="Standard">07-22 12:23:41.817 <text:s/>1364 <text:s/>3131 D AutoRotationHandler: inject auto rotation priority = 0.0</text:p>
      <text:p text:style-name="Standard">07-22 12:23:41.818 <text:s text:c="2"/>794 <text:s text:c="2"/>794 I SensorsHub: DeviceOrientation::injectSensorData: mode 0</text:p>
      <text:p text:style-name="Standard">07-22 12:23:42.042 <text:s/>1364 <text:s/>3980 D SGM:GameManager: identifyGamePackage. com.foxandsheep.nightynight3, mCurrentUserId: 0, callerUserId: 0, callingMethodInfo: com.samsung.android.game.IGameManagerService$Stub.onTransact(IGameManagerService.java:233)</text:p>
      <text:p text:style-name="Standard">07-22 12:23:42.042 <text:s/>1364 <text:s/>3980 D SGM:PkgDataHelper: getGamePkgData(). com.foxandsheep.nightynight3</text:p>
      <text:p text:style-name="Standard">07-22 12:23:42.177 <text:s text:c="2"/>858 <text:s text:c="2"/>858 D SurfaceFlinger: GPIS:: requestGPISForClientComposition</text:p>
      <text:p text:style-name="Standard">07-22 12:23:42.179 <text:s text:c="2"/>858 <text:s/>1215 I SurfaceFlinger: NotifyHwcComposition(), id 0, mode 1</text:p>
      <text:p text:style-name="Standard">07-22 12:23:42.179 <text:s text:c="2"/>792 <text:s text:c="2"/>792 I hwcomposer: [HWCDisplay] [Display_0 (type:1, mode:2)] fps:20.834719,dur:1391.91,max:466.80,min:7.53</text:p>
      <text:p text:style-name="Standard">07-22 12:23:42.179 <text:s text:c="2"/>792 <text:s text:c="2"/>792 I hwcomposer: [DBQ] (q2:0xb4000078dc832c00) Buffer queue is created with size(3), m_id(103), q2</text:p>
      <text:p text:style-name="Standard">07-22 12:23:42.180 <text:s text:c="2"/>792 <text:s text:c="2"/>792 I hwcomposer: [DBQ] (q2:0xb4000078dc832c00) Reallocate Slot(0), pool(0 -&gt; 0) size(0 -&gt; 10108800) secure(0 -&gt; 0)</text:p>
      <text:p text:style-name="Standard">07-22 12:23:42.182 <text:s text:c="2"/>792 <text:s text:c="2"/>792 I hwcomposer: [DBQ] (q2:0xb4000078dc832c00) Alloc Slot(0), handle=0xb4000078dc8545c0 c=0 w=1080 h=2340 p=1088 ys=1088 vs=2340 f=1 sec=0 sh=0, usage=0x800</text:p>
      <text:p text:style-name="Standard">07-22 12:23:42.188 <text:s text:c="2"/>798 14455 I HYPER-HAL: [RequestManager.cpp]releaseLocked(): Released ID : 5185826</text:p>
      <text:p text:style-name="Standard">07-22 12:23:42.218 <text:s text:c="2"/>858 <text:s/>1215 I SurfaceFlinger: NotifyHwcComposition(), id 0, mode 0</text:p>
      <text:p text:style-name="Standard">07-22 12:23:42.219 <text:s text:c="2"/>792 <text:s text:c="2"/>792 I hwcomposer: [DBQ] (q2:0xb4000078dc832c00) Buffer queue is destroyed, m_id(103)</text:p>
      <text:p text:style-name="Standard">07-22 12:23:42.219 <text:s text:c="2"/>792 <text:s text:c="2"/>792 I hwcomposer: [DBQ] (q2:0xb4000078dc832c00) ~DisplayBufferQueue(), m_id(103), release buf</text:p>
      <text:p text:style-name="Standard">07-22 12:23:42.219 <text:s text:c="2"/>792 <text:s text:c="2"/>792 I hwcomposer: [DBQ] (q2:0xb4000078dc832c00) Free Slot(0), handle=0xb4000078dc8545c0, 10108800 -&gt; 0</text:p>
      <text:p text:style-name="Standard">07-22 12:23:42.221 <text:s text:c="2"/>858 <text:s text:c="2"/>858 D SurfaceFlinger: Display 4627039422300187648 HWC layers:</text:p>
      <text:p text:style-name="Standard">07-22 12:23:42.221 <text:s text:c="2"/>858 <text:s text:c="2"/>858 D SurfaceFlinger: <text:s text:c="5"/>DEVICE | 0xb40000797b044b80 | 0502 | RGBA_8888 <text:s text:c="3"/>| <text:s text:c="3"/>0.0 <text:s text:c="3"/>0.0 1080.0 2340.0 | <text:s text:c="3"/>0 <text:s text:c="3"/>0 1080 2340 | <text:soft-page-break/>SurfaceView[com.foxandsheep.nightyni[...]er.UnityPlayerActivity]@0(BLAST)#405</text:p>
      <text:p text:style-name="Standard">07-22 12:23:42.221 <text:s text:c="2"/>858 <text:s text:c="2"/>858 D SurfaceFlinger:</text:p>
      <text:p text:style-name="Standard">07-22 12:23:42.551 <text:s text:c="2"/>563 <text:s text:c="2"/>563 D io_stats: !@ <text:s text:c="2"/>8,32 r 257516 8091416 w 43923 442912 d 5767 380884 f 4147 12619 iot 105164 0 th 0 0 0 pt 0 inp 0 0 950.346</text:p>
      <text:p text:style-name="Standard">07-22 12:23:42.552 <text:s text:c="2"/>563 <text:s text:c="2"/>563 D io_stats: !@ Read_top(KB): ep.nightynight3(14433) 66220 kworker/u16:2(83) 1012 mediaextractor(1030) 1008</text:p>
      <text:p text:style-name="Standard">07-22 12:23:42.552 <text:s text:c="2"/>563 <text:s text:c="2"/>563 D io_stats: !@ Write_top(KB): id.diagmonagent(3193) 120 f2fs_ckpt-254:5(625) 88 ep.nightynight3(14433) 8</text:p>
      <text:p text:style-name="Standard">07-22 12:23:42.653 <text:s text:c="2"/>858 <text:s text:c="2"/>858 I BufferQueueProducer: [SurfaceView[com.foxandsheep.nightynight3/com.unity3d.player.UnityPlayerActivity]@0(BLAST)#405](this:0xb40000794b4ffba0,id:-1,api:0,p:-1,c:858) queueBuffer: fps=23.48 dur=1022.00 max=522.18 min=10.53</text:p>
      <text:p text:style-name="Standard">07-22 12:23:42.841 <text:s/>1008 <text:s/>1477 E thermal_core: Failed to read /sys/class/thermal/thermal_zone24/temp: Invalid argument</text:p>
      <text:p text:style-name="Standard">07-22 12:23:43.038 <text:s/>1842 <text:s/>1842 D SecPowerUI.Notification: showChargingNotice oldChargingType : 11 / currentChargingType : 11, oldChargingTime : 3141000 / mChargingTime : 3141000</text:p>
      <text:p text:style-name="Standard">07-22 12:23:43.039 <text:s/>1842 <text:s/>1842 D SecPowerUI.Notification: showChargingNotice There is no change about charging status, so return!</text:p>
      <text:p text:style-name="Standard">07-22 12:23:43.056 <text:s/>1166 <text:s/>1166 D connsyslogger: Open FIFO for close</text:p>
      <text:p text:style-name="Standard">07-22 12:23:43.190 <text:s text:c="2"/>792 <text:s text:c="2"/>792 I hwcomposer: [HWCDisplay] [Display_0 (type:1, mode:2)] fps:46.490608,dur:1010.96,max:33.83,min:8.06</text:p>
      <text:p text:style-name="Standard">07-22 12:23:43.275 <text:s text:c="2"/>783 13820 W AudioALSAPlaybackHandlerMixer: getPresentationPosition(), flag 8, spendTimeUs 1117</text:p>
      <text:p text:style-name="Standard">07-22 12:23:43.348 <text:s/>1364 <text:s/>1551 D InputReader: Btn_touch(6): value=1 when=951.143134</text:p>
      <text:p text:style-name="Standard">07-22 12:23:43.350 <text:s/>1364 <text:s/>1551 I InputReader: Touch event's action is 0x0 (id=5, t=0) [pCnt=1, s=0.181 ] when=951.143134</text:p>
      <text:p text:style-name="Standard">07-22 12:23:43.350 <text:s/>1364 <text:s/>1550 I InputDispatcher: Delivering touch to (1842): action: 0x4, f=0x0, d=0, '38eb303', t=1</text:p>
      <text:p text:style-name="Standard">07-22 12:23:43.350 <text:s/>1364 <text:s/>1550 I InputDispatcher: Delivering touch to (14433): action: 0x0, f=0x0, d=0, '39e9c9a', t=1 +(0,1080)</text:p>
      <text:p text:style-name="Standard">07-22 12:23:43.350 14433 14433 I ViewRootImpl@5e45802[UnityPlayerActivity]: ViewPostIme pointer 0</text:p>
      <text:p text:style-name="Standard">07-22 12:23:43.350 <text:s/>1364 <text:s/>1550 D PowerManagerService: [api] userActivityFromNative : touch displayId=0 eventTime=951143</text:p>
      <text:p text:style-name="Standard">07-22 12:23:43.351 <text:s/>1364 <text:s/>1391 I GestureDetector: obtain mCurrentDownEvent. id: 377766299 caller: com.android.server.wm.SystemGesturesPointerEventListener.onPointerEvent:204 com.android.server.wm.PointerEventDispatcher.onInputEvent:53 android.view.InputEventReceiver.dispatchInputEvent:337</text:p>
      <text:p text:style-name="Standard">07-22 12:23:43.351 <text:s/>1364 <text:s/>1391 I GestureDetector: obtain mCurrentDownEvent. id: 377766299 caller: com.android.server.wm.SystemPerformancePointerEventListener.onPointerEvent:89 com.android.server.wm.PointerEventDispatcher.onInputEvent:53 android.view.InputEventReceiver.dispatchInputEvent:337</text:p>
      <text:p text:style-name="Standard">07-22 12:23:43.352 <text:s/>3204 <text:s/>3204 I SemDvfsHyPerManager: acquire hyper - TATouchBoost/3204@20, type = 1090523139</text:p>
      <text:p text:style-name="Standard">07-22 12:23:43.352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3.361 <text:s/>1364 14462 I SystemUiVisibilityPolicyController: handleMessage: entry what = 101</text:p>
      <text:p text:style-name="Standard">07-22 12:23:43.458 <text:s/>1364 <text:s/>1551 D InputReader: Btn_touch(6): value=0 when=951.253059</text:p>
      <text:p text:style-name="Standard">07-22 12:23:43.458 <text:s/>1364 <text:s/>1551 I InputReader: Touch event's action is 0x1 (id=5, t=0) [pCnt=1, s=] when=951.253059</text:p>
      <text:p text:style-name="Standard"><text:soft-page-break/>07-22 12:23:43.458 <text:s/>1364 <text:s/>1550 I InputDispatcher: Delivering touch to (14433): action: 0x1, f=0x0, d=0, '39e9c9a', t=1 +(0,1080)</text:p>
      <text:p text:style-name="Standard">07-22 12:23:43.458 14433 14433 I ViewRootImpl@5e45802[UnityPlayerActivity]: ViewPostIme pointer 1</text:p>
      <text:p text:style-name="Standard">07-22 12:23:43.459 <text:s/>3204 <text:s/>3204 I SemDvfsHyPerManager: acquire hyper - TATouchBoost/3204@20, type = 1090523139</text:p>
      <text:p text:style-name="Standard">07-22 12:23:43.459 <text:s/>1364 <text:s/>1391 I GestureDetector: obtain mCurrentMotionEventRaw. action: 1 id: 834923037</text:p>
      <text:p text:style-name="Standard">07-22 12:23:43.459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3.460 <text:s/>1364 <text:s/>1391 I GestureDetector: obtain mCurrentMotionEventRaw. action: 1 id: 834923037</text:p>
      <text:p text:style-name="Standard">07-22 12:23:43.482 <text:s/>1364 <text:s/>1753 D WifiConnectivityMonitor: start WCM Poll.</text:p>
      <text:p text:style-name="Standard">07-22 12:23:43.651 <text:s/>1364 <text:s/>1391 I GestureDetector: handleMessage TAP</text:p>
      <text:p text:style-name="Standard">07-22 12:23:43.651 <text:s/>1364 <text:s/>1364 I GestureDetector: handleMessage TAP</text:p>
      <text:p text:style-name="Standard">07-22 12:23:43.675 <text:s text:c="2"/>858 <text:s text:c="2"/>858 I BufferQueueProducer: [SurfaceView[com.foxandsheep.nightynight3/com.unity3d.player.UnityPlayerActivity]@0(BLAST)#405](this:0xb40000794b4ffba0,id:-1,api:0,p:-1,c:858) queueBuffer: fps=45.03 dur=1021.56 max=33.74 min=10.90</text:p>
      <text:p text:style-name="Standard">07-22 12:23:43.678 <text:s/>3952 <text:s/>3967 I gle.android.gms: Background concurrent mark compact GC freed 178692(9785KB) AllocSpace objects, 60(4004KB) LOS objects, 49% free, 17MB/35MB, paused 656us,4.853ms total 271.267ms</text:p>
      <text:p text:style-name="Standard">07-22 12:23:43.689 <text:s/>3952 <text:s/>3969 W System <text:s/>: A resource failed to call close.</text:p>
      <text:p text:style-name="Standard">07-22 12:23:43.689 <text:s/>3952 <text:s/>3969 W System <text:s/>: A resource failed to call close.</text:p>
      <text:p text:style-name="Standard">07-22 12:23:43.689 <text:s/>3952 <text:s/>3969 W System <text:s/>: A resource failed to call close.</text:p>
      <text:p text:style-name="Standard">07-22 12:23:43.689 <text:s/>3952 <text:s/>3969 W System <text:s/>: A resource failed to call close.</text:p>
      <text:p text:style-name="Standard">07-22 12:23:43.690 <text:s/>3952 <text:s/>3969 W System <text:s/>: A resource failed to call close.</text:p>
      <text:p text:style-name="Standard">07-22 12:23:43.750 <text:s/>1364 <text:s/>3857 D SemWifiUsabilityStatsMonitor: onWifiUsabilityStats - seqNum 299, isSameBssidAndFreq true</text:p>
      <text:p text:style-name="Standard">07-22 12:23:43.751 <text:s/>1364 <text:s/>1727 I SemWifiLinkQualityMonitor: Link stat: 0 / 0 / 1,00 (16) / 58 / -56.0 || 100.0 : 58,00 / B (B) || 0,24 ms / 33,22 Mbps / D || 0 / N / 0 Y / 0 Y</text:p>
      <text:p text:style-name="Standard">07-22 12:23:43.978 <text:s/>1364 <text:s/>1551 D InputReader: Btn_touch(6): value=1 when=951.772797</text:p>
      <text:p text:style-name="Standard">07-22 12:23:43.978 <text:s/>1364 <text:s/>1551 I InputReader: Touch event's action is 0x0 (id=5, t=0) [pCnt=1, s=0.182 ] when=951.772797</text:p>
      <text:p text:style-name="Standard">07-22 12:23:43.979 <text:s/>1364 <text:s/>1550 I InputDispatcher: Delivering touch to (1842): action: 0x4, f=0x0, d=0, '38eb303', t=1</text:p>
      <text:p text:style-name="Standard">07-22 12:23:43.980 <text:s/>1364 <text:s/>1550 I InputDispatcher: Delivering touch to (14433): action: 0x0, f=0x0, d=0, '39e9c9a', t=1 +(0,1080)</text:p>
      <text:p text:style-name="Standard">07-22 12:23:43.980 14433 14433 I ViewRootImpl@5e45802[UnityPlayerActivity]: ViewPostIme pointer 0</text:p>
      <text:p text:style-name="Standard">07-22 12:23:43.981 <text:s/>1364 <text:s/>1391 I GestureDetector: obtain mCurrentDownEvent. id: 91711761 caller: com.android.server.wm.SystemGesturesPointerEventListener.onPointerEvent:204 com.android.server.wm.PointerEventDispatcher.onInputEvent:53 android.view.InputEventReceiver.dispatchInputEvent:337</text:p>
      <text:p text:style-name="Standard">07-22 12:23:43.981 <text:s/>1364 <text:s/>1391 I GestureDetector: obtain mCurrentDownEvent. id: 91711761 caller: com.android.server.wm.SystemPerformancePointerEventListener.onPointerEvent:89 com.android.server.wm.PointerEventDispatcher.onInputEvent:53 android.view.InputEventReceiver.dispatchInputEvent:337</text:p>
      <text:p text:style-name="Standard">07-22 12:23:43.982 <text:s/>3204 <text:s/>3204 I SemDvfsHyPerManager: acquire hyper - TATouchBoost/3204@20, type = 1090523139</text:p>
      <text:p text:style-name="Standard">07-22 12:23:43.983 <text:s text:c="2"/>798 <text:s text:c="2"/>841 I HYPER-HAL: [RequestManager.cpp]acquire(): Acquired ID : 5198720 <text:s/>[3204 / 20] <text:s text:c="3"/>HINT : <text:s text:c="5"/>list : [TABoost / 40] [TIMEOUT / 1500]</text:p>
      <text:p text:style-name="Standard"><text:soft-page-break/>07-22 12:23:44.080 <text:s/>1364 <text:s/>1551 D InputReader: Btn_touch(6): value=0 when=951.875089</text:p>
      <text:p text:style-name="Standard">07-22 12:23:44.080 <text:s/>1364 <text:s/>1551 I InputReader: Touch event's action is 0x1 (id=5, t=0) [pCnt=1, s=] when=951.875089</text:p>
      <text:p text:style-name="Standard">07-22 12:23:44.081 <text:s/>1364 <text:s/>1550 I InputDispatcher: Delivering touch to (14433): action: 0x1, f=0x0, d=0, '39e9c9a', t=1 +(0,1080)</text:p>
      <text:p text:style-name="Standard">07-22 12:23:44.081 14433 14433 I ViewRootImpl@5e45802[UnityPlayerActivity]: ViewPostIme pointer 1</text:p>
      <text:p text:style-name="Standard">07-22 12:23:44.081 <text:s/>1364 <text:s/>1391 I GestureDetector: obtain mCurrentMotionEventRaw. action: 1 id: 354895188</text:p>
      <text:p text:style-name="Standard">07-22 12:23:44.081 <text:s/>1364 <text:s/>1391 I GestureDetector: obtain mCurrentMotionEventRaw. action: 1 id: 354895188</text:p>
      <text:p text:style-name="Standard">07-22 12:23:44.083 <text:s/>3204 <text:s/>3204 I SemDvfsHyPerManager: acquire hyper - TATouchBoost/3204@20, type = 1090523139</text:p>
      <text:p text:style-name="Standard">07-22 12:23:44.084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4.209 <text:s text:c="2"/>792 <text:s text:c="2"/>792 I hwcomposer: [HWCDisplay] [Display_0 (type:1, mode:2)] fps:45.137032,dur:1019.12,max:34.04,min:10.53</text:p>
      <text:p text:style-name="Standard">07-22 12:23:44.280 <text:s/>1364 <text:s/>1391 I GestureDetector: handleMessage TAP</text:p>
      <text:p text:style-name="Standard">07-22 12:23:44.282 <text:s/>1364 <text:s/>1364 I GestureDetector: handleMessage TAP</text:p>
      <text:p text:style-name="Standard">07-22 12:23:44.421 <text:s/>1364 <text:s/>1551 D InputReader: Btn_touch(6): value=1 when=952.215794</text:p>
      <text:p text:style-name="Standard">07-22 12:23:44.421 <text:s/>1364 <text:s/>1551 I InputReader: Touch event's action is 0x0 (id=5, t=0) [pCnt=1, s=0.183 ] when=952.215794</text:p>
      <text:p text:style-name="Standard">07-22 12:23:44.422 <text:s/>1364 <text:s/>1550 I InputDispatcher: Delivering touch to (1842): action: 0x4, f=0x0, d=0, '38eb303', t=1</text:p>
      <text:p text:style-name="Standard">07-22 12:23:44.422 <text:s/>1364 <text:s/>1550 I InputDispatcher: Delivering touch to (14433): action: 0x0, f=0x0, d=0, '39e9c9a', t=1 +(0,1080)</text:p>
      <text:p text:style-name="Standard">07-22 12:23:44.423 14433 14433 I ViewRootImpl@5e45802[UnityPlayerActivity]: ViewPostIme pointer 0</text:p>
      <text:p text:style-name="Standard">07-22 12:23:44.423 <text:s/>1364 <text:s/>1550 D PowerManagerService: [api] userActivityFromNative : touch displayId=0 eventTime=952215</text:p>
      <text:p text:style-name="Standard">07-22 12:23:44.424 <text:s/>1364 <text:s/>1391 I GestureDetector: obtain mCurrentDownEvent. id: 408973625 caller: com.android.server.wm.SystemGesturesPointerEventListener.onPointerEvent:204 com.android.server.wm.PointerEventDispatcher.onInputEvent:53 android.view.InputEventReceiver.dispatchInputEvent:337</text:p>
      <text:p text:style-name="Standard">07-22 12:23:44.425 <text:s/>1364 <text:s/>1391 I GestureDetector: obtain mCurrentDownEvent. id: 408973625 caller: com.android.server.wm.SystemPerformancePointerEventListener.onPointerEvent:89 com.android.server.wm.PointerEventDispatcher.onInputEvent:53 android.view.InputEventReceiver.dispatchInputEvent:337</text:p>
      <text:p text:style-name="Standard">07-22 12:23:44.425 <text:s/>3204 <text:s/>3204 I SemDvfsHyPerManager: acquire hyper - TATouchBoost/3204@20, type = 1090523139</text:p>
      <text:p text:style-name="Standard">07-22 12:23:44.425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4.447 <text:s/>1092 <text:s/>1296 D BufferPoolAccessor2.0: evictor expired: 1, evicted: 0</text:p>
      <text:p text:style-name="Standard">07-22 12:23:44.490 <text:s text:c="2"/>783 <text:s text:c="2"/>898 D AudioALSAStreamOut: standby(), flag 8</text:p>
      <text:p text:style-name="Standard">07-22 12:23:44.491 <text:s text:c="2"/>783 <text:s text:c="2"/>898 D AudioALSAStreamOut: standbyStreamOut(), halRequest 0, mDestroy 0, flag 8</text:p>
      <text:p text:style-name="Standard">07-22 12:23:44.491 <text:s text:c="2"/>783 <text:s text:c="2"/>898 D AudioALSAStreamOut: close(), flags 8</text:p>
      <text:p text:style-name="Standard">07-22 12:23:44.491 <text:s text:c="2"/>783 <text:s text:c="2"/>898 D AudioALSAStreamManager: setPlaybackStreamActive(), is_active = 0, stream_type = 3, mIsMusicStreamActive = 0</text:p>
      <text:p text:style-name="Standard">07-22 12:23:44.491 <text:s text:c="2"/>783 <text:s text:c="2"/>898 D AudioALSAPlaybackHandlerMixer: close(+), source flag 8, mDevice = 0x2, buffer_size 16384</text:p>
      <text:p text:style-name="Standard">07-22 12:23:44.491 <text:s text:c="2"/>783 <text:s text:c="2"/>898 D audio_sw_mixer: sw_mixer_source_detach(), <text:soft-page-break/>MIXER_PLAYBACK <text:s/>, name T_DEEP</text:p>
      <text:p text:style-name="Standard">07-22 12:23:44.491 <text:s text:c="2"/>783 <text:s text:c="2"/>898 D audio_sw_mixer: sw_mixer_manager_destroy_path(), MIXER_PLAYBACK <text:s/>, path T_DEEP=&gt;T_PRIMARY</text:p>
      <text:p text:style-name="Standard">07-22 12:23:44.491 <text:s text:c="2"/>783 <text:s text:c="2"/>898 D audio_sw_mixer: dump_path_list(), MIXER_PLAYBACK <text:s/>, T_FAST=&gt;T_PRIMARY <text:s text:c="2"/>[1024, 1, y]</text:p>
      <text:p text:style-name="Standard">07-22 12:23:44.492 <text:s text:c="2"/>783 <text:s text:c="2"/>898 W audio_sw_mixer: sw_mixer_manager_destroy_path(-), MIXER_PLAYBACK <text:s/>, path T_DEEP=&gt;T_PRIMARY, rb cnt 11264, conv close 0.004 ms</text:p>
      <text:p text:style-name="Standard">07-22 12:23:44.492 <text:s text:c="2"/>783 <text:s text:c="2"/>898 D AudioALSAPlaybackHandlerBase: DestroyAurisysLibManager()</text:p>
      <text:p text:style-name="Standard">07-22 12:23:44.492 <text:s text:c="2"/>783 <text:s text:c="2"/>898 D aurisys_lib_handler: aurisys_arsi_destroy_handler(), lib_name aurisys_demo, 0xf1b23200, arsi_destroy_handler, arsi_handler = 0xf13b4280, retval = 0</text:p>
      <text:p text:style-name="Standard">07-22 12:23:44.492 <text:s text:c="2"/>783 <text:s text:c="2"/>898 D aurisys_lib_manager: delete_aurisys_lib_manager(), manager 0xf1ae9f50</text:p>
      <text:p text:style-name="Standard">07-22 12:23:44.492 <text:s text:c="2"/>783 <text:s text:c="2"/>898 D AudioALSAPlaybackHandlerBase: closeWavDump()</text:p>
      <text:p text:style-name="Standard">07-22 12:23:44.492 <text:s text:c="2"/>783 <text:s text:c="2"/>898 D AudioALSAPlaybackHandlerMixer: close(-)</text:p>
      <text:p text:style-name="Standard">07-22 12:23:44.492 <text:s/>1364 <text:s/>1391 I GestureDetector: obtain mCurrentMotionEventRaw. action: 2 id: 886004361</text:p>
      <text:p text:style-name="Standard">07-22 12:23:44.492 <text:s/>1364 <text:s/>1391 I GestureDetector: obtain mCurrentMotionEventRaw. action: 2 id: 886004361</text:p>
      <text:p text:style-name="Standard">07-22 12:23:44.502 <text:s/>1364 <text:s/>1551 D InputReader: Btn_touch(6): value=0 when=952.296977</text:p>
      <text:p text:style-name="Standard">07-22 12:23:44.502 <text:s/>1364 <text:s/>1551 I InputReader: Touch event's action is 0x1 (id=5, t=0) [pCnt=1, s=] when=952.296977</text:p>
      <text:p text:style-name="Standard">07-22 12:23:44.503 <text:s/>1364 <text:s/>1550 I InputDispatcher: Delivering touch to (14433): action: 0x1, f=0x0, d=0, '39e9c9a', t=1 +(0,1080)</text:p>
      <text:p text:style-name="Standard">07-22 12:23:44.504 14433 14433 I ViewRootImpl@5e45802[UnityPlayerActivity]: ViewPostIme pointer 1</text:p>
      <text:p text:style-name="Standard">07-22 12:23:44.553 <text:s text:c="2"/>563 <text:s text:c="2"/>563 D io_stats: !@ <text:s text:c="2"/>8,32 r 257597 8093960 w 43934 443024 d 5767 380884 f 4147 12619 iot 105236 0 th 0 0 0 pt 0 inp 0 0 952.348</text:p>
      <text:p text:style-name="Standard">07-22 12:23:44.696 <text:s text:c="2"/>858 <text:s text:c="2"/>858 I BufferQueueProducer: [SurfaceView[com.foxandsheep.nightynight3/com.unity3d.player.UnityPlayerActivity]@0(BLAST)#405](this:0xb40000794b4ffba0,id:-1,api:0,p:-1,c:858) queueBuffer: fps=45.02 dur=1021.85 max=22.47 min=21.98</text:p>
      <text:p text:style-name="Standard">07-22 12:23:44.859 <text:s/>1364 <text:s/>1551 D InputReader: Btn_touch(6): value=1 when=952.653713</text:p>
      <text:p text:style-name="Standard">07-22 12:23:44.859 <text:s/>1364 <text:s/>1551 I InputReader: Touch event's action is 0x0 (id=5, t=0) [pCnt=1, s=0.184 ] when=952.653713</text:p>
      <text:p text:style-name="Standard">07-22 12:23:44.860 <text:s/>1364 <text:s/>1550 I InputDispatcher: Delivering touch to (1842): action: 0x4, f=0x0, d=0, '38eb303', t=1</text:p>
      <text:p text:style-name="Standard">07-22 12:23:44.861 <text:s/>1364 <text:s/>1550 I InputDispatcher: Delivering touch to (14433): action: 0x0, f=0x0, d=0, '39e9c9a', t=1 +(0,1080)</text:p>
      <text:p text:style-name="Standard">07-22 12:23:44.861 14433 14433 I ViewRootImpl@5e45802[UnityPlayerActivity]: ViewPostIme pointer 0</text:p>
      <text:p text:style-name="Standard">07-22 12:23:44.862 <text:s/>1364 <text:s/>1391 I GestureDetector: obtain mCurrentDownEvent. id: 75960053 caller: com.android.server.wm.SystemGesturesPointerEventListener.onPointerEvent:204 com.android.server.wm.PointerEventDispatcher.onInputEvent:53 android.view.InputEventReceiver.dispatchInputEvent:337</text:p>
      <text:p text:style-name="Standard">07-22 12:23:44.862 <text:s/>1364 <text:s/>1391 I GestureDetector: obtain mCurrentDownEvent. id: 75960053 caller: com.android.server.wm.SystemPerformancePointerEventListener.onPointerEvent:89 com.android.server.wm.PointerEventDispatcher.onInputEvent:53 android.view.InputEventReceiver.dispatchInputEvent:337</text:p>
      <text:p text:style-name="Standard">07-22 12:23:44.863 <text:s/>3204 <text:s/>3204 I SemDvfsHyPerManager: acquire hyper - TATouchBoost/3204@20, type = 1090523139</text:p>
      <text:p text:style-name="Standard">07-22 12:23:44.864 <text:s text:c="2"/>798 <text:s text:c="2"/>841 I HYPER-HAL: [RequestManager.cpp]acquire(): Acquired ID : 5198720 <text:s/>[3204 / 20] <text:s text:c="3"/>HINT : <text:s text:c="5"/>list : [TABoost / 40] [TIMEOUT / 1500]</text:p>
      <text:p text:style-name="Standard"><text:soft-page-break/>07-22 12:23:44.874 <text:s/>1364 <text:s/>1398 I ActivityManager: Changes in 10127 5 to 15, 56 to 0</text:p>
      <text:p text:style-name="Standard">07-22 12:23:44.902 <text:s/>1364 <text:s/>1551 D InputReader: Btn_touch(6): value=0 when=952.697071</text:p>
      <text:p text:style-name="Standard">07-22 12:23:44.902 <text:s/>1364 <text:s/>1551 I InputReader: Touch event's action is 0x1 (id=5, t=0) [pCnt=1, s=] when=952.697071</text:p>
      <text:p text:style-name="Standard">07-22 12:23:44.903 <text:s/>1364 <text:s/>1550 I InputDispatcher: Delivering touch to (14433): action: 0x1, f=0x0, d=0, '39e9c9a', t=1 +(0,1080)</text:p>
      <text:p text:style-name="Standard">07-22 12:23:44.903 14433 14433 I ViewRootImpl@5e45802[UnityPlayerActivity]: ViewPostIme pointer 1</text:p>
      <text:p text:style-name="Standard">07-22 12:23:44.904 <text:s/>1364 <text:s/>1391 I GestureDetector: obtain mCurrentMotionEventRaw. action: 1 id: 1064686476</text:p>
      <text:p text:style-name="Standard">07-22 12:23:44.904 <text:s/>1364 <text:s/>1391 I GestureDetector: obtain mCurrentMotionEventRaw. action: 1 id: 1064686476</text:p>
      <text:p text:style-name="Standard">07-22 12:23:45.083 <text:s/>1078 <text:s/>1572 D AALLightSensor: oldLux=19 [SA:-1 LA:-1] newLux=16 (oriLux: 16)</text:p>
      <text:p text:style-name="Standard">07-22 12:23:45.083 <text:s/>1078 <text:s/>1572 D AAL <text:s text:c="4"/>: onALIChanged: 19 -&gt; 16</text:p>
      <text:p text:style-name="Standard">07-22 12:23:45.162 <text:s/>1364 <text:s/>1364 I GestureDetector: handleMessage TAP</text:p>
      <text:p text:style-name="Standard">07-22 12:23:45.163 <text:s/>1364 <text:s/>1391 I GestureDetector: handleMessage TAP</text:p>
      <text:p text:style-name="Standard">07-22 12:23:45.231 <text:s text:c="2"/>792 <text:s text:c="2"/>792 I hwcomposer: [HWCDisplay] [Display_0 (type:1, mode:2)] fps:45.016033,dur:1021.86,max:22.53,min:21.97</text:p>
      <text:p text:style-name="Standard">07-22 12:23:45.242 <text:s/>1364 <text:s/>1551 D InputReader: Btn_touch(6): value=1 when=953.037216</text:p>
      <text:p text:style-name="Standard">07-22 12:23:45.243 <text:s/>1364 <text:s/>1551 I InputReader: Touch event's action is 0x0 (id=5, t=0) [pCnt=1, s=0.185 ] when=953.037216</text:p>
      <text:p text:style-name="Standard">07-22 12:23:45.244 <text:s/>1364 <text:s/>1550 I InputDispatcher: Delivering touch to (1842): action: 0x4, f=0x0, d=0, '38eb303', t=1</text:p>
      <text:p text:style-name="Standard">07-22 12:23:45.244 <text:s/>1364 <text:s/>1550 I InputDispatcher: Delivering touch to (14433): action: 0x0, f=0x0, d=0, '39e9c9a', t=1 +(0,1080)</text:p>
      <text:p text:style-name="Standard">07-22 12:23:45.244 14433 14433 I ViewRootImpl@5e45802[UnityPlayerActivity]: ViewPostIme pointer 0</text:p>
      <text:p text:style-name="Standard">07-22 12:23:45.245 <text:s/>1364 <text:s/>1391 I GestureDetector: obtain mCurrentDownEvent. id: 548443540 caller: com.android.server.wm.SystemGesturesPointerEventListener.onPointerEvent:204 com.android.server.wm.PointerEventDispatcher.onInputEvent:53 android.view.InputEventReceiver.dispatchInputEvent:337</text:p>
      <text:p text:style-name="Standard">07-22 12:23:45.246 <text:s/>1364 <text:s/>1391 I GestureDetector: obtain mCurrentDownEvent. id: 548443540 caller: com.android.server.wm.SystemPerformancePointerEventListener.onPointerEvent:89 com.android.server.wm.PointerEventDispatcher.onInputEvent:53 android.view.InputEventReceiver.dispatchInputEvent:337</text:p>
      <text:p text:style-name="Standard">07-22 12:23:45.246 <text:s/>3204 <text:s/>3204 I SemDvfsHyPerManager: acquire hyper - TATouchBoost/3204@20, type = 1090523139</text:p>
      <text:p text:style-name="Standard">07-22 12:23:45.246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5.291 <text:s/>1364 <text:s/>1551 D InputReader: Btn_touch(6): value=0 when=953.086178</text:p>
      <text:p text:style-name="Standard">07-22 12:23:45.291 <text:s/>1364 <text:s/>1551 I InputReader: Touch event's action is 0x1 (id=5, t=0) [pCnt=1, s=] when=953.086178</text:p>
      <text:p text:style-name="Standard">07-22 12:23:45.292 <text:s/>1364 <text:s/>1550 I InputDispatcher: Delivering touch to (14433): action: 0x1, f=0x0, d=0, '39e9c9a', t=1 +(0,1080)</text:p>
      <text:p text:style-name="Standard">07-22 12:23:45.292 14433 14433 I ViewRootImpl@5e45802[UnityPlayerActivity]: ViewPostIme pointer 1</text:p>
      <text:p text:style-name="Standard">07-22 12:23:45.292 <text:s/>1364 <text:s/>1391 I GestureDetector: obtain mCurrentMotionEventRaw. action: 1 id: 897199334</text:p>
      <text:p text:style-name="Standard">07-22 12:23:45.292 <text:s/>1364 <text:s/>1391 I GestureDetector: obtain mCurrentMotionEventRaw. action: 1 id: 897199334</text:p>
      <text:p text:style-name="Standard">07-22 12:23:45.447 <text:s/>1035 12668 D BufferPoolAccessor2.0: evictor expired: 3, evicted: 0</text:p>
      <text:p text:style-name="Standard"><text:soft-page-break/>07-22 12:23:45.545 <text:s/>1364 <text:s/>1391 I GestureDetector: handleMessage TAP</text:p>
      <text:p text:style-name="Standard">07-22 12:23:45.546 <text:s/>1364 <text:s/>1364 I GestureDetector: handleMessage TAP</text:p>
      <text:p text:style-name="Standard">07-22 12:23:45.575 <text:s/>1364 <text:s/>1551 D InputReader: Btn_touch(6): value=1 when=953.370877</text:p>
      <text:p text:style-name="Standard">07-22 12:23:45.576 <text:s/>1364 <text:s/>1551 I InputReader: Touch event's action is 0x0 (id=5, t=0) [pCnt=1, s=0.186 ] when=953.370877</text:p>
      <text:p text:style-name="Standard">07-22 12:23:45.577 <text:s/>1364 <text:s/>1550 I InputDispatcher: Delivering touch to (1842): action: 0x4, f=0x0, d=0, '38eb303', t=1</text:p>
      <text:p text:style-name="Standard">07-22 12:23:45.577 <text:s/>1364 <text:s/>1550 I InputDispatcher: Delivering touch to (14433): action: 0x0, f=0x0, d=0, '39e9c9a', t=1 +(0,1080)</text:p>
      <text:p text:style-name="Standard">07-22 12:23:45.577 14433 14433 I ViewRootImpl@5e45802[UnityPlayerActivity]: ViewPostIme pointer 0</text:p>
      <text:p text:style-name="Standard">07-22 12:23:45.578 <text:s/>1364 <text:s/>1550 D PowerManagerService: [api] userActivityFromNative : touch displayId=0 eventTime=953370</text:p>
      <text:p text:style-name="Standard">07-22 12:23:45.579 <text:s/>1364 <text:s/>1391 I GestureDetector: obtain mCurrentDownEvent. id: 157501217 caller: com.android.server.wm.SystemGesturesPointerEventListener.onPointerEvent:204 com.android.server.wm.PointerEventDispatcher.onInputEvent:53 android.view.InputEventReceiver.dispatchInputEvent:337</text:p>
      <text:p text:style-name="Standard">07-22 12:23:45.580 <text:s/>3204 <text:s/>3204 I SemDvfsHyPerManager: acquire hyper - TATouchBoost/3204@20, type = 1090523139</text:p>
      <text:p text:style-name="Standard">07-22 12:23:45.580 <text:s/>1364 <text:s/>1391 I GestureDetector: obtain mCurrentDownEvent. id: 157501217 caller: com.android.server.wm.SystemPerformancePointerEventListener.onPointerEvent:89 com.android.server.wm.PointerEventDispatcher.onInputEvent:53 android.view.InputEventReceiver.dispatchInputEvent:337</text:p>
      <text:p text:style-name="Standard">07-22 12:23:45.580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5.668 <text:s/>1364 <text:s/>1551 D InputReader: Btn_touch(6): value=0 when=953.463459</text:p>
      <text:p text:style-name="Standard">07-22 12:23:45.669 <text:s/>1364 <text:s/>1551 I InputReader: Touch event's action is 0x1 (id=5, t=0) [pCnt=1, s=] when=953.463459</text:p>
      <text:p text:style-name="Standard">07-22 12:23:45.669 <text:s/>1364 <text:s/>1550 I InputDispatcher: Delivering touch to (14433): action: 0x1, f=0x0, d=0, '39e9c9a', t=1 +(0,1080)</text:p>
      <text:p text:style-name="Standard">07-22 12:23:45.669 14433 14433 I ViewRootImpl@5e45802[UnityPlayerActivity]: ViewPostIme pointer 1</text:p>
      <text:p text:style-name="Standard">07-22 12:23:45.670 <text:s/>1364 <text:s/>1391 I GestureDetector: obtain mCurrentMotionEventRaw. action: 1 id: 248874797</text:p>
      <text:p text:style-name="Standard">07-22 12:23:45.670 <text:s/>1364 <text:s/>1391 I GestureDetector: obtain mCurrentMotionEventRaw. action: 1 id: 248874797</text:p>
      <text:p text:style-name="Standard">07-22 12:23:45.719 <text:s text:c="2"/>858 <text:s text:c="2"/>858 I BufferQueueProducer: [SurfaceView[com.foxandsheep.nightynight3/com.unity3d.player.UnityPlayerActivity]@0(BLAST)#405](this:0xb40000794b4ffba0,id:-1,api:0,p:-1,c:858) queueBuffer: fps=45.01 dur=1022.07 max=22.49 min=21.95</text:p>
      <text:p text:style-name="Standard">07-22 12:23:45.879 <text:s/>1364 <text:s/>1391 I GestureDetector: handleMessage TAP</text:p>
      <text:p text:style-name="Standard">07-22 12:23:45.880 <text:s/>1364 <text:s/>1364 I GestureDetector: handleMessage TAP</text:p>
      <text:p text:style-name="Standard">07-22 12:23:45.948 <text:s/>2744 14102 D ConnectivityManager: StackLog: [android.net.ConnectivityManager.unregisterNetworkCallback(ConnectivityManager.java:5086)] [aicd.run(:com.google.android.gms@242632038@24.26.32 (190400-650348549):163)] [anzx.run(:com.google.android.gms@242632038@24.26.32 (190400-650348549):29)] [java.util.concurrent.ThreadPoolExecutor.runWorker(ThreadPoolExecutor.java:1145)] [java.util.concurrent.ThreadPoolExecutor$Worker.run(ThreadPoolExecutor.java:644)] [aofk.run(:com.google.android.gms@242632038@24.26.32 (190400-650348549):8)] [java.lang.Thread.run(Thread.java:1012)]</text:p>
      <text:p text:style-name="Standard">07-22 12:23:45.949 <text:s/>2744 14102 I CastDatabase: Saving the database</text:p>
      <text:p text:style-name="Standard">07-22 12:23:45.953 <text:s/>1364 <text:s/>1551 D InputReader: Btn_touch(6): value=1 when=953.748679</text:p>
      <text:p text:style-name="Standard"><text:soft-page-break/>07-22 12:23:45.954 <text:s/>1364 <text:s/>1551 I InputReader: Touch event's action is 0x0 (id=5, t=0) [pCnt=1, s=0.187 ] when=953.748679</text:p>
      <text:p text:style-name="Standard">07-22 12:23:45.955 <text:s/>1364 <text:s/>1550 I InputDispatcher: Delivering touch to (1842): action: 0x4, f=0x0, d=0, '38eb303', t=1</text:p>
      <text:p text:style-name="Standard">07-22 12:23:45.956 <text:s/>1364 <text:s/>1550 I InputDispatcher: Delivering touch to (14433): action: 0x0, f=0x0, d=0, '39e9c9a', t=1 +(0,1080)</text:p>
      <text:p text:style-name="Standard">07-22 12:23:45.956 14433 14433 I ViewRootImpl@5e45802[UnityPlayerActivity]: ViewPostIme pointer 0</text:p>
      <text:p text:style-name="Standard">07-22 12:23:45.957 <text:s/>1364 <text:s/>1391 I GestureDetector: obtain mCurrentDownEvent. id: 638156278 caller: com.android.server.wm.SystemGesturesPointerEventListener.onPointerEvent:204 com.android.server.wm.PointerEventDispatcher.onInputEvent:53 android.view.InputEventReceiver.dispatchInputEvent:337</text:p>
      <text:p text:style-name="Standard">07-22 12:23:45.957 <text:s/>1364 <text:s/>1391 I GestureDetector: obtain mCurrentDownEvent. id: 638156278 caller: com.android.server.wm.SystemPerformancePointerEventListener.onPointerEvent:89 com.android.server.wm.PointerEventDispatcher.onInputEvent:53 android.view.InputEventReceiver.dispatchInputEvent:337</text:p>
      <text:p text:style-name="Standard">07-22 12:23:45.958 <text:s/>3204 <text:s/>3204 I SemDvfsHyPerManager: acquire hyper - TATouchBoost/3204@20, type = 1090523139</text:p>
      <text:p text:style-name="Standard">07-22 12:23:45.959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5.960 <text:s/>2744 14102 I SQLiteCastStore: [CastNetworkInfo] saved: 0, skipped: 0, [CastDeviceInfo]: saved 0, skipped 0, [Paired Guest Mode DeviceInfo] saved: 0, skipped: 0. [ProbedNetworks]: saved 0, skipped: 0, [ProbedSocketAddress]: saved 0, skipped: 0, [Network-Device pairs]: saved: 0</text:p>
      <text:p text:style-name="Standard">07-22 12:23:46.045 <text:s/>1364 <text:s/>1551 D InputReader: Btn_touch(6): value=0 when=953.840643</text:p>
      <text:p text:style-name="Standard">07-22 12:23:46.046 <text:s/>1364 <text:s/>1551 I InputReader: Touch event's action is 0x1 (id=5, t=0) [pCnt=1, s=] when=953.840643</text:p>
      <text:p text:style-name="Standard">07-22 12:23:46.046 <text:s/>1364 <text:s/>1550 I InputDispatcher: Delivering touch to (14433): action: 0x1, f=0x0, d=0, '39e9c9a', t=1 +(0,1080)</text:p>
      <text:p text:style-name="Standard">07-22 12:23:46.046 14433 14433 I ViewRootImpl@5e45802[UnityPlayerActivity]: ViewPostIme pointer 1</text:p>
      <text:p text:style-name="Standard">07-22 12:23:46.047 <text:s/>1364 <text:s/>1391 I GestureDetector: obtain mCurrentMotionEventRaw. action: 1 id: 803926124</text:p>
      <text:p text:style-name="Standard">07-22 12:23:46.047 <text:s/>1364 <text:s/>1391 I GestureDetector: obtain mCurrentMotionEventRaw. action: 1 id: 803926124</text:p>
      <text:p text:style-name="Standard">07-22 12:23:46.212 <text:s/>1364 <text:s/>1380 D SGM:GameManager: identifyForegroundApp. com.foxandsheep.nightynight3, mCurrentUserId: 0, callerUserId: 0</text:p>
      <text:p text:style-name="Standard">07-22 12:23:46.213 <text:s/>1364 <text:s/>1380 D SGM:PkgDataHelper: getGamePkgData(). com.foxandsheep.nightynight3</text:p>
      <text:p text:style-name="Standard">07-22 12:23:46.213 <text:s/>6501 <text:s/>6733 I PolicyManager: [#CMH#] Is foreground game app: false</text:p>
      <text:p text:style-name="Standard">07-22 12:23:46.253 <text:s text:c="2"/>792 <text:s text:c="2"/>792 I hwcomposer: [HWCDisplay] [Display_0 (type:1, mode:2)] fps:45.019001,dur:1021.79,max:22.96,min:21.63</text:p>
      <text:p text:style-name="Standard">07-22 12:23:46.257 <text:s/>1364 <text:s/>1364 I GestureDetector: handleMessage TAP</text:p>
      <text:p text:style-name="Standard">07-22 12:23:46.258 <text:s/>1364 <text:s/>1391 I GestureDetector: handleMessage TAP</text:p>
      <text:p text:style-name="Standard">07-22 12:23:46.301 <text:s/>1364 <text:s/>1551 D InputReader: Btn_touch(6): value=1 when=954.096321</text:p>
      <text:p text:style-name="Standard">07-22 12:23:46.301 <text:s/>1364 <text:s/>1551 I InputReader: Touch event's action is 0x0 (id=5, t=0) [pCnt=1, s=0.188 ] when=954.096321</text:p>
      <text:p text:style-name="Standard">07-22 12:23:46.302 <text:s/>1364 <text:s/>1550 I InputDispatcher: Delivering touch to (1842): action: 0x4, f=0x0, d=0, '38eb303', t=1</text:p>
      <text:p text:style-name="Standard">07-22 12:23:46.302 <text:s/>1364 <text:s/>1550 I InputDispatcher: Delivering touch to (14433): action: 0x0, f=0x0, d=0, '39e9c9a', t=1 +(0,1080)</text:p>
      <text:p text:style-name="Standard">07-22 12:23:46.302 14433 14433 I ViewRootImpl@5e45802[UnityPlayerActivity]: ViewPostIme <text:soft-page-break/>pointer 0</text:p>
      <text:p text:style-name="Standard">07-22 12:23:46.303 <text:s/>1364 <text:s/>1391 I GestureDetector: obtain mCurrentDownEvent. id: 949251691 caller: com.android.server.wm.SystemGesturesPointerEventListener.onPointerEvent:204 com.android.server.wm.PointerEventDispatcher.onInputEvent:53 android.view.InputEventReceiver.dispatchInputEvent:337</text:p>
      <text:p text:style-name="Standard">07-22 12:23:46.303 <text:s/>1364 <text:s/>1391 I GestureDetector: obtain mCurrentDownEvent. id: 949251691 caller: com.android.server.wm.SystemPerformancePointerEventListener.onPointerEvent:89 com.android.server.wm.PointerEventDispatcher.onInputEvent:53 android.view.InputEventReceiver.dispatchInputEvent:337</text:p>
      <text:p text:style-name="Standard">07-22 12:23:46.304 <text:s/>3204 <text:s/>3204 I SemDvfsHyPerManager: acquire hyper - TATouchBoost/3204@20, type = 1090523139</text:p>
      <text:p text:style-name="Standard">07-22 12:23:46.305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6.368 <text:s/>1364 <text:s/>1551 D InputReader: Btn_touch(6): value=0 when=954.162998</text:p>
      <text:p text:style-name="Standard">07-22 12:23:46.368 <text:s/>1364 <text:s/>1551 I InputReader: Touch event's action is 0x1 (id=5, t=0) [pCnt=1, s=] when=954.162998</text:p>
      <text:p text:style-name="Standard">07-22 12:23:46.368 <text:s/>1364 <text:s/>1550 I InputDispatcher: Delivering touch to (14433): action: 0x1, f=0x0, d=0, '39e9c9a', t=1 +(0,1080)</text:p>
      <text:p text:style-name="Standard">07-22 12:23:46.369 14433 14433 I ViewRootImpl@5e45802[UnityPlayerActivity]: ViewPostIme pointer 1</text:p>
      <text:p text:style-name="Standard">07-22 12:23:46.369 <text:s/>1364 <text:s/>1391 I GestureDetector: obtain mCurrentMotionEventRaw. action: 1 id: 58648696</text:p>
      <text:p text:style-name="Standard">07-22 12:23:46.369 <text:s/>1364 <text:s/>1391 I GestureDetector: obtain mCurrentMotionEventRaw. action: 1 id: 58648696</text:p>
      <text:p text:style-name="Standard">07-22 12:23:46.554 <text:s text:c="2"/>563 <text:s text:c="2"/>563 D io_stats: !@ <text:s text:c="2"/>8,32 r 257611 8094080 w 43979 443332 d 5767 380884 f 4151 12632 iot 105272 0 th 0 0 0 pt 0 inp 0 0 954.349</text:p>
      <text:p text:style-name="Standard">07-22 12:23:46.554 <text:s text:c="2"/>563 <text:s text:c="2"/>563 D io_stats: !@ Read_top(KB): gle.android.gms(3952) 1056 kworker/u16:10(14064) 792 kworker/u16:3(12578) 512</text:p>
      <text:p text:style-name="Standard">07-22 12:23:46.554 <text:s text:c="2"/>563 <text:s text:c="2"/>563 D io_stats: !@ Write_top(KB): kworker/u16:10(14064) 112 .gms.persistent(2744) 100 f2fs_ckpt-254:5(625) 80</text:p>
      <text:p text:style-name="Standard">07-22 12:23:46.603 <text:s/>1364 <text:s/>1391 I GestureDetector: handleMessage TAP</text:p>
      <text:p text:style-name="Standard">07-22 12:23:46.603 <text:s/>1364 <text:s/>1364 I GestureDetector: handleMessage TAP</text:p>
      <text:p text:style-name="Standard">07-22 12:23:46.639 <text:s/>1078 <text:s/>1572 D AAL <text:s text:c="4"/>: onALIChanged: 16 -&gt; 18</text:p>
      <text:p text:style-name="Standard">07-22 12:23:46.656 <text:s/>1364 <text:s/>1551 D InputReader: Btn_touch(6): value=1 when=954.451776</text:p>
      <text:p text:style-name="Standard">07-22 12:23:46.657 <text:s/>1364 <text:s/>1551 I InputReader: Touch event's action is 0x0 (id=5, t=0) [pCnt=1, s=0.189 ] when=954.451776</text:p>
      <text:p text:style-name="Standard">07-22 12:23:46.658 <text:s/>1364 <text:s/>1550 I InputDispatcher: Delivering touch to (1842): action: 0x4, f=0x0, d=0, '38eb303', t=1</text:p>
      <text:p text:style-name="Standard">07-22 12:23:46.659 <text:s/>1364 <text:s/>1550 I InputDispatcher: Delivering touch to (14433): action: 0x0, f=0x0, d=0, '39e9c9a', t=1 +(0,1080)</text:p>
      <text:p text:style-name="Standard">07-22 12:23:46.659 14433 14433 I ViewRootImpl@5e45802[UnityPlayerActivity]: ViewPostIme pointer 0</text:p>
      <text:p text:style-name="Standard">07-22 12:23:46.659 <text:s/>1364 <text:s/>1550 D PowerManagerService: [api] userActivityFromNative : touch displayId=0 eventTime=954451</text:p>
      <text:p text:style-name="Standard">07-22 12:23:46.660 <text:s/>1364 <text:s/>1391 I GestureDetector: obtain mCurrentDownEvent. id: 854175443 caller: com.android.server.wm.SystemGesturesPointerEventListener.onPointerEvent:204 com.android.server.wm.PointerEventDispatcher.onInputEvent:53 android.view.InputEventReceiver.dispatchInputEvent:337</text:p>
      <text:p text:style-name="Standard">07-22 12:23:46.660 <text:s/>1364 <text:s/>1391 I GestureDetector: obtain mCurrentDownEvent. id: 854175443 caller: com.android.server.wm.SystemPerformancePointerEventListener.onPointerEvent:89 com.android.server.wm.PointerEventDispatcher.onInputEvent:53 android.view.InputEventReceiver.dispatchInputEvent:337</text:p>
      <text:p text:style-name="Standard"><text:soft-page-break/>07-22 12:23:46.661 <text:s/>3204 <text:s/>3204 I SemDvfsHyPerManager: acquire hyper - TATouchBoost/3204@20, type = 1090523139</text:p>
      <text:p text:style-name="Standard">07-22 12:23:46.662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6.690 <text:s/>1364 <text:s/>1551 D InputReader: Btn_touch(6): value=0 when=954.484998</text:p>
      <text:p text:style-name="Standard">07-22 12:23:46.690 <text:s/>1364 <text:s/>1551 I InputReader: Touch event's action is 0x1 (id=5, t=0) [pCnt=1, s=] when=954.484998</text:p>
      <text:p text:style-name="Standard">07-22 12:23:46.691 <text:s/>1364 <text:s/>1550 I InputDispatcher: Delivering touch to (14433): action: 0x1, f=0x0, d=0, '39e9c9a', t=1 +(0,1080)</text:p>
      <text:p text:style-name="Standard">07-22 12:23:46.691 14433 14433 I ViewRootImpl@5e45802[UnityPlayerActivity]: ViewPostIme pointer 1</text:p>
      <text:p text:style-name="Standard">07-22 12:23:46.691 <text:s/>1364 <text:s/>1391 I GestureDetector: obtain mCurrentMotionEventRaw. action: 1 id: 628364182</text:p>
      <text:p text:style-name="Standard">07-22 12:23:46.691 <text:s/>1364 <text:s/>1391 I GestureDetector: obtain mCurrentMotionEventRaw. action: 1 id: 628364182</text:p>
      <text:p text:style-name="Standard">07-22 12:23:46.740 <text:s text:c="2"/>858 <text:s text:c="2"/>858 I BufferQueueProducer: [SurfaceView[com.foxandsheep.nightynight3/com.unity3d.player.UnityPlayerActivity]@0(BLAST)#405](this:0xb40000794b4ffba0,id:-1,api:0,p:-1,c:858) queueBuffer: fps=45.02 dur=1021.79 max=22.47 min=21.90</text:p>
      <text:p text:style-name="Standard">07-22 12:23:46.761 <text:s/>1364 <text:s/>3857 D SemWifiUsabilityStatsMonitor: onWifiUsabilityStats - seqNum 300, isSameBssidAndFreq true</text:p>
      <text:p text:style-name="Standard">07-22 12:23:46.764 <text:s/>1842 <text:s/>1842 D StatusBarIconController: ignoring old pipeline callback because the new wifi icon is enabled</text:p>
      <text:p text:style-name="Standard">07-22 12:23:46.764 <text:s/>1842 <text:s/>2153 D Tile.WifiTile: handleUpdateState isTransient=false transientEnabling =false cb.isTransient=false state.state = 2 mStateBeforeClick.value =false enabled =true</text:p>
      <text:p text:style-name="Standard">07-22 12:23:46.957 <text:s/>1364 <text:s/>1551 D InputReader: Btn_touch(6): value=1 when=954.752204</text:p>
      <text:p text:style-name="Standard">07-22 12:23:46.957 <text:s/>1364 <text:s/>1551 I InputReader: Touch event's action is 0x0 (id=5, t=0) [pCnt=1, s=0.190 ] when=954.752204</text:p>
      <text:p text:style-name="Standard">07-22 12:23:46.959 <text:s/>1364 <text:s/>1550 I InputDispatcher: Delivering touch to (1842): action: 0x4, f=0x0, d=0, '38eb303', t=1</text:p>
      <text:p text:style-name="Standard">07-22 12:23:46.959 <text:s/>1364 <text:s/>1550 I InputDispatcher: Delivering touch to (14433): action: 0x0, f=0x0, d=0, '39e9c9a', t=1 +(0,1080)</text:p>
      <text:p text:style-name="Standard">07-22 12:23:46.959 14433 14433 I ViewRootImpl@5e45802[UnityPlayerActivity]: ViewPostIme pointer 0</text:p>
      <text:p text:style-name="Standard">07-22 12:23:46.960 <text:s/>1364 <text:s/>1391 I GestureDetector: obtain mCurrentDownEvent. id: 590846299 caller: com.android.server.wm.SystemGesturesPointerEventListener.onPointerEvent:204 com.android.server.wm.PointerEventDispatcher.onInputEvent:53 android.view.InputEventReceiver.dispatchInputEvent:337</text:p>
      <text:p text:style-name="Standard">07-22 12:23:46.960 <text:s/>1364 <text:s/>1391 I GestureDetector: obtain mCurrentDownEvent. id: 590846299 caller: com.android.server.wm.SystemPerformancePointerEventListener.onPointerEvent:89 com.android.server.wm.PointerEventDispatcher.onInputEvent:53 android.view.InputEventReceiver.dispatchInputEvent:337</text:p>
      <text:p text:style-name="Standard">07-22 12:23:46.962 <text:s/>3204 <text:s/>3204 I SemDvfsHyPerManager: acquire hyper - TATouchBoost/3204@20, type = 1090523139</text:p>
      <text:p text:style-name="Standard">07-22 12:23:46.963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7.012 <text:s/>1364 <text:s/>1551 D InputReader: Btn_touch(6): value=0 when=954.807305</text:p>
      <text:p text:style-name="Standard">07-22 12:23:47.012 <text:s/>1364 <text:s/>1551 I InputReader: Touch event's action is 0x1 (id=5, t=0) [pCnt=1, s=] when=954.807305</text:p>
      <text:p text:style-name="Standard">07-22 12:23:47.013 <text:s/>1364 <text:s/>1550 I InputDispatcher: Delivering touch to (14433): action: 0x1, f=0x0, d=0, '39e9c9a', t=1 +(0,1080)</text:p>
      <text:p text:style-name="Standard"><text:soft-page-break/>07-22 12:23:47.013 14433 14433 I ViewRootImpl@5e45802[UnityPlayerActivity]: ViewPostIme pointer 1</text:p>
      <text:p text:style-name="Standard">07-22 12:23:47.014 <text:s/>1364 <text:s/>1391 I GestureDetector: obtain mCurrentMotionEventRaw. action: 1 id: 466808731</text:p>
      <text:p text:style-name="Standard">07-22 12:23:47.014 <text:s/>1364 <text:s/>1391 I GestureDetector: obtain mCurrentMotionEventRaw. action: 1 id: 466808731</text:p>
      <text:p text:style-name="Standard">07-22 12:23:47.212 <text:s/>1364 <text:s/>1551 D InputReader: Btn_touch(6): value=1 when=955.007289</text:p>
      <text:p text:style-name="Standard">07-22 12:23:47.212 <text:s/>1364 <text:s/>1551 I InputReader: Touch event's action is 0x0 (id=5, t=0) [pCnt=1, s=0.191 ] when=955.007289</text:p>
      <text:p text:style-name="Standard">07-22 12:23:47.213 <text:s/>1364 <text:s/>1550 I InputDispatcher: Delivering touch to (1842): action: 0x4, f=0x0, d=0, '38eb303', t=1</text:p>
      <text:p text:style-name="Standard">07-22 12:23:47.213 <text:s/>1364 <text:s/>1550 I InputDispatcher: Delivering touch to (14433): action: 0x0, f=0x0, d=0, '39e9c9a', t=1 +(0,1080)</text:p>
      <text:p text:style-name="Standard">07-22 12:23:47.214 14433 14433 I ViewRootImpl@5e45802[UnityPlayerActivity]: ViewPostIme pointer 0</text:p>
      <text:p text:style-name="Standard">07-22 12:23:47.214 <text:s/>1364 <text:s/>1391 I GestureDetector: obtain mCurrentDownEvent. id: 694702770 caller: com.android.server.wm.SystemGesturesPointerEventListener.onPointerEvent:204 com.android.server.wm.PointerEventDispatcher.onInputEvent:53 android.view.InputEventReceiver.dispatchInputEvent:337</text:p>
      <text:p text:style-name="Standard">07-22 12:23:47.214 <text:s/>1364 <text:s/>1391 I GestureDetector: obtain mCurrentDownEvent. id: 694702770 caller: com.android.server.wm.SystemPerformancePointerEventListener.onPointerEvent:89 com.android.server.wm.PointerEventDispatcher.onInputEvent:53 android.view.InputEventReceiver.dispatchInputEvent:337</text:p>
      <text:p text:style-name="Standard">07-22 12:23:47.215 <text:s/>3204 <text:s/>3204 I SemDvfsHyPerManager: acquire hyper - TATouchBoost/3204@20, type = 1090523139</text:p>
      <text:p text:style-name="Standard">07-22 12:23:47.216 <text:s text:c="2"/>798 <text:s text:c="2"/>841 I HYPER-HAL: [RequestManager.cpp]acquire(): Acquired ID : 5198720 <text:s/>[3204 / 20] <text:s text:c="3"/>HINT : <text:s text:c="5"/>list : [TABoost / 40] [TIMEOUT / 1500]</text:p>
      <text:p text:style-name="Standard">07-22 12:23:47.256 <text:s/>1364 <text:s/>1551 D InputReader: Btn_touch(6): value=0 when=955.051539</text:p>
      <text:p text:style-name="Standard">07-22 12:23:47.257 <text:s/>1364 <text:s/>1551 I InputReader: Touch event's action is 0x1 (id=5, t=0) [pCnt=1, s=] when=955.051539</text:p>
      <text:p text:style-name="Standard">07-22 12:23:47.257 <text:s/>1364 <text:s/>1550 I InputDispatcher: Delivering touch to (14433): action: 0x1, f=0x0, d=0, '39e9c9a', t=1 +(0,1080)</text:p>
      <text:p text:style-name="Standard">07-22 12:23:47.258 14433 14433 I ViewRootImpl@5e45802[UnityPlayerActivity]: ViewPostIme pointer 1</text:p>
      <text:p text:style-name="Standard">07-22 12:23:47.258 <text:s/>1364 <text:s/>1391 I GestureDetector: obtain mCurrentMotionEventRaw. action: 1 id: 906234870</text:p>
      <text:p text:style-name="Standard">07-22 12:23:47.258 <text:s/>1364 <text:s/>1391 I GestureDetector: obtain mCurrentMotionEventRaw. action: 1 id: 906234870</text:p>
      <text:p text:style-name="Standard">07-22 12:23:47.275 <text:s text:c="2"/>792 <text:s text:c="2"/>792 I hwcomposer: [HWCDisplay] [Display_0 (type:1, mode:2)] fps:45.019814,dur:1021.77,max:22.66,min:21.47</text:p>
      <text:p text:style-name="Standard">07-22 12:23:47.447 <text:s/>1035 12668 D BufferPoolAccessor2.0: bufferpool2 0xb400007877114a28 : 0(0 size) total buffers - 0(0 size) used buffers - 99/108 (recycle/alloc) - 9/108 (fetch/transfer)</text:p>
      <text:p text:style-name="Standard">07-22 12:23:47.448 <text:s/>1035 12668 D BufferPoolAccessor2.0: bufferpool2 0xb40000787893f828 : 0(0 size) total buffers - 0(0 size) used buffers - 71/82 (recycle/alloc) - 11/90 (fetch/transfer)</text:p>
      <text:p text:style-name="Standard">07-22 12:23:47.448 <text:s/>1035 12668 D BufferPoolAccessor2.0: evictor expired: 2, evicted: 2</text:p>
      <text:p text:style-name="Standard">07-22 12:23:47.448 <text:s/>1092 <text:s/>1296 D BufferPoolAccessor2.0: bufferpool2 0xb40000714a053028 : 0(0 size) total buffers - 0(0 size) used buffers - 100/104 (recycle/alloc) - 4/104 (fetch/transfer)</text:p>
      <text:p text:style-name="Standard">07-22 12:23:47.448 <text:s/>1092 <text:s/>1296 D BufferPoolAccessor2.0: evictor expired: 1, evicted: 1</text:p>
      <text:p text:style-name="Standard">07-22 12:23:47.514 <text:s/>1364 <text:s/>1391 I GestureDetector: handleMessage TAP</text:p>
      <text:p text:style-name="Standard">07-22 12:23:47.515 <text:s/>1364 <text:s/>1364 I GestureDetector: handleMessage TAP</text:p>
      <text:p text:style-name="Standard">07-22 12:23:47.536 <text:s/>1364 <text:s/>1726 I SemWifiServiceDetector: Service det. suspended</text:p>
      <text:p text:style-name="Standard">07-22 12:23:47.762 <text:s text:c="2"/>858 <text:s text:c="2"/>858 I BufferQueueProducer: <text:soft-page-break/>[SurfaceView[com.foxandsheep.nightynight3/com.unity3d.player.UnityPlayerActivity]@0(BLAST)#405](this:0xb40000794b4ffba0,id:-1,api:0,p:-1,c:858) queueBuffer: fps=45.02 dur=1021.83 max=22.61 min=21.78</text:p>
      <text:p text:style-name="Standard">07-22 12:23:48.057 <text:s/>1166 <text:s/>1166 D connsyslogger: Open FIFO for close</text:p>
      <text:p text:style-name="Standard">07-22 12:23:48.066 <text:s text:c="2"/>807 <text:s text:c="2"/>828 E BatteryDump: !@new_battery_dump : 4223,243,475,550,89,286,291,310,0,0,283,310,0,Charging,NO_CHARGING,Normal,Good,USB,1,Normal,0,0,9596,0x0,0x10000,0x0,0,0,0000,0000,00000000,0,0,0,0,0,4223000,890,0,0,</text:p>
      <text:p text:style-name="Standard">07-22 12:23:48.076 <text:s/>1364 <text:s/>1380 D BatteryService: Sending ACTION_BATTERY_CHANGED: level:89, status:2, health:2, remain:3141, ac:false, usb:true, wireless:false, pogo:false, misc:0x10000, charge_type:1, charger_type:0, voltage:4223, temperature:286, online:4, charging_status:0, cycle_count:0, current_avg:249, ps:false, hvc:false, capacity:280000, current_event:0x0, current_now:197, mcc:0, mcv:0, cc:2537390, present:true, scale:100, technology:Li-ion</text:p>
      <text:p text:style-name="Standard">07-22 12:23:48.076 <text:s text:c="2"/>807 <text:s text:c="2"/>807 I sehhealth-service: updateLrpSysfs: write: 284</text:p>
      <text:p text:style-name="Standard">07-22 12:23:48.083 <text:s/>1364 <text:s/>1766 I DeviceBatteryInfoService: action: android.intent.action.BATTERY_CHANGED</text:p>
      <text:p text:style-name="Standard">07-22 12:23:48.085 <text:s/>1364 <text:s/>1766 I DeviceBatteryInfoService: phone battery level: 89</text:p>
      <text:p text:style-name="Standard">07-22 12:23:48.085 <text:s/>1364 <text:s/>1766 I DeviceBatteryInfoService: phone battery status: 2</text:p>
      <text:p text:style-name="Standard">07-22 12:23:48.088 <text:s/>1364 <text:s/>1632 D MotionRecognitionService: [SAR] <text:s/>onReceive : ACTION_BATTERY_CHANGED, Plugged: 2</text:p>
      <text:p text:style-name="Standard">07-22 12:23:48.089 <text:s/>1364 <text:s/>1364 D AdaptiveBrightnessLongtermModelBuilder: Received android.intent.action.BATTERY_CHANGED</text:p>
      <text:p text:style-name="Standard">07-22 12:23:48.091 <text:s/>1808 <text:s/>1808 D SemBigDataInfoController: Intent: android.intent.action.BATTERY_CHANGED</text:p>
      <text:p text:style-name="Standard">07-22 12:23:48.092 <text:s/>1808 <text:s/>1808 D SemBigDataInfoController: Intent: android.intent.action.BATTERY_CHANGED</text:p>
      <text:p text:style-name="Standard">07-22 12:23:48.094 <text:s/>1842 <text:s/>1842 I AODBatteryManager: updateBatteryData: ACTION_BATTERY_CHANGED</text:p>
      <text:p text:style-name="Standard">07-22 12:23:48.095 <text:s/>3470 <text:s/>3470 I [SCPMV2][SystemMonitorReceiver]: onReceive: android.intent.action.BATTERY_CHANGED</text:p>
      <text:p text:style-name="Standard">07-22 12:23:48.098 <text:s/>1842 <text:s/>1842 I AODBatteryManager: saveBatteryData : AOD BatteryData [mBatteryLevel=89, mBatteryStatus=CHARGING, mBatteryPlugType=USB, mBatteryPlugged=true, mRemainingChargeTime=3141000, mBatteryChargingType=1, mBatteryChargerType=NORMAL, mBatteryOnline=USB, mBatterySwellingMode=NONE, mBatteryProtectMode=false, mBatteryProtectModeType=1, mSleepChargingEvent=null, mSleepChargingEventFinishTime=null]</text:p>
      <text:p text:style-name="Standard">07-22 12:23:48.099 <text:s/>1842 <text:s/>1842 D SamsungBatteryMeterDrawable: onBatteryLevelChanged isSomethingChanged: false</text:p>
      <text:p text:style-name="Standard">07-22 12:23:48.100 <text:s/>1842 <text:s/>1842 D SamsungBatteryMeterDrawable: onBatteryLevelChanged isSomethingChanged: false</text:p>
      <text:p text:style-name="Standard">07-22 12:23:48.100 <text:s/>1842 <text:s/>1842 D SamsungBatteryMeterDrawable: onBatteryLevelChanged isSomethingChanged: false</text:p>
      <text:p text:style-name="Standard">07-22 12:23:48.101 <text:s/>1842 <text:s/>1842 I PowerUI : mBootCompleted = true | <text:s/>mFullyConnected = true</text:p>
      <text:p text:style-name="Standard">07-22 12:23:48.101 <text:s/>1842 <text:s/>1842 I PowerUI : BATTERY_HEALTH_CHECK extraHealth=2 mBatteryMiscEvent=65536</text:p>
      <text:p text:style-name="Standard">07-22 12:23:48.102 <text:s/>1842 <text:s/>1842 W PowerUI : Plug reason</text:p>
      <text:p text:style-name="Standard">07-22 12:23:48.102 <text:s/>1842 <text:s/>1842 W PowerUI : Skip charging animation - by plug status</text:p>
      <text:p text:style-name="Standard">07-22 12:23:48.102 <text:s/>1842 12806 D SecPowerUI.Notification: dismissing low battery warning: level=89</text:p>
      <text:p text:style-name="Standard">07-22 12:23:48.102 <text:s/>1842 12806 D SecPowerUI.Notification: updateNotification mWarning=false mPlaySound=false</text:p>
      <text:p text:style-name="Standard">07-22 12:23:48.102 <text:s/>1842 12806 D SecPowerUI.Notification: <text:soft-page-break/>SecBatteryStatsSnapshot{batteryLevel=89, currentBatteryMode=0, chargingTime=3141000, chargingType=11, batteryHealth=2, automaticTestMode=false, isHiccupState=false, optChargingFinishTime=}</text:p>
      <text:p text:style-name="Standard">07-22 12:23:48.102 <text:s/>1842 <text:s/>1842 D PowerUI : priorPlugType = 2 mPlugType = 2 priorBatteryStatus = 2 mBatteryStatus = 2</text:p>
      <text:p text:style-name="Standard">07-22 12:23:48.102 <text:s/>1842 <text:s/>1842 W PowerUI : Plug reason</text:p>
      <text:p text:style-name="Standard">07-22 12:23:48.102 <text:s/>1842 <text:s/>1842 W PowerUI : Skip charging sound - by plug status</text:p>
      <text:p text:style-name="Standard">07-22 12:23:48.102 <text:s/>1842 <text:s/>1842 I PowerUI : oldMisalign : false, curMisalign : false</text:p>
      <text:p text:style-name="Standard">07-22 12:23:48.103 <text:s/>1842 12806 D SecPowerUI.Notification: 1. restoreScreenTimeOut - saved_value : :</text:p>
      <text:p text:style-name="Standard">07-22 12:23:48.103 <text:s/>1842 12806 E SecPowerUI.Notification: no saved value, so we do nothing !!</text:p>
      <text:p text:style-name="Standard">07-22 12:23:48.104 <text:s/>1842 <text:s/>1842 D SecPowerUI.Notification: showChargingNotice oldChargingType : 11 / currentChargingType : 11, oldChargingTime : 3141000 / mChargingTime : 3141000</text:p>
      <text:p text:style-name="Standard">07-22 12:23:48.104 <text:s/>1842 <text:s/>1842 D SecPowerUI.Notification: showChargingNotice There is no change about charging status, so return!</text:p>
      <text:p text:style-name="Standard">07-22 12:23:48.105 <text:s/>1842 <text:s/>1842 D PowerUI : Battery swelling mode - priorBatterySwellingMode = 0 mBatterySwellingMode = 0 mBatteryStatus = 2</text:p>
      <text:p text:style-name="Standard">07-22 12:23:48.105 <text:s/>1842 <text:s/>1842 I PowerUI : mBatteryMiscEvent = 65536</text:p>
      <text:p text:style-name="Standard">07-22 12:23:48.106 <text:s/>1842 <text:s/>1842 I PowerUI : checkRestoreProtectBattery pb value : 0, Scheduling start ? : false</text:p>
      <text:p text:style-name="Standard">07-22 12:23:48.107 <text:s/>1842 <text:s/>1842 I PowerUI : Clear time</text:p>
      <text:p text:style-name="Standard">07-22 12:23:48.108 <text:s/>1364 <text:s/>3980 D KNOX_MDM_SettingsProvider: isChangeAllowed() : name = ltc_highsoc_exceed_time</text:p>
      <text:p text:style-name="Standard">07-22 12:23:48.109 <text:s/>1364 <text:s/>3980 D KNOX_MDM_SettingsProvider: edmUri: content://com.sec.knox.provider/RestrictionPolicy3</text:p>
      <text:p text:style-name="Standard">07-22 12:23:48.109 <text:s/>1364 <text:s/>3980 D KNOX_MDM_SettingsProvider: projectionArgs: isSettingsChangesAllowed</text:p>
      <text:p text:style-name="Standard">07-22 12:23:48.109 <text:s/>1364 <text:s/>3980 D KNOX_MDM_SettingsProvider: selectionArgs: false</text:p>
      <text:p text:style-name="Standard">07-22 12:23:48.110 <text:s/>1364 <text:s/>3980 D KNOX_MDM_SettingsProvider: selectionArgs: 10063</text:p>
      <text:p text:style-name="Standard">07-22 12:23:48.110 <text:s/>1364 <text:s/>3980 D SecContentProvider: query(), uri = 17 selection = isSettingsChangesAllowed</text:p>
      <text:p text:style-name="Standard">07-22 12:23:48.111 <text:s/>1364 <text:s/>3980 D SecContentProvider: called from android.uid.systemui:10063</text:p>
      <text:p text:style-name="Standard">07-22 12:23:48.111 <text:s/>1364 <text:s/>3980 D RestrictionPolicy: isSettingsChangesAllowedAsUser, userId 0 : true</text:p>
      <text:p text:style-name="Standard">07-22 12:23:48.112 <text:s/>1364 <text:s/>3980 D KNOX_MDM_SettingsProvider: ret = 1</text:p>
      <text:p text:style-name="Standard">07-22 12:23:48.113 <text:s/>1842 <text:s/>1842 I PowerUI : checkBatteryProtectionNotification : 2, pb value : 0, plugType : 2, level : 89</text:p>
      <text:p text:style-name="Standard">07-22 12:23:48.114 <text:s/>1842 <text:s/>1842 D SecPowerUI.Notification: SecBatteryStatsSnapshot{batteryLevel=89, currentBatteryMode=0, chargingTime=3141000, chargingType=11, batteryHealth=2, automaticTestMode=false, isHiccupState=false, optChargingFinishTime=}</text:p>
      <text:p text:style-name="Standard">07-22 12:23:48.115 <text:s/>1842 <text:s/>1842 D KeyguardUpdateMonitor: handleBatteryUpdate</text:p>
      <text:p text:style-name="Standard">07-22 12:23:48.123 <text:s/>1078 <text:s/>1572 D AAL <text:s text:c="4"/>: onALIChanged: 18 -&gt; 16</text:p>
      <text:p text:style-name="Standard">07-22 12:23:48.276 <text:s text:c="2"/>792 <text:s text:c="2"/>792 I hwcomposer: [HWCDisplay] [Display_0 (type:1, mode:2)] fps:44.938473,dur:1001.37,max:35.65,min:9.60</text:p>
      <text:p text:style-name="Standard">07-22 12:23:48.337 <text:s/>1803 <text:s/>1803 I wpa_supplicant: Heartbeat 93</text:p>
      <text:p text:style-name="Standard">07-22 12:23:48.519 <text:s/>3204 <text:s/>3204 I SDHMS:LOAD: type: LoadsFreqs, value: 0:0:30:1290000:2200000:700000:1204000:2000000:650000:473:622:390</text:p>
      <text:p text:style-name="Standard">07-22 12:23:48.556 <text:s text:c="2"/>563 <text:s text:c="2"/>563 D io_stats: !@ <text:s text:c="2"/>8,32 r 257622 8094124 w 43981 443340 d 5767 380884 f 4151 12632 iot 105292 0 th 0 0 0 pt 0 inp 0 0 956.351</text:p>
      <text:p text:style-name="Standard">07-22 12:23:48.718 <text:s text:c="2"/>798 14571 I HYPER-HAL: [RequestManager.cpp]releaseLocked(): Released <text:soft-page-break/>ID : 5198720</text:p>
      <text:p text:style-name="Standard">07-22 12:23:48.773 <text:s text:c="2"/>858 <text:s text:c="2"/>858 I BufferQueueProducer: [SurfaceView[com.foxandsheep.nightynight3/com.unity3d.player.UnityPlayerActivity]@0(BLAST)#405](this:0xb40000794b4ffba0,id:-1,api:0,p:-1,c:858) queueBuffer: fps=44.51 dur=1011.04 max=34.09 min=10.79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 v</meta:initial-creator>
    <meta:creation-date>2024-07-22T12:24:27.46</meta:creation-date>
    <dc:date>2024-07-22T12:30:25.60</dc:date>
    <dc:creator>m v</dc:creator>
    <meta:editing-duration>PT6M</meta:editing-duration>
    <meta:editing-cycles>1</meta:editing-cycles>
    <meta:generator>OpenOffice/4.1.15$Win32 OpenOffice.org_project/4115m2$Build-9813</meta:generator>
    <meta:document-statistic meta:table-count="0" meta:image-count="0" meta:object-count="0" meta:page-count="190" meta:paragraph-count="4456" meta:word-count="60133" meta:character-count="655048"/>
  </office:meta>
</office:document-meta>
</file>